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922fa3742106a578a08cb44ba5db52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xc2024:start"/><text:bookmark-start text:name="__RefHeading___impactxchange_2024student_projects_web_page_1"/><text:bookmark-start text:name="impactxchange_2024student_projects_web_page"/>ImpactXchange 2024 / Student projects web page<text:bookmark-end text:name="__RefHeading___impactxchange_2024student_projects_web_page_1"/><text:bookmark-end text:name="impactxchange_2024student_projects_web_page"/></text:h>
      <text:p text:style-name="Text_20_body">The <text:span text:style-name="Strong_20_Emphasis">ImpactXchange</text:span> hackathon is an event where the students co-design a green coding hackathon for Malaysian students in one week and test it themselves in the second week.</text:p>
      <text:h text:style-name="Heading_20_1" text:outline-level="1"><text:bookmark-start text:name="__RefHeading___participation_in_the_course_2"/><text:bookmark-start text:name="participation_in_the_course"/>Participation in the course<text:bookmark-end text:name="__RefHeading___participation_in_the_course_2"/><text:bookmark-end text:name="participation_in_the_course"/></text:h>
      <text:list text:style-name="List_20_1" text:continue-numbering="false">
        <text:list-item>
          <text:p text:style-name="List_20_1_Content_First"> <text:span text:style-name="Strong_20_Emphasis">Objective</text:span>: Design a two-week hackathon/course (Green Coding) to be held for Malaysian students in August 2024, with the following parts.</text:p>
          <text:list text:style-name="List_20_1">
            <text:list-item>
              <text:p text:style-name="List_20_1_Content"> <text:span text:style-name="Strong_20_Emphasis">Defining</text:span> the hackathon challenge</text:p>
            </text:list-item>
            <text:list-item>
              <text:p text:style-name="List_20_1_Content"> <text:span text:style-name="Strong_20_Emphasis">Designing</text:span> the solution for the given challenge</text:p>
            </text:list-item>
            <text:list-item>
              <text:p text:style-name="List_20_1_Content"> Tools for <text:span text:style-name="Strong_20_Emphasis">developing</text:span> the solution</text:p>
            </text:list-item>
            <text:list-item>
              <text:p text:style-name="List_20_1_Content"> <text:span text:style-name="Strong_20_Emphasis">Measuring</text:span> the footprint of the solution</text:p>
            </text:list-item>
            <text:list-item>
              <text:p text:style-name="List_20_1_Content"> <text:span text:style-name="Strong_20_Emphasis">Assessing</text:span> the impact of the solution</text:p>
            </text:list-item>
          </text:list>
        </text:list-item>
        <text:list-item>
          <text:p text:style-name="List_20_1_Content"> Participation onsite in the Linux classroom during the hackathon time or teamwise in zoom (952 720 9283).</text:p>
        </text:list-item>
        <text:list-item>
          <text:p text:style-name="List_20_1_Content"> Schedule: First-week Mon-Fri planning of the Hackathon, Second-week Mon-Tue testing of the hackathon concept.</text:p>
        </text:list-item>
        <text:list-item>
          <text:p text:style-name="List_20_1_Content"> Grading will be: Pass/Fail</text:p>
        </text:list-item>
        <text:list-item>
          <text:p text:style-name="List_20_1_Content"> Evaluation (for the winners):</text:p>
          <text:list text:style-name="List_20_1">
            <text:list-item>
              <text:p text:style-name="List_20_1_Content_Last"> Teams will be evaluated based on each part (Defining, Designing, Developing, Measuring, Assessing, and actually testing the Hack concept).</text:p>
            </text:list-item>
          </text:list>
        </text:list-item>
      </text:list>
      <text:p text:style-name="Text_20_body"><draw:frame draw:style-name="mediacenter" draw:name="0" text:anchor-type="paragraph" draw:z-index="0" svg:width="21.166666666667cm" style:rel-width="100%" svg:height="8.6814273430782cm" style:rel-height="scale"><draw:image xlink:href="Pictures/0922fa3742106a578a08cb44ba5db52a.jpg" xlink:type="simple" xlink:show="embed" xlink:actuate="onLoad"/></draw:frame></text:p>
      <text:h text:style-name="Heading_20_2" text:outline-level="2"><text:bookmark-start text:name="__RefHeading___phase_1defining_the_hackathon_challenge_3"/><text:bookmark-start text:name="phase_1defining_the_hackathon_challenge"/>Phase 1: Defining the hackathon challenge<text:bookmark-end text:name="__RefHeading___phase_1defining_the_hackathon_challenge_3"/><text:bookmark-end text:name="phase_1defining_the_hackathon_challenge"/></text:h>
      <text:p text:style-name="Text_20_body">While defining the hackathon challenge, one should consider how to start the Green Coding Hack in Malaysia and instruct the students to start thinking of the challenge they want to solve using software solutions (Remember Elina's words in KTH that not all challenges are solvable by software).</text:p>
      <text:p text:style-name="Text_20_body">Requirements for the hackathon setup</text:p>
      <text:list text:style-name="List_20_1" text:continue-numbering="false">
        <text:list-item>
          <text:p text:style-name="List_20_1_Content_First"> Topic needs to be linked with <text:span text:style-name="Strong_20_Emphasis">sustainability</text:span> and <text:span text:style-name="Strong_20_Emphasis">software development</text:span></text:p>
        </text:list-item>
        <text:list-item>
          <text:p text:style-name="List_20_1_Content_Last"> Hackathon setup can be a high-level challenge (e.g., select an SDG and design and develop a solution for that), a predefined topic (e.g., Focus on SDG4 and education solutions in a developing countries), or a detailed level (e.g., each team should design and implement a dashboard for the given CSRD data visualization). In this task, you provide a proposal for all three approaches.</text:p>
        </text:list-item>
      </text:list>
      <text:p text:style-name="Text_20_body">You should consider the following when giving instructions</text:p>
      <text:list text:style-name="List_20_1" text:continue-numbering="false">
        <text:list-item>
          <text:p text:style-name="List_20_1_Content_First"> What is the group size you allow/prefer</text:p>
        </text:list-item>
        <text:list-item>
          <text:p text:style-name="List_20_1_Content"> Do you have any specific requirement for the topic a team selects</text:p>
        </text:list-item>
        <text:list-item>
          <text:p text:style-name="List_20_1_Content_Last"> What do the students have/present when they have selected their topic</text:p>
        </text:list-item>
      </text:list>
      <text:p text:style-name="Text_20_body">The outcome of this phase:</text:p>
      <text:list text:style-name="List_20_1" text:continue-numbering="false">
        <text:list-item>
          <text:p text:style-name="List_20_1_Content_First"> Presentation of all 3 approaches: high-level to detailed (what you select in each of those is up to the team) presented as you would present them to the students of your hackathon.</text:p>
        </text:list-item>
        <text:list-item>
          <text:p text:style-name="List_20_1_Content_Last"> Each team has 15 minutes to present their Hackathon setups.</text:p>
        </text:list-item>
      </text:list>
      <text:p text:style-name="Text_20_body"><text:span text:style-name="Strong_20_Emphasis">ImpactXchange material</text:span></text:p>
      <text:list text:style-name="List_20_1" text:continue-numbering="false">
        <text:list-item>
          <text:p text:style-name="LastListParagraph_List_20_1_Content_First"> <text:a xlink:type="simple" xlink:href="http://codecamp.fi/doku.php/ixc2024/setup/start" text:style-name="Internet_20_link" text:visited-style-name="Visited_20_Internet_20_Link">Material for setting up the hackathon</text:a></text:p>
        </text:list-item>
      </text:list>
      <text:h text:style-name="Heading_20_2" text:outline-level="2"><text:bookmark-start text:name="__RefHeading___phase_2designing_the_solution_for_the_given_challenge_4"/><text:bookmark-start text:name="phase_2designing_the_solution_for_the_given_challenge"/>Phase 2: Designing the solution for the given challenge<text:bookmark-end text:name="__RefHeading___phase_2designing_the_solution_for_the_given_challenge_4"/><text:bookmark-end text:name="phase_2designing_the_solution_for_the_given_challenge"/></text:h>
      <text:p text:style-name="Text_20_body">For the ImpactXchange hackathon in Finland, we use “Waste management” as an application domain to help identify the necessary technologies.</text:p>
      <text:p text:style-name="Text_20_body">In designing the solution, the technologies are divided into three parts (one per team)</text:p>
      <text:list text:style-name="List_20_1" text:continue-numbering="false">
        <text:list-item>
          <text:p text:style-name="List_20_1_Content_First"> Backend - some cloud environment behind your solution (e.g., Google Cloud), data management activities, …)</text:p>
        </text:list-item>
        <text:list-item>
          <text:p text:style-name="List_20_1_Content"> Mobile frontend - selection of technologies that enable the development of mobile frontend for multiple environments</text:p>
        </text:list-item>
        <text:list-item>
          <text:p text:style-name="List_20_1_Content_Last"> Web frontend - selection of technologies enabling whatever actions you plan for the web interface (e.g., management of the solution)</text:p>
        </text:list-item>
      </text:list>
      <text:p text:style-name="Text_20_body">Teams are supposed to</text:p>
      <text:list text:style-name="List_20_1" text:continue-numbering="false">
        <text:list-item>
          <text:p text:style-name="List_20_1_Content_First"> select technologies for the development of the intended features in each part of the implementation</text:p>
        </text:list-item>
        <text:list-item>
          <text:p text:style-name="List_20_1_Content"> find material/guidelines that help approach each part of the implementation</text:p>
        </text:list-item>
        <text:list-item>
          <text:p text:style-name="List_20_1_Content_Last"> create guidelines for the hackathon participants to start developing different parts.</text:p>
        </text:list-item>
      </text:list>
      <text:p text:style-name="Text_20_body">Outcome:</text:p>
      <text:list text:style-name="List_20_1" text:continue-numbering="false">
        <text:list-item>
          <text:p text:style-name="List_20_1_Content_First"> <text:a xlink:type="simple" xlink:href="http://codecamp.fi/doku.php/ixc2024/tech/backend/start" text:style-name="Internet_20_link" text:visited-style-name="Visited_20_Internet_20_Link">Guidelines for backend development</text:a></text:p>
        </text:list-item>
        <text:list-item>
          <text:p text:style-name="List_20_1_Content"> <text:a xlink:type="simple" xlink:href="http://codecamp.fi/doku.php/ixc2024/tech/mfrontend/start" text:style-name="Internet_20_link" text:visited-style-name="Visited_20_Internet_20_Link">Guidelines for mobile frontend development</text:a></text:p>
        </text:list-item>
        <text:list-item>
          <text:p text:style-name="List_20_1_Content_Last"> <text:a xlink:type="simple" xlink:href="http://codecamp.fi/doku.php/ixc2024/tech/wfrontend/start" text:style-name="Internet_20_link" text:visited-style-name="Visited_20_Internet_20_Link">Guidelines for web frontend development</text:a></text:p>
        </text:list-item>
      </text:list>
      <text:h text:style-name="Heading_20_2" text:outline-level="2"><text:bookmark-start text:name="__RefHeading___phase_3tools_for_developing_the_challenge_5"/><text:bookmark-start text:name="phase_3tools_for_developing_the_challenge"/>Phase 3: Tools for developing the challenge<text:bookmark-end text:name="__RefHeading___phase_3tools_for_developing_the_challenge_5"/><text:bookmark-end text:name="phase_3tools_for_developing_the_challenge"/></text:h>
      <text:p text:style-name="Text_20_body">The work on this phase is divided in two parts</text:p>
      <text:list text:style-name="List_20_1" text:continue-numbering="false">
        <text:list-item>
          <text:p text:style-name="List_20_1_Content_First"> Search for suitable tools for the development of green code (analysis, development, guidelines)</text:p>
        </text:list-item>
        <text:list-item>
          <text:p text:style-name="List_20_1_Content_Last"> Application of those tools on various parts of the solution architecture (backend, mobile frontend, web frontend)</text:p>
        </text:list-item>
      </text:list>
      <text:p text:style-name="Text_20_body"><text:span text:style-name="Strong_20_Emphasis">What do we need to measure in green solution</text:span></text:p>
      <text:list text:style-name="List_20_1" text:continue-numbering="false">
        <text:list-item>
          <text:p text:style-name="List_20_1_Content_First"> e.g. data transferred between the backend and frontend</text:p>
        </text:list-item>
        <text:list-item>
          <text:p text:style-name="List_20_1_Content_Last"> …</text:p>
        </text:list-item>
      </text:list>
      <text:p text:style-name="Text_20_body">Tools and frameworks for green code development</text:p>
      <text:list text:style-name="List_20_1" text:continue-numbering="false">
        <text:list-item>
          <text:p text:style-name="List_20_1_Content_First"> e.g. <text:a xlink:type="simple" xlink:href="http://codecamp.fi/doku.php/ixc2024/tech/tools/vincit" text:style-name="Internet_20_link" text:visited-style-name="Visited_20_Internet_20_Link">Vincit planet centric toolkit</text:a> - (short explanation here, more behind the link)</text:p>
        </text:list-item>
        <text:list-item>
          <text:p text:style-name="List_20_1_Content"> <text:a xlink:type="simple" xlink:href="http://codecamp.fi/doku.php/ixc2024/tech/tools/greenpageanalyzer" text:style-name="Internet_20_link" text:visited-style-name="Visited_20_Internet_20_Link">Aalto University - Green Page Analyzer</text:a> - </text:p>
        </text:list-item>
        <text:list-item>
          <text:p text:style-name="List_20_1_Content"> <text:a xlink:type="simple" xlink:href="http://codecamp.fi/doku.php/ixc2024/tech/tools/greenframe" text:style-name="Internet_20_link" text:visited-style-name="Visited_20_Internet_20_Link">Green Frame</text:a> - open-source solution that allows developers to decarbonize their websites by detecting carbon leaks</text:p>
        </text:list-item>
        <text:list-item>
          <text:p text:style-name="List_20_1_Content"> <text:a xlink:type="simple" xlink:href="http://codecamp.fi/doku.php/ixc2024/tech/tools/digitalbeacon" text:style-name="Internet_20_link" text:visited-style-name="Visited_20_Internet_20_Link">Digital Beacon</text:a> -  compares first and return visit to the websit</text:p>
        </text:list-item>
        <text:list-item>
          <text:p text:style-name="List_20_1_Content"> <text:a xlink:type="simple" xlink:href="http://codecamp.fi/doku.php/ixc2024/tech/tools/globemallow" text:style-name="Internet_20_link" text:visited-style-name="Visited_20_Internet_20_Link">Globemallow</text:a> - a browser add-on that generates a report on the environmental sustainability of the website and gives advice on how to optimize it</text:p>
        </text:list-item>
        <text:list-item>
          <text:p text:style-name="List_20_1_Content"> <text:a xlink:type="simple" xlink:href="http://codecamp.fi/doku.php/ixc2024/tech/tools/websitecarbon" text:style-name="Internet_20_link" text:visited-style-name="Visited_20_Internet_20_Link">Website Carbon</text:a> - estimates the carbon emissions attributed to a website. </text:p>
        </text:list-item>
        <text:list-item>
          <text:p text:style-name="List_20_1_Content"> <text:a xlink:type="simple" xlink:href="http://codecamp.fi/doku.php/ixc2024/tech/tools/googlecloudcarbonfootprint" text:style-name="Internet_20_link" text:visited-style-name="Visited_20_Internet_20_Link">Google Cloud Carbon Footprint</text:a> - Measures, reports, and reduces your cloud carbon emissions</text:p>
        </text:list-item>
        <text:list-item>
          <text:p text:style-name="List_20_1_Content"> <text:a xlink:type="simple" xlink:href="http://codecamp.fi/doku.php/ixc2024/tech/tools/ecograder" text:style-name="Internet_20_link" text:visited-style-name="Visited_20_Internet_20_Link">EcoGrader</text:a> - Gives extremely comprehensive analysis of your website</text:p>
        </text:list-item>
        <text:list-item>
          <text:p text:style-name="List_20_1_Content"> <text:a xlink:type="simple" xlink:href="http://codecamp.fi/doku.php/ixc2024/tech/tools/simapro" text:style-name="Internet_20_link" text:visited-style-name="Visited_20_Internet_20_Link">Simapro</text:a> - Gives science-based sustainability insights,and helps you become informed </text:p>
        </text:list-item>
        <text:list-item>
          <text:p text:style-name="List_20_1_Content"> <text:a xlink:type="simple" xlink:href="http://codecamp.fi/doku.php/ixc2024/tech/tools/sonarsource" text:style-name="Internet_20_link" text:visited-style-name="Visited_20_Internet_20_Link">Sonar Source</text:a> - Helps detect and inform developers of unsustainable coding practices </text:p>
        </text:list-item>
        <text:list-item>
          <text:p text:style-name="List_20_1_Content"> <text:a xlink:type="simple" xlink:href="http://codecamp.fi/doku.php/ixc2024/tech/tools/greensoftwarefoundation" text:style-name="Internet_20_link" text:visited-style-name="Visited_20_Internet_20_Link">Green Software Foundation</text:a> - Helps with keeping sustainability in mind during the development process </text:p>
        </text:list-item>
        <text:list-item>
          <text:p text:style-name="List_20_1_Content"> <text:a xlink:type="simple" xlink:href="http://codecamp.fi/doku.php/ixc2024/tech/tools/greenalgorithms" text:style-name="Internet_20_link" text:visited-style-name="Visited_20_Internet_20_Link">Green Algorithms</text:a> - Metrics on algorithm footprint </text:p>
        </text:list-item>
        <text:list-item>
          <text:p text:style-name="List_20_1_Content"> <text:a xlink:type="simple" xlink:href="http://codecamp.fi/doku.php/ixc2024/tech/tools/blacklight" text:style-name="Internet_20_link" text:visited-style-name="Visited_20_Internet_20_Link">Blacklight</text:a> - discovers trackers on a website</text:p>
        </text:list-item>
        <text:list-item>
          <text:p text:style-name="List_20_1_Content"> <text:a xlink:type="simple" xlink:href="http://codecamp.fi/doku.php/ixc2024/tech/tools/green-spector" text:style-name="Internet_20_link" text:visited-style-name="Visited_20_Internet_20_Link">Green Spector</text:a> - measure &amp; analyse environmental impact of Apps</text:p>
        </text:list-item>
        <text:list-item>
          <text:p text:style-name="List_20_1_Content"> <text:a xlink:type="simple" xlink:href="http://codecamp.fi/doku.php/ixc2024/tech/tools/emission-impact-dashboard" text:style-name="Internet_20_link" text:visited-style-name="Visited_20_Internet_20_Link">Emission Impact Dashboard</text:a> - estimate your carbon emissions</text:p>
        </text:list-item>
        <text:list-item>
          <text:p text:style-name="List_20_1_Content"> <text:a xlink:type="simple" xlink:href="http://codecamp.fi/doku.php/ixc2024/tech/tools/joular-jx" text:style-name="Internet_20_link" text:visited-style-name="Visited_20_Internet_20_Link">Joular JX</text:a> - Java-based agent for software power monitoring</text:p>
        </text:list-item>
        <text:list-item>
          <text:p text:style-name="List_20_1_Content"> <text:a xlink:type="simple" xlink:href="http://codecamp.fi/doku.php/ixc2024/tech/tools/power-api" text:style-name="Internet_20_link" text:visited-style-name="Visited_20_Internet_20_Link">Power API</text:a> - set of tools for green computing</text:p>
        </text:list-item>
        <text:list-item>
          <text:p text:style-name="List_20_1_Content"> <text:a xlink:type="simple" xlink:href="http://codecamp.fi/doku.php/ixc2024/tech/tools/cloud-carbon-footprint" text:style-name="Internet_20_link" text:visited-style-name="Visited_20_Internet_20_Link"> Cloud Carbon Footprint</text:a> - measure &amp; monitor carbon emissions</text:p>
        </text:list-item>
        <text:list-item>
          <text:p text:style-name="List_20_1_Content"> <text:a xlink:type="simple" xlink:href="http://codecamp.fi/doku.php/ixc2024/tech/tools/containerization" text:style-name="Internet_20_link" text:visited-style-name="Visited_20_Internet_20_Link">Containerization</text:a> - Containerization promotes sustainability by enhancing resource utilization</text:p>
        </text:list-item>
        <text:list-item>
          <text:p text:style-name="List_20_1_Content_Last"> <text:a xlink:type="simple" xlink:href="http://codecamp.fi/doku.php/ixc2024/tech/tools/lighthouse" text:style-name="Internet_20_link" text:visited-style-name="Visited_20_Internet_20_Link"> Lighthouse</text:a> - dev tools tab that offers most of above mentioned analyses</text:p>
        </text:list-item>
      </text:list>
      <text:h text:style-name="Heading_20_2" text:outline-level="2"><text:bookmark-start text:name="__RefHeading___phase_4measuring_the_footprint_of_the_solution_6"/><text:bookmark-start text:name="phase_4measuring_the_footprint_of_the_solution"/>Phase 4: Measuring the footprint of the solution<text:bookmark-end text:name="__RefHeading___phase_4measuring_the_footprint_of_the_solution_6"/><text:bookmark-end text:name="phase_4measuring_the_footprint_of_the_solution"/></text:h>
      <text:h text:style-name="Heading_20_2" text:outline-level="2"><text:bookmark-start text:name="__RefHeading___phase_5assessing_the_impact_of_the_solution_7"/><text:bookmark-start text:name="phase_5assessing_the_impact_of_the_solution"/>Phase 5: Assessing the impact of the solution<text:bookmark-end text:name="__RefHeading___phase_5assessing_the_impact_of_the_solution_7"/><text:bookmark-end text:name="phase_5assessing_the_impact_of_the_solution"/></text:h>
      <text:h text:style-name="Heading_20_1" text:outline-level="1"><text:bookmark-start text:name="__RefHeading___groups_and_their_team_wikipages_8"/><text:bookmark-start text:name="groups_and_their_team_wikipages"/>Groups and their TEAM WikiPages<text:bookmark-end text:name="__RefHeading___groups_and_their_team_wikipages_8"/><text:bookmark-end text:name="groups_and_their_team_wikipage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cell office:value-type="string" table:style-name="tableheader">
            <text:p text:style-name="Table_20_Heading"> Name 5 </text:p>
          </table:table-cell>
          <table:table-cell office:value-type="string" table:style-name="tableheader">
            <text:p text:style-name="Table_20_Heading"> Name 6 </text:p>
          </table:table-cell>
        </table:table-row>
        <table:table-row>
          <table:table-cell office:value-type="string" table:style-name="tablecell">
            <text:p text:style-name="tablealignleft"> <text:a xlink:type="simple" xlink:href="http://codecamp.fi/doku.php/ixc2024/team_1/start" text:style-name="Internet_20_link" text:visited-style-name="Visited_20_Internet_20_Link">The Winners</text:a> </text:p>
          </table:table-cell>
          <table:table-cell office:value-type="string" table:style-name="tablecell"/>
          <table:table-cell office:value-type="string" table:style-name="tablecell">
            <text:p text:style-name="tablealignleft"> Aleksa Stanivuk </text:p>
          </table:table-cell>
          <table:table-cell office:value-type="string" table:style-name="tablecell">
            <text:p text:style-name="tablealignleft"> Salsabeel Tantoush </text:p>
          </table:table-cell>
          <table:table-cell office:value-type="string" table:style-name="tablecell">
            <text:p text:style-name="tablealignleft"> Ruben Huygens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ixc2024/team_2/start" text:style-name="Internet_20_link" text:visited-style-name="Visited_20_Internet_20_Link">The Mentors</text:a> </text:p>
          </table:table-cell>
          <table:table-cell office:value-type="string" table:style-name="tablecell"/>
          <table:table-cell office:value-type="string" table:style-name="tablecell">
            <text:p text:style-name="tablealignleft"> Arshia Saleem </text:p>
          </table:table-cell>
          <table:table-cell office:value-type="string" table:style-name="tablecell">
            <text:p text:style-name="tablealignleft"> Kiran Singh Saud </text:p>
          </table:table-cell>
          <table:table-cell office:value-type="string" table:style-name="tablecell">
            <text:p text:style-name="tablealignleft"> Muhammad Sharjeel Maqsood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ixc2024/team_3/start" text:style-name="Internet_20_link" text:visited-style-name="Visited_20_Internet_20_Link">The Real Winners</text:a> </text:p>
          </table:table-cell>
          <table:table-cell office:value-type="string" table:style-name="tablecell"/>
          <table:table-cell office:value-type="string" table:style-name="tablecell">
            <text:p text:style-name="tablealignleft"> Jacob White </text:p>
          </table:table-cell>
          <table:table-cell office:value-type="string" table:style-name="tablecell">
            <text:p text:style-name="tablealignleft"> Hiba Bouhlal </text:p>
          </table:table-cell>
          <table:table-cell office:value-type="string" table:style-name="tablecell">
            <text:p text:style-name="tablealignleft"> Mbanyick B Joof </text:p>
          </table:table-cell>
          <table:table-cell office:value-type="string" table:style-name="tablecell"/>
          <table:table-cell office:value-type="string" table:style-name="tablecell"/>
          <table:table-cell office:value-type="string" table:style-name="tablecell"/>
        </table:table-row>
      </table:table>
      <text:p text:style-name="Text_20_body"><text:line-break/>
Add more table lines if those are needed for additional teams!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start</dc:title>
  </office:meta>
</office:document-meta>
</file>