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2cd657ffc290a9a40ecd485b1b9275.png"/>
  <manifest:file-entry manifest:media-type="image/svg+xml" manifest:full-path="Pictures/78956f0a3f6d7a94208096f5323b51bd.svg"/>
  <manifest:file-entry manifest:media-type="image/png" manifest:full-path="Pictures/5fa3455a511feffed52b6a8b6f802724.png"/>
  <manifest:file-entry manifest:media-type="image/png" manifest:full-path="Pictures/3dec8888f1374cebbde5bd9c8f34875c.png"/>
  <manifest:file-entry manifest:media-type="image/png" manifest:full-path="Pictures/6731a547eb8320f633905ff8a9ca69a9.png"/>
  <manifest:file-entry manifest:media-type="image/png" manifest:full-path="Pictures/42747a81ba67b3eb60422f6c756a9ea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am_1:start"/><text:bookmark-start text:name="__RefHeading___the_winners_wikipage_1"/><text:bookmark-start text:name="the_winners_wikipage"/>The winners wikipage<text:bookmark-end text:name="__RefHeading___the_winners_wikipage_1"/><text:bookmark-end text:name="the_winners_wikipage"/></text:h>
      <text:p text:style-name="Text_20_body"><text:a xlink:type="simple" xlink:href="https://excalidraw.com/#room=aa45b775f4991b2a9825,mZCutLbejXBiwi-HpTDSYQ" text:style-name="Internet_20_link" text:visited-style-name="Visited_20_Internet_20_Link">https://excalidraw.com/#room=aa45b775f4991b2a9825,mZCutLbejXBiwi-HpTDSYQ</text:a></text:p>
      <text:p text:style-name="Text_20_body"><draw:frame draw:style-name="media" draw:name="0" text:anchor-type="as-char" draw:z-index="0" svg:width="10.583333333333cm" svg:height="9.3032114392874cm"><draw:image xlink:href="Pictures/d02cd657ffc290a9a40ecd485b1b9275.png" xlink:type="simple" xlink:show="embed" xlink:actuate="onLoad"/></draw:frame></text:p>
      <text:h text:style-name="Heading_20_1" text:outline-level="1"><text:bookmark-start text:name="__RefHeading___hosting_2"/><text:bookmark-start text:name="hosting"/>Hosting<text:bookmark-end text:name="__RefHeading___hosting_2"/><text:bookmark-end text:name="hosting"/></text:h>
      <text:p text:style-name="Text_20_body">Just like backend, frontend project has to be hosted so that the users could access it online.
Instead of hosting your project locally, it is best to deploy your web app online so that it would be accessible.</text:p>
      <text:p text:style-name="Text_20_body"><text:span text:style-name="Strong_20_Emphasis">Netlify</text:span> allows extremely easy and beginner friendly deployment options for frontend projects.
Just follow the steps below and your app will be online in no time! <draw:frame draw:style-name="media" draw:name="1" text:anchor-type="as-char" draw:z-index="1" svg:width="" svg:rel-width="100%" svg:height="0cm"><draw:image xlink:href="Pictures/78956f0a3f6d7a94208096f5323b51bd.svg" xlink:type="simple" xlink:show="embed" xlink:actuate="onLoad"/></draw:frame></text:p>
      <text:h text:style-name="Heading_20_3" text:outline-level="3"><text:bookmark-start text:name="__RefHeading___netlify_-_practical_beginner_s_tutorial_3"/><text:bookmark-start text:name="netlify_-_practical_beginner_s_tutorial"/>Netlify - Practical Beginner’s Tutorial<text:bookmark-end text:name="__RefHeading___netlify_-_practical_beginner_s_tutorial_3"/><text:bookmark-end text:name="netlify_-_practical_beginner_s_tutorial"/></text:h>
      <text:h text:style-name="Heading_20_4" text:outline-level="4"><text:bookmark-start text:name="__RefHeading___registration_on_netlify_4"/><text:bookmark-start text:name="registration_on_netlify"/>Registration on Netlify<text:bookmark-end text:name="__RefHeading___registration_on_netlify_4"/><text:bookmark-end text:name="registration_on_netlify"/></text:h>
      <text:p text:style-name="Text_20_body">1) Go to <text:a xlink:type="simple" xlink:href="https://www.netlify.com" text:style-name="Internet_20_link" text:visited-style-name="Visited_20_Internet_20_Link">https://www.netlify.com</text:a></text:p>
      <text:p text:style-name="Text_20_body"><draw:frame draw:style-name="media" draw:name="2" text:anchor-type="as-char" draw:z-index="2" svg:width="10.583333333333cm" svg:height="7.5884917710636cm"><draw:image xlink:href="Pictures/5fa3455a511feffed52b6a8b6f802724.png" xlink:type="simple" xlink:show="embed" xlink:actuate="onLoad"/></draw:frame></text:p>
      <text:p text:style-name="Text_20_body">2) Register using your email and use password generator because Netlify has high requirements for password strength. </text:p>
      <text:p text:style-name="Text_20_body"><draw:frame draw:style-name="media" draw:name="3" text:anchor-type="as-char" draw:z-index="3" svg:width="10.583333333333cm" svg:height="13.304103122731cm"><draw:image xlink:href="Pictures/3dec8888f1374cebbde5bd9c8f34875c.png" xlink:type="simple" xlink:show="embed" xlink:actuate="onLoad"/></draw:frame>
<draw:frame draw:style-name="media" draw:name="4" text:anchor-type="as-char" draw:z-index="4" svg:width="10.583333333333cm" svg:height="10.251775271512cm"><draw:image xlink:href="Pictures/6731a547eb8320f633905ff8a9ca69a9.png" xlink:type="simple" xlink:show="embed" xlink:actuate="onLoad"/></draw:frame></text:p>
      <text:p text:style-name="Text_20_body">3) Verify Netlify’s email that you received in your email inbox and login</text:p>
      <text:p text:style-name="Text_20_body"><draw:frame draw:style-name="media" draw:name="5" text:anchor-type="as-char" draw:z-index="5" svg:width="10.583333333333cm" svg:height="6.7348484848485cm"><draw:image xlink:href="Pictures/42747a81ba67b3eb60422f6c756a9ea3.png" xlink:type="simple" xlink:show="embed" xlink:actuate="onLoad"/></draw:frame></text:p>
      <text:p text:style-name="Text_20_body">4) Verify Netlify’s email that you received in your email inbox and login</text:p>
      <text:p text:style-name="Text_20_body"><draw:frame draw:style-name="media" draw:name="6" text:anchor-type="as-char" draw:z-index="6" svg:width="10.583333333333cm" svg:height="6.7348484848485cm"><draw:image xlink:href="Pictures/42747a81ba67b3eb60422f6c756a9ea3.png" xlink:type="simple" xlink:show="embed" xlink:actuate="onLoad"/></draw:frame></text:p>
      <text:p text:style-name="Text_20_body">5) Verify Netlify’s email that you received in your email inbox and login</text:p>
      <text:p text:style-name="Text_20_body"><draw:frame draw:style-name="media" draw:name="7" text:anchor-type="as-char" draw:z-index="7" svg:width="10.583333333333cm" svg:height="6.7348484848485cm"><draw:image xlink:href="Pictures/42747a81ba67b3eb60422f6c756a9ea3.png" xlink:type="simple" xlink:show="embed" xlink:actuate="onLoad"/></draw:frame></text:p>
      <text:h text:style-name="Heading_20_4" text:outline-level="4"><text:bookmark-start text:name="__RefHeading___deployment_5"/><text:bookmark-start text:name="deployment"/>Deployment<text:bookmark-end text:name="__RefHeading___deployment_5"/><text:bookmark-end text:name="deployment"/></text:h>
      <text:p text:style-name="Text_20_body">6) Go to the <text:span text:style-name="Emphasis">Sites</text:span> tab and opt for manual deployment it is the most beginner-friendly and most straightforward</text:p>
      <text:p text:style-name="Text_20_body"><draw:frame draw:style-name="media" draw:name="8" text:anchor-type="as-char" draw:z-index="8" svg:width="10.583333333333cm" svg:height="6.7348484848485cm"><draw:image xlink:href="Pictures/42747a81ba67b3eb60422f6c756a9ea3.png" xlink:type="simple" xlink:show="embed" xlink:actuate="onLoad"/></draw:frame></text:p>
      <text:p text:style-name="Text_20_body">7) Open your folder containing the project folder and drag and drop the containing folder into the designated place for manual deployment</text:p>
      <text:p text:style-name="Text_20_body"><draw:frame draw:style-name="media" draw:name="9" text:anchor-type="as-char" draw:z-index="9" svg:width="10.583333333333cm" svg:height="6.7348484848485cm"><draw:image xlink:href="Pictures/42747a81ba67b3eb60422f6c756a9ea3.png" xlink:type="simple" xlink:show="embed" xlink:actuate="onLoad"/></draw:frame></text:p>
      <text:p text:style-name="Text_20_body">8) If you do it well, your website will be uploaded in no time!</text:p>
      <text:p text:style-name="Text_20_body"><draw:frame draw:style-name="media" draw:name="10" text:anchor-type="as-char" draw:z-index="10" svg:width="10.583333333333cm" svg:height="6.7348484848485cm"><draw:image xlink:href="Pictures/42747a81ba67b3eb60422f6c756a9ea3.png" xlink:type="simple" xlink:show="embed" xlink:actuate="onLoad"/></draw:frame></text:p>
      <text:p text:style-name="Text_20_body">9) You can see information about your deployment</text:p>
      <text:p text:style-name="Text_20_body"><draw:frame draw:style-name="media" draw:name="11" text:anchor-type="as-char" draw:z-index="11" svg:width="10.583333333333cm" svg:height="6.7348484848485cm"><draw:image xlink:href="Pictures/42747a81ba67b3eb60422f6c756a9ea3.png" xlink:type="simple" xlink:show="embed" xlink:actuate="onLoad"/></draw:frame></text:p>
      <text:p text:style-name="Text_20_body">10) Go to the <text:span text:style-name="Emphasis">Site configuratio</text:span>n tab and click on the link of your deployed website or app</text:p>
      <text:p text:style-name="Text_20_body"><draw:frame draw:style-name="media" draw:name="12" text:anchor-type="as-char" draw:z-index="12" svg:width="10.583333333333cm" svg:height="6.7348484848485cm"><draw:image xlink:href="Pictures/42747a81ba67b3eb60422f6c756a9ea3.png" xlink:type="simple" xlink:show="embed" xlink:actuate="onLoad"/></draw:frame></text:p>
      <text:p text:style-name="Text_20_body">11) Enjoy using your newly deployed app</text:p>
      <text:p text:style-name="Text_20_body"><draw:frame draw:style-name="media" draw:name="13" text:anchor-type="as-char" draw:z-index="13" svg:width="10.583333333333cm" svg:height="6.7348484848485cm"><draw:image xlink:href="Pictures/42747a81ba67b3eb60422f6c756a9ea3.png" xlink:type="simple" xlink:show="embed" xlink:actuate="onLoad"/></draw:frame></text:p>
      <text:p text:style-name="Text_20_body">12) For further deployment and development go to <text:span text:style-name="Emphasis">Deploys</text:span> tab and continue with manual drag and drop deployment of your project.</text:p>
      <text:p text:style-name="Text_20_body"><draw:frame draw:style-name="media" draw:name="14" text:anchor-type="as-char" draw:z-index="14" svg:width="10.583333333333cm" svg:height="6.7348484848485cm"><draw:image xlink:href="Pictures/42747a81ba67b3eb60422f6c756a9ea3.png" xlink:type="simple" xlink:show="embed" xlink:actuate="onLoad"/></draw:frame></text:p>
      <text:p text:style-name="Text_20_body">If GitHub is used:</text:p>
      <text:p text:style-name="Text_20_body"><text:a xlink:type="simple" xlink:href="https://www.netlify.com/blog/2016/09/29/a-step-by-step-guide-deploying-on-netlify/" text:style-name="Internet_20_link" text:visited-style-name="Visited_20_Internet_20_Link">Netlify tutorial page</text:a></text:p>
      <text:p text:style-name="Text_20_body"><text:a xlink:type="simple" xlink:href="https://app.egghead.io/lessons/egghead-deploy-a-site-to-netlify-from-git/embed" text:style-name="Internet_20_link" text:visited-style-name="Visited_20_Internet_20_Link">Netlify tutorial vide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am_1:start</dc:title>
  </office:meta>
</office:document-meta>
</file>