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9c00e9a3e367f30854882ecf924bea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xc2024:team_2:start"/>This is our team
<draw:frame draw:style-name="mediacenter" draw:name="0" text:anchor-type="paragraph" draw:z-index="0" svg:width="10.583333333333cm" svg:height="13.978819444444cm"><draw:image xlink:href="Pictures/79c00e9a3e367f30854882ecf924bea1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ixc2024:team_2:start</dc:title>
  </office:meta>
</office:document-meta>
</file>