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a7bf8a6f9d13ddfbf593d45a16191d3.png"/>
  <manifest:file-entry manifest:media-type="image/png" manifest:full-path="Pictures/7f31a7df70623443e68d4f6b00ed24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4:tech:mfrontend:start"/><text:bookmark-start text:name="__RefHeading___mobile_frontend_development_-_guidelines_1"/><text:bookmark-start text:name="mobile_frontend_development_-_guidelines"/>Mobile Frontend Development - Guidelines<text:bookmark-end text:name="__RefHeading___mobile_frontend_development_-_guidelines_1"/><text:bookmark-end text:name="mobile_frontend_development_-_guidelines"/></text:h>
      <text:p text:style-name="Text_20_body">Join us for the Green Code Hackathon, where innovation meets sustainability! This exciting event invites students and tech enthusiasts to create impactful, eco-friendly mobile apps using Flutter. Let's code for a greener future and make a positive change together!</text:p>
      <text:h text:style-name="Heading_20_3" text:outline-level="3"><text:bookmark-start text:name="__RefHeading___table_of_contents_2"/><text:bookmark-start text:name="table_of_contents"/>Table of Contents<text:bookmark-end text:name="__RefHeading___table_of_contents_2"/><text:bookmark-end text:name="table_of_contents"/></text:h>
      <text:p text:style-name="Text_20_body">1. Why Flutter?</text:p>
      <text:p text:style-name="Text_20_body">2. Technology Selection</text:p>
      <text:p text:style-name="Text_20_body">3. Detailed guidelines for developing App using Flutter</text:p>
      <text:p text:style-name="Text_20_body">4. Tips for Better User Experience</text:p>
      <text:p text:style-name="Text_20_body">5. Criteria for Green Coding</text:p>
      <text:h text:style-name="Heading_20_3" text:outline-level="3"><text:bookmark-start text:name="__RefHeading___why_flutter_3"/><text:bookmark-start text:name="why_flutter"/>Why Flutter ?<text:bookmark-end text:name="__RefHeading___why_flutter_3"/><text:bookmark-end text:name="why_flutter"/></text:h>
      <text:p text:style-name="Text_20_body"><draw:frame draw:style-name="media" draw:name="0" text:anchor-type="as-char" draw:z-index="0" svg:width="10.583333333333cm" svg:height="13.615017361111cm"><draw:image xlink:href="Pictures/6a7bf8a6f9d13ddfbf593d45a16191d3.png" xlink:type="simple" xlink:show="embed" xlink:actuate="onLoad"/></draw:frame></text:p>
      <text:h text:style-name="Heading_20_3" text:outline-level="3"><text:bookmark-start text:name="__RefHeading___technology_selection_4"/><text:bookmark-start text:name="technology_selection"/>Technology Selection<text:bookmark-end text:name="__RefHeading___technology_selection_4"/><text:bookmark-end text:name="technology_selection"/></text:h>
      <text:p text:style-name="Text_20_body">To ensure a smooth and effective development process for your Flutter-based mobile app focused on frontend development, we have outlined the necessary technologies and provided detailed guidelines for each part of the implementation. This will help you efficiently create your project while incorporating green coding practices.</text:p>
      <text:h text:style-name="Heading_20_4" text:outline-level="4"><text:bookmark-start text:name="__RefHeading___frontend_development_5"/><text:bookmark-start text:name="frontend_development"/>Frontend Development:<text:bookmark-end text:name="__RefHeading___frontend_development_5"/><text:bookmark-end text:name="frontend_development"/></text:h>
      <text:p text:style-name="Text_20_body"><text:span text:style-name="Strong_20_Emphasis">Flutter:</text:span> For building the cross-platform mobile application.</text:p>
      <text:p text:style-name="Text_20_body"><text:span text:style-name="Strong_20_Emphasis">Dart:</text:span> The programming language used with Flutter.</text:p>
      <text:h text:style-name="Heading_20_4" text:outline-level="4"><text:bookmark-start text:name="__RefHeading___version_control_and_collaboration_6"/><text:bookmark-start text:name="version_control_and_collaboration"/>Version Control and Collaboration:<text:bookmark-end text:name="__RefHeading___version_control_and_collaboration_6"/><text:bookmark-end text:name="version_control_and_collaboration"/></text:h>
      <text:p text:style-name="Text_20_body"><text:span text:style-name="Strong_20_Emphasis">GitHub:</text:span> For code hosting and version control.</text:p>
      <text:p text:style-name="Text_20_body"><text:span text:style-name="Strong_20_Emphasis">Git:</text:span> For version control</text:p>
      <text:h text:style-name="Heading_20_4" text:outline-level="4"><text:bookmark-start text:name="__RefHeading___ide_7"/><text:bookmark-start text:name="ide"/>IDE:<text:bookmark-end text:name="__RefHeading___ide_7"/><text:bookmark-end text:name="ide"/></text:h>
      <text:p text:style-name="Text_20_body">Android Studio or Visual Studio Code</text:p>
      <text:h text:style-name="Heading_20_2" text:outline-level="2"><text:bookmark-start text:name="__RefHeading___detailed_guidelines_for_creating_mobile_app_using_flutter_8"/><text:bookmark-start text:name="detailed_guidelines_for_creating_mobile_app_using_flutter"/>Detailed Guidelines for creating Mobile App using Flutter<text:bookmark-end text:name="__RefHeading___detailed_guidelines_for_creating_mobile_app_using_flutter_8"/><text:bookmark-end text:name="detailed_guidelines_for_creating_mobile_app_using_flutter"/></text:h>
      <text:p text:style-name="Text_20_body">Flutter is an open-source UI toolkit created by Google for building natively compiled applications for mobile, web, and desktop from a single codebase. The framework allows for fast development, expressive and flexible UI, and a native performance.</text:p>
      <text:h text:style-name="Heading_20_4" text:outline-level="4"><text:bookmark-start text:name="__RefHeading___project_setup_and_environment_9"/><text:bookmark-start text:name="project_setup_and_environment"/>1. Project Setup and Environment<text:bookmark-end text:name="__RefHeading___project_setup_and_environment_9"/><text:bookmark-end text:name="project_setup_and_environment"/></text:h>
      <text:p text:style-name="Text_20_body"><text:span text:style-name="Strong_20_Emphasis">Guidelines:</text:span></text:p>
      <text:list text:style-name="List_20_1" text:continue-numbering="false">
        <text:list-item>
          <text:p text:style-name="List_20_1_Content_First"> Install Flutter: Ensure Flutter SDK is installed on your machine. Follow the <text:a xlink:type="simple" xlink:href="https://docs.flutter.dev/get-started/install" text:style-name="Internet_20_link" text:visited-style-name="Visited_20_Internet_20_Link">Installation Guide</text:a> for your OS</text:p>
        </text:list-item>
        <text:list-item>
          <text:p text:style-name="List_20_1_Content_Last"> Setup IDE: Use Android Studio or Visual Studio Code with the Flutter and Dart plugins installed.</text:p>
        </text:list-item>
      </text:list>
      <text:p text:style-name="Text_20_body"><text:span text:style-name="Strong_20_Emphasis">Resources:</text:span></text:p>
      <text:list text:style-name="List_20_1" text:continue-numbering="false">
        <text:list-item>
          <text:p text:style-name="List_20_1_Content_First"> Flutter Documentation: <text:a xlink:type="simple" xlink:href="https://docs.flutter.dev/get-started/install" text:style-name="Internet_20_link" text:visited-style-name="Visited_20_Internet_20_Link"> Getting Started</text:a></text:p>
        </text:list-item>
        <text:list-item>
          <text:p text:style-name="List_20_1_Content_Last"> Flutter YouTube Channel: <text:a xlink:type="simple" xlink:href="https://www.youtube.com/c/flutterdev" text:style-name="Internet_20_link" text:visited-style-name="Visited_20_Internet_20_Link"> Flutter Channel</text:a></text:p>
        </text:list-item>
      </text:list>
      <text:h text:style-name="Heading_20_4" text:outline-level="4"><text:bookmark-start text:name="__RefHeading___user_interface_design_10"/><text:bookmark-start text:name="user_interface_design"/>2. User Interface Design<text:bookmark-end text:name="__RefHeading___user_interface_design_10"/><text:bookmark-end text:name="user_interface_design"/></text:h>
      <text:p text:style-name="Text_20_body"><text:span text:style-name="Strong_20_Emphasis">Guidelines:</text:span></text:p>
      <text:list text:style-name="List_20_1" text:continue-numbering="false">
        <text:list-item>
          <text:p text:style-name="List_20_1_Content_First"> Design Principles: Follow Material Design principles for a consistent and intuitive UI.</text:p>
        </text:list-item>
        <text:list-item>
          <text:p text:style-name="List_20_1_Content"> Widgets: Use Flutter’s rich set of widgets for building flexible layouts.</text:p>
        </text:list-item>
        <text:list-item>
          <text:p text:style-name="List_20_1_Content_Last"> Navigation: Implement navigation using Navigator and Routes.</text:p>
        </text:list-item>
      </text:list>
      <text:p text:style-name="Text_20_body"><text:span text:style-name="Strong_20_Emphasis">Resources:</text:span></text:p>
      <text:list text:style-name="List_20_1" text:continue-numbering="false">
        <text:list-item>
          <text:p text:style-name="List_20_1_Content_First"> Flutter Widgets: <text:a xlink:type="simple" xlink:href="https://docs.flutter.dev/ui/widgets" text:style-name="Internet_20_link" text:visited-style-name="Visited_20_Internet_20_Link"> Widget Catalog</text:a></text:p>
        </text:list-item>
        <text:list-item>
          <text:p text:style-name="List_20_1_Content"> Flutter Layouts: <text:a xlink:type="simple" xlink:href="https://docs.flutter.dev/ui/layout" text:style-name="Internet_20_link" text:visited-style-name="Visited_20_Internet_20_Link"> Building Layouts</text:a></text:p>
        </text:list-item>
        <text:list-item>
          <text:p text:style-name="List_20_1_Content_Last"> Navigation: <text:a xlink:type="simple" xlink:href="https://docs.flutter.dev/ui/navigation" text:style-name="Internet_20_link" text:visited-style-name="Visited_20_Internet_20_Link"> Flutter Navigation</text:a></text:p>
        </text:list-item>
      </text:list>
      <text:p text:style-name="Text_20_body"><text:span text:style-name="Strong_20_Emphasis">Efficient practices to implement User Interface Design:</text:span></text:p>
      <text:list text:style-name="List_20_1" text:continue-numbering="false">
        <text:list-item>
          <text:p text:style-name="List_20_1_Content_First"> Best Design Patterns: Flutter Design Patterns: <text:a xlink:type="simple" xlink:href="https://www.coders.dev/blog/efficient-ui-development-with-flutter-design-patterns.html" text:style-name="Internet_20_link" text:visited-style-name="Visited_20_Internet_20_Link"> Flutter Design Patterns</text:a></text:p>
        </text:list-item>
        <text:list-item>
          <text:p text:style-name="List_20_1_Content_Last"> Efficient UI Practices: <text:a xlink:type="simple" xlink:href="https://medium.com/@dihsar/flutter-ui-best-practices-creating-beautiful-and-maintainable-user-interfaces-ceca992bc210" text:style-name="Internet_20_link" text:visited-style-name="Visited_20_Internet_20_Link"> UI Best Practices</text:a></text:p>
        </text:list-item>
      </text:list>
      <text:h text:style-name="Heading_20_4" text:outline-level="4"><text:bookmark-start text:name="__RefHeading___state_management_11"/><text:bookmark-start text:name="state_management"/>3. State Management<text:bookmark-end text:name="__RefHeading___state_management_11"/><text:bookmark-end text:name="state_management"/></text:h>
      <text:p text:style-name="Text_20_body"><text:span text:style-name="Strong_20_Emphasis">Guidelines:</text:span></text:p>
      <text:list text:style-name="List_20_1" text:continue-numbering="false">
        <text:list-item>
          <text:p text:style-name="List_20_1_Content_First"> Provider Package: Use the Provider package for managing state.</text:p>
        </text:list-item>
        <text:list-item>
          <text:p text:style-name="List_20_1_Content_Last"> Stateful Widgets: Understand when to use Stateful vs Stateless widgets.</text:p>
        </text:list-item>
      </text:list>
      <text:p text:style-name="Text_20_body"><text:span text:style-name="Strong_20_Emphasis">Resources:</text:span></text:p>
      <text:list text:style-name="List_20_1" text:continue-numbering="false">
        <text:list-item>
          <text:p text:style-name="LastListParagraph_List_20_1_Content_First"> State Management: <text:a xlink:type="simple" xlink:href="https://docs.flutter.dev/data-and-backend/state-mgmt/simple" text:style-name="Internet_20_link" text:visited-style-name="Visited_20_Internet_20_Link"> Managing State</text:a></text:p>
        </text:list-item>
      </text:list>
      <text:p text:style-name="Text_20_body"><text:span text:style-name="Strong_20_Emphasis">Efficient practices for State Management:</text:span></text:p>
      <text:list text:style-name="List_20_1" text:continue-numbering="false">
        <text:list-item>
          <text:p text:style-name="LastListParagraph_List_20_1_Content_First"> State Management Best Practices: <text:a xlink:type="simple" xlink:href="https://medium.com/@flutterdynasty/mastering-state-management-in-flutter-a-comprehensive-guide-7a0b6131312a" text:style-name="Internet_20_link" text:visited-style-name="Visited_20_Internet_20_Link"> Mastring Style Management</text:a></text:p>
        </text:list-item>
      </text:list>
      <text:h text:style-name="Heading_20_4" text:outline-level="4"><text:bookmark-start text:name="__RefHeading___networking_and_data_handling_12"/><text:bookmark-start text:name="networking_and_data_handling"/>4. Networking and Data Handling<text:bookmark-end text:name="__RefHeading___networking_and_data_handling_12"/><text:bookmark-end text:name="networking_and_data_handling"/></text:h>
      <text:p text:style-name="Text_20_body"><text:span text:style-name="Strong_20_Emphasis">Guidelines:</text:span></text:p>
      <text:list text:style-name="List_20_1" text:continue-numbering="false">
        <text:list-item>
          <text:p text:style-name="List_20_1_Content_First"> HTTP Requests: Use the http package for making API calls.</text:p>
        </text:list-item>
        <text:list-item>
          <text:p text:style-name="List_20_1_Content"> JSON Parsing: Parse JSON data to Dart objects and vice versa .</text:p>
        </text:list-item>
        <text:list-item>
          <text:p text:style-name="List_20_1_Content_Last"> Error Handling: Implement proper error handling for network requests.</text:p>
        </text:list-item>
      </text:list>
      <text:p text:style-name="Text_20_body"><text:span text:style-name="Strong_20_Emphasis">Resources:</text:span></text:p>
      <text:list text:style-name="List_20_1" text:continue-numbering="false">
        <text:list-item>
          <text:p text:style-name="List_20_1_Content_First"> Networking: <text:a xlink:type="simple" xlink:href="https://docs.flutter.dev/cookbook/networking/fetch-data" text:style-name="Internet_20_link" text:visited-style-name="Visited_20_Internet_20_Link"> Fetching Data</text:a></text:p>
        </text:list-item>
        <text:list-item>
          <text:p text:style-name="List_20_1_Content_Last"> JSON Parsing: <text:a xlink:type="simple" xlink:href="https://docs.flutter.dev/data-and-backend/serialization/json" text:style-name="Internet_20_link" text:visited-style-name="Visited_20_Internet_20_Link"> JSON and Serialization</text:a></text:p>
        </text:list-item>
      </text:list>
      <text:p text:style-name="Text_20_body"><text:span text:style-name="Strong_20_Emphasis">Efficient practices for API Data Handling:</text:span></text:p>
      <text:list text:style-name="List_20_1" text:continue-numbering="false">
        <text:list-item>
          <text:p text:style-name="LastListParagraph_List_20_1_Content_First"> Efficient API Data Handling: <text:a xlink:type="simple" xlink:href="https://medium.com/@bensatriya3/efficient-api-data-handling-in-flutter-implementing-pagination-with-provider-772462f95a18" text:style-name="Internet_20_link" text:visited-style-name="Visited_20_Internet_20_Link"> Efficient Data Handling in Flutter</text:a></text:p>
        </text:list-item>
      </text:list>
      <text:h text:style-name="Heading_20_4" text:outline-level="4"><text:bookmark-start text:name="__RefHeading___real-time_updates_and_notifications_13"/><text:bookmark-start text:name="real-time_updates_and_notifications"/>5. Real-Time Updates and Notifications<text:bookmark-end text:name="__RefHeading___real-time_updates_and_notifications_13"/><text:bookmark-end text:name="real-time_updates_and_notifications"/></text:h>
      <text:p text:style-name="Text_20_body"><text:span text:style-name="Strong_20_Emphasis">Guidelines:</text:span></text:p>
      <text:list text:style-name="List_20_1" text:continue-numbering="false">
        <text:list-item>
          <text:p text:style-name="List_20_1_Content_First"> Firebase Integration: Use Firebase for real-time updates and push notifications.</text:p>
        </text:list-item>
        <text:list-item>
          <text:p text:style-name="List_20_1_Content_Last"> Cloud Messaging: Implement Firebase Cloud Messaging (FCM) for push notifications.</text:p>
        </text:list-item>
      </text:list>
      <text:p text:style-name="Text_20_body"><text:span text:style-name="Strong_20_Emphasis">Resources:</text:span></text:p>
      <text:list text:style-name="List_20_1" text:continue-numbering="false">
        <text:list-item>
          <text:p text:style-name="List_20_1_Content_First"> Firebase: <text:a xlink:type="simple" xlink:href="https://docs.flutter.dev/data-and-backend/firebase" text:style-name="Internet_20_link" text:visited-style-name="Visited_20_Internet_20_Link"> Firebase for Flutter</text:a></text:p>
        </text:list-item>
        <text:list-item>
          <text:p text:style-name="List_20_1_Content"> Real-Time Database: <text:a xlink:type="simple" xlink:href="https://firebase.google.com/docs/database/flutter/start" text:style-name="Internet_20_link" text:visited-style-name="Visited_20_Internet_20_Link"> Using Firebase Realtime Database</text:a></text:p>
        </text:list-item>
        <text:list-item>
          <text:p text:style-name="List_20_1_Content_Last"> Push Notifications: <text:a xlink:type="simple" xlink:href="https://firebase.flutter.dev/docs/messaging/overview/" text:style-name="Internet_20_link" text:visited-style-name="Visited_20_Internet_20_Link"> FCM for Flutter</text:a></text:p>
        </text:list-item>
      </text:list>
      <text:p text:style-name="Text_20_body"><text:span text:style-name="Strong_20_Emphasis">Efficient practices to implement Flutter Notification:</text:span></text:p>
      <text:list text:style-name="List_20_1" text:continue-numbering="false">
        <text:list-item>
          <text:p text:style-name="LastListParagraph_List_20_1_Content_First"> Best Practices for Notifications: <text:a xlink:type="simple" xlink:href="https://medium.com/@shubhamsoni82422/mastering-flutter-notifications-a-guide-to-awesome-notification-package-part-i-step-by-step-4bda734d114a" text:style-name="Internet_20_link" text:visited-style-name="Visited_20_Internet_20_Link"> Mastering Flutter Notifications</text:a></text:p>
        </text:list-item>
      </text:list>
      <text:h text:style-name="Heading_20_4" text:outline-level="4"><text:bookmark-start text:name="__RefHeading___location_services_and_mapping_14"/><text:bookmark-start text:name="location_services_and_mapping"/>6. Location Services and Mapping<text:bookmark-end text:name="__RefHeading___location_services_and_mapping_14"/><text:bookmark-end text:name="location_services_and_mapping"/></text:h>
      <text:p text:style-name="Text_20_body"><text:span text:style-name="Strong_20_Emphasis">Guidelines:</text:span></text:p>
      <text:list text:style-name="List_20_1" text:continue-numbering="false">
        <text:list-item>
          <text:p text:style-name="List_20_1_Content_First"> Geolocation: Use the geolocator package to get the device’s current location.</text:p>
        </text:list-item>
        <text:list-item>
          <text:p text:style-name="List_20_1_Content_Last"> Maps Integration: Integrate Google Maps using the google_maps_flutter package.</text:p>
        </text:list-item>
      </text:list>
      <text:p text:style-name="Text_20_body"><text:span text:style-name="Strong_20_Emphasis">Resources:</text:span></text:p>
      <text:list text:style-name="List_20_1" text:continue-numbering="false">
        <text:list-item>
          <text:p text:style-name="List_20_1_Content_First"> Geolocation: <text:a xlink:type="simple" xlink:href="https://pub.dev/packages/geolocator" text:style-name="Internet_20_link" text:visited-style-name="Visited_20_Internet_20_Link"> Geolocator Documentation</text:a></text:p>
        </text:list-item>
        <text:list-item>
          <text:p text:style-name="List_20_1_Content_Last"> Google Maps: <text:a xlink:type="simple" xlink:href="https://pub.dev/packages/google_maps_flutter" text:style-name="Internet_20_link" text:visited-style-name="Visited_20_Internet_20_Link"> Google Maps for Flutter</text:a></text:p>
        </text:list-item>
      </text:list>
      <text:p text:style-name="Text_20_body"><text:span text:style-name="Strong_20_Emphasis">Efficient practices for implementing Location Services:</text:span></text:p>
      <text:list text:style-name="List_20_1" text:continue-numbering="false">
        <text:list-item>
          <text:p text:style-name="LastListParagraph_List_20_1_Content_First"> Location Services in Flutter: <text:a xlink:type="simple" xlink:href="https://medium.com/swlh/working-with-geolocation-and-geocoding-in-flutter-and-integration-with-maps-16fb0bc35ede" text:style-name="Internet_20_link" text:visited-style-name="Visited_20_Internet_20_Link"> Working with Location in Flutter</text:a> </text:p>
        </text:list-item>
      </text:list>
      <text:h text:style-name="Heading_20_4" text:outline-level="4"><text:bookmark-start text:name="__RefHeading___testing_and_version_control_15"/><text:bookmark-start text:name="testing_and_version_control"/>7. Testing and Version Control<text:bookmark-end text:name="__RefHeading___testing_and_version_control_15"/><text:bookmark-end text:name="testing_and_version_control"/></text:h>
      <text:p text:style-name="Text_20_body"><text:span text:style-name="Strong_20_Emphasis">Guidelines:</text:span></text:p>
      <text:list text:style-name="List_20_1" text:continue-numbering="false">
        <text:list-item>
          <text:p text:style-name="List_20_1_Content_First"> Testing: Test your app for possible bugs.</text:p>
        </text:list-item>
        <text:list-item>
          <text:p text:style-name="List_20_1_Content_Last"> CI/CD: Setup continuous integration and deployment with GitHub Actions or similar services.</text:p>
        </text:list-item>
      </text:list>
      <text:p text:style-name="Text_20_body"><text:span text:style-name="Strong_20_Emphasis">Resources:</text:span></text:p>
      <text:list text:style-name="List_20_1" text:continue-numbering="false">
        <text:list-item>
          <text:p text:style-name="List_20_1_Content_First"> Git: <text:a xlink:type="simple" xlink:href="https://git-scm.com/doc" text:style-name="Internet_20_link" text:visited-style-name="Visited_20_Internet_20_Link"> Git Documentation</text:a></text:p>
        </text:list-item>
        <text:list-item>
          <text:p text:style-name="List_20_1_Content"> Github Guides: <text:a xlink:type="simple" xlink:href="https://docs.github.com/en/rest/guides" text:style-name="Internet_20_link" text:visited-style-name="Visited_20_Internet_20_Link"> GitHub Guides</text:a></text:p>
        </text:list-item>
        <text:list-item>
          <text:p text:style-name="List_20_1_Content_Last"> Testing in Flutter: <text:a xlink:type="simple" xlink:href="https://docs.flutter.dev/testing/plugins-in-tests" text:style-name="Internet_20_link" text:visited-style-name="Visited_20_Internet_20_Link"> Flutter Tests</text:a></text:p>
        </text:list-item>
      </text:list>
      <text:h text:style-name="Heading_20_3" text:outline-level="3"><text:bookmark-start text:name="__RefHeading___criteria_for_green_coding_16"/><text:bookmark-start text:name="criteria_for_green_coding"/>Criteria for Green Coding<text:bookmark-end text:name="__RefHeading___criteria_for_green_coding_16"/><text:bookmark-end text:name="criteria_for_green_coding"/></text:h>
      <text:p text:style-name="Text_20_body">To ensure your Flutter mobile app development aligns with green and sustainable coding practices, consider the following constraints:</text:p>
      <text:h text:style-name="Heading_20_4" text:outline-level="4"><text:bookmark-start text:name="__RefHeading___energy_efficiency_17"/><text:bookmark-start text:name="energy_efficiency"/>1. Energy Efficiency<text:bookmark-end text:name="__RefHeading___energy_efficiency_17"/><text:bookmark-end text:name="energy_efficiency"/></text:h>
      <text:p text:style-name="Text_20_body">Minimize the energy consumption of your app to reduce the environmental impact.</text:p>
      <text:p text:style-name="Text_20_body"><text:span text:style-name="Strong_20_Emphasis">Guideline:</text:span> Optimize the app’s performance to consume less battery power. Use efficient algorithms and data structures, reduce the number of background processes, and limit the frequency of network requests.</text:p>
      <text:h text:style-name="Heading_20_4" text:outline-level="4"><text:bookmark-start text:name="__RefHeading___minimal_resource_usage_18"/><text:bookmark-start text:name="minimal_resource_usage"/>2. Minimal Resource Usage<text:bookmark-end text:name="__RefHeading___minimal_resource_usage_18"/><text:bookmark-end text:name="minimal_resource_usage"/></text:h>
      <text:p text:style-name="Text_20_body">Reduce the amount of resources your app consumes, such as memory and storage.</text:p>
      <text:p text:style-name="Text_20_body"><text:span text:style-name="Strong_20_Emphasis">Guideline:</text:span> Optimize your code to be as lean as possible. Use lazy loading techniques, compress images, and clean up unused resources regularly.</text:p>
      <text:h text:style-name="Heading_20_4" text:outline-level="4"><text:bookmark-start text:name="__RefHeading___network_efficiency_19"/><text:bookmark-start text:name="network_efficiency"/>3. Network Efficiency<text:bookmark-end text:name="__RefHeading___network_efficiency_19"/><text:bookmark-end text:name="network_efficiency"/></text:h>
      <text:p text:style-name="Text_20_body">Limit the amount of data your app transfers over the network to reduce energy consumption and carbon footprint.</text:p>
      <text:p text:style-name="Text_20_body"><text:span text:style-name="Strong_20_Emphasis">Guideline:</text:span> Implement data caching and offline capabilities to minimize network requests. Use efficient data formats (e.g., JSON instead of XML) and optimize API calls to transfer only necessary data.</text:p>
      <text:h text:style-name="Heading_20_4" text:outline-level="4"><text:bookmark-start text:name="__RefHeading___code_reusability_20"/><text:bookmark-start text:name="code_reusability"/>4. Code Reusability<text:bookmark-end text:name="__RefHeading___code_reusability_20"/><text:bookmark-end text:name="code_reusability"/></text:h>
      <text:p text:style-name="Text_20_body">Promote code reusability to avoid redundant coding efforts and save development resources.</text:p>
      <text:p text:style-name="Text_20_body"><text:span text:style-name="Strong_20_Emphasis">Guideline:</text:span> Use modular design principles, create reusable components and libraries, and adhere to DRY (Don't Repeat Yourself) principles to minimize code duplication.</text:p>
      <text:h text:style-name="Heading_20_4" text:outline-level="4"><text:bookmark-start text:name="__RefHeading___user_device_impact_21"/><text:bookmark-start text:name="user_device_impact"/>5. User Device Impact<text:bookmark-end text:name="__RefHeading___user_device_impact_21"/><text:bookmark-end text:name="user_device_impact"/></text:h>
      <text:p text:style-name="Text_20_body">Minimize the impact your app has on users' devices.</text:p>
      <text:p text:style-name="Text_20_body"><text:span text:style-name="Strong_20_Emphasis">Guideline:</text:span> Optimize your app to run smoothly on a wide range of devices, particularly low-end ones. Avoid unnecessary features that can slow down performance or drain the battery quickly.</text:p>
      <text:h text:style-name="Heading_20_3" text:outline-level="3"><text:bookmark-start text:name="__RefHeading___tips_for_better_user_experience_22"/><text:bookmark-start text:name="tips_for_better_user_experience"/>Tips for Better User Experience<text:bookmark-end text:name="__RefHeading___tips_for_better_user_experience_22"/><text:bookmark-end text:name="tips_for_better_user_experience"/></text:h>
      <text:p text:style-name="Text_20_body"><draw:frame draw:style-name="media" draw:name="1" text:anchor-type="as-char" draw:z-index="1" svg:width="10.583333333333cm" svg:height="5.8199672667758cm"><draw:image xlink:href="Pictures/7f31a7df70623443e68d4f6b00ed2456.png" xlink:type="simple" xlink:show="embed" xlink:actuate="onLoad"/></draw:frame></text:p>
      <text:p text:style-name="Text_20_body">By following these guidelines, participants can effectively develop the mobile front end using Flutter, leveraging its robust ecosystem and powerful features to create impactful and user-friendly application.</text:p>
      <text:h text:style-name="Heading_20_4" text:outline-level="4"><text:bookmark-start text:name="__RefHeading___useful_23"/><text:bookmark-start text:name="useful"/>1. Useful<text:bookmark-end text:name="__RefHeading___useful_23"/><text:bookmark-end text:name="useful"/></text:h>
      <text:p text:style-name="Text_20_body">The app must fulfill a real need and provide meaningful value to the user. Ensure the core functionality directly addresses the target user's needs, focusing on delivering practical and relevant solutions.</text:p>
      <text:p text:style-name="Text_20_body"><text:span text:style-name="Strong_20_Emphasis">Guideline:</text:span> Optimize the app to perform efficiently without unnecessary features that consume extra resources.</text:p>
      <text:h text:style-name="Heading_20_4" text:outline-level="4"><text:bookmark-start text:name="__RefHeading___usable_24"/><text:bookmark-start text:name="usable"/>2. Usable<text:bookmark-end text:name="__RefHeading___usable_24"/><text:bookmark-end text:name="usable"/></text:h>
      <text:p text:style-name="Text_20_body">The app should be easy to use and intuitive, allowing users to achieve their goals effectively. Conduct usability testing to identify and fix any user interface issues, ensuring a smooth and efficient user experience.</text:p>
      <text:p text:style-name="Text_20_body"><text:span text:style-name="Strong_20_Emphasis">Guideline:</text:span> Ensure that the app's usability does not compromise its energy efficiency by avoiding unnecessary animations and transitions that can drain battery life.</text:p>
      <text:h text:style-name="Heading_20_4" text:outline-level="4"><text:bookmark-start text:name="__RefHeading___findable_25"/><text:bookmark-start text:name="findable"/>3. Findable<text:bookmark-end text:name="__RefHeading___findable_25"/><text:bookmark-end text:name="findable"/></text:h>
      <text:p text:style-name="Text_20_body">Information and features should be easy to locate within the app. Implement a clear navigation structure and search functionality so users can quickly find what they are looking for without frustration.</text:p>
      <text:p text:style-name="Text_20_body"><text:span text:style-name="Strong_20_Emphasis">Guideline:</text:span> Efficient navigation reduces the time the app is active, which in turn saves energy.</text:p>
      <text:h text:style-name="Heading_20_4" text:outline-level="4"><text:bookmark-start text:name="__RefHeading___credible_26"/><text:bookmark-start text:name="credible"/>4. Credible<text:bookmark-end text:name="__RefHeading___credible_26"/><text:bookmark-end text:name="credible"/></text:h>
      <text:p text:style-name="Text_20_body">The app should be trustworthy and reliable. Ensure data security, privacy, and consistent performance to build user trust and maintain the app’s credibility.</text:p>
      <text:p text:style-name="Text_20_body"><text:span text:style-name="Strong_20_Emphasis">Guideline:</text:span> Use secure, lightweight protocols to minimize data usage and processing power, thereby reducing energy consumption.</text:p>
      <text:h text:style-name="Heading_20_4" text:outline-level="4"><text:bookmark-start text:name="__RefHeading___desirable_27"/><text:bookmark-start text:name="desirable"/>5. Desirable<text:bookmark-end text:name="__RefHeading___desirable_27"/><text:bookmark-end text:name="desirable"/></text:h>
      <text:p text:style-name="Text_20_body">The app should appeal to users aesthetically and emotionally. Use appealing design elements and interactive features that engage users and create a positive emotional connection with the app.</text:p>
      <text:p text:style-name="Text_20_body"><text:span text:style-name="Strong_20_Emphasis">Guideline:</text:span> Balance the design elements to ensure they do not overly consume resources or reduce performance.</text:p>
      <text:h text:style-name="Heading_20_4" text:outline-level="4"><text:bookmark-start text:name="__RefHeading___accessible_28"/><text:bookmark-start text:name="accessible"/>6. Accessible<text:bookmark-end text:name="__RefHeading___accessible_28"/><text:bookmark-end text:name="accessible"/></text:h>
      <text:p text:style-name="Text_20_body">The app should be usable by people with a wide range of abilities and disabilities. Follow accessibility standards such as WCAG (Web Content Accessibility Guidelines) to make the app inclusive and accessible to all users.</text:p>
      <text:p text:style-name="Text_20_body"><text:span text:style-name="Strong_20_Emphasis">Guideline:</text:span> Implement accessibility features that are optimized to run efficiently on all devices.</text:p>
      <text:h text:style-name="Heading_20_4" text:outline-level="4"><text:bookmark-start text:name="__RefHeading___valuable_29"/><text:bookmark-start text:name="valuable"/>7. Valuable<text:bookmark-end text:name="__RefHeading___valuable_29"/><text:bookmark-end text:name="valuable"/></text:h>
      <text:p text:style-name="Text_20_body">The app should deliver value to both the users and the business. Ensure the app meets user needs while aligning with business goals, providing benefits that justify its use and support overall objectives.</text:p>
      <text:p text:style-name="Text_20_body"><text:span text:style-name="Strong_20_Emphasis">Guideline:</text:span> Maintain a lean codebase and efficient backend services to ensure that the app runs smoothly without consuming unnecessary resources.</text:p>
      <text:h text:style-name="Heading_20_2" text:outline-level="2"><text:bookmark-start text:name="__RefHeading___submission_requirements_30"/><text:bookmark-start text:name="submission_requirements"/>Submission Requirements<text:bookmark-end text:name="__RefHeading___submission_requirements_30"/><text:bookmark-end text:name="submission_requirements"/></text:h>
      <text:list text:style-name="List_20_1" text:continue-numbering="false">
        <text:list-item>
          <text:p text:style-name="List_20_1_Content_First"> Public Github Repository for the App</text:p>
        </text:list-item>
        <text:list-item>
          <text:p text:style-name="List_20_1_Content"> Demo Video of App</text:p>
        </text:list-item>
        <text:list-item>
          <text:p text:style-name="List_20_1_Content_Last"> Presentation to show that app is 'GREEN'</text:p>
        </text:list-item>
      </text:list>
      <text:h text:style-name="Heading_20_2" text:outline-level="2"><text:bookmark-start text:name="__RefHeading___good_luck_with_your_green_coding_hacathon_😊_31"/><text:bookmark-start text:name="good_luck_with_your_green_coding_hacathon_😊"/>Good Luck with your Green Coding Hacathon 😊<text:bookmark-end text:name="__RefHeading___good_luck_with_your_green_coding_hacathon_😊_31"/><text:bookmark-end text:name="good_luck_with_your_green_coding_hacathon_😊"/></text:h>
      <text:p text:style-name="Text_20_body">Code the Future: Innovate Today for a Greener Tomorr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mfrontend:start</dc:title>
  </office:meta>
</office:document-meta>
</file>