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35a286d1bfa06c1c9c531d248bcd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xc2024:tech:tools:globemallow"/><text:bookmark-start text:name="__RefHeading___what_is_globemallow_1"/><text:bookmark-start text:name="what_is_globemallow"/>What is Globemallow?<text:bookmark-end text:name="__RefHeading___what_is_globemallow_1"/><text:bookmark-end text:name="what_is_globemallow"/></text:h>
      <text:p text:style-name="Text_20_body"><draw:frame draw:style-name="media" draw:name="0" text:anchor-type="as-char" draw:z-index="0" svg:width="10.583333333333cm" svg:height="9.6009142053446cm"><draw:image xlink:href="Pictures/0935a286d1bfa06c1c9c531d248bcdf0.png" xlink:type="simple" xlink:show="embed" xlink:actuate="onLoad"/></draw:frame></text:p>
      <text:p text:style-name="Text_20_body">Globemallow is a browser extension that produces detailed sustainability reports on the energy consumption and estimated carbon output of any webpage.</text:p>
      <text:h text:style-name="Heading_20_4" text:outline-level="4"><text:bookmark-start text:name="__RefHeading___how_is_web_sustainability_measured_2"/><text:bookmark-start text:name="how_is_web_sustainability_measured"/>How is Web Sustainability Measured?<text:bookmark-end text:name="__RefHeading___how_is_web_sustainability_measured_2"/><text:bookmark-end text:name="how_is_web_sustainability_measured"/></text:h>
      <text:list text:style-name="Numbering_20_1" text:continue-numbering="false">
        <text:list-item>
          <text:p text:style-name="Numbering_20_1_Content_First"> <text:span text:style-name="Strong_20_Emphasis">Energy Consumption</text:span>: The primary factor is the electricity consumption of bytes transferred.</text:p>
        </text:list-item>
        <text:list-item>
          <text:p text:style-name="Numbering_20_1_Content_Last"> <text:span text:style-name="Strong_20_Emphasis">CO2 Emissions</text:span>: Energy consumption data is used to estimate the carbon footprint of the website.</text:p>
        </text:list-item>
      </text:list>
      <text:h text:style-name="Heading_20_4" text:outline-level="4"><text:bookmark-start text:name="__RefHeading___why_use_globemallow_3"/><text:bookmark-start text:name="why_use_globemallow"/>Why Use Globemallow?<text:bookmark-end text:name="__RefHeading___why_use_globemallow_3"/><text:bookmark-end text:name="why_use_globemallow"/></text:h>
      <text:list text:style-name="Numbering_20_1" text:continue-numbering="false">
        <text:list-item>
          <text:p text:style-name="Numbering_20_1_Content_First"> <text:span text:style-name="Strong_20_Emphasis">Extension Format</text:span>: View reports directly on the page without opening a new tab or window.</text:p>
        </text:list-item>
        <text:list-item>
          <text:p text:style-name="Numbering_20_1_Content"> <text:span text:style-name="Strong_20_Emphasis">Detailed Reports</text:span>: Break down elements of the page contributing to power consumption and the overall digital footprint.</text:p>
        </text:list-item>
        <text:list-item>
          <text:p text:style-name="Numbering_20_1_Content"> <text:span text:style-name="Strong_20_Emphasis">Sustainability Grade</text:span>: Each site tested receives a grade to quickly see its overall digital footprint.</text:p>
        </text:list-item>
        <text:list-item>
          <text:p text:style-name="Numbering_20_1_Content_Last"> <text:span text:style-name="Strong_20_Emphasis">Suggested Improvements</text:span>: Recommendations are provided for each element, highlighting where sites excel or fall short.</text:p>
        </text:list-item>
      </text:list>
      <text:h text:style-name="Heading_20_4" text:outline-level="4"><text:bookmark-start text:name="__RefHeading___how_the_sustainability_grade_is_calculated_4"/><text:bookmark-start text:name="how_the_sustainability_grade_is_calculated"/>How the Sustainability Grade is Calculated:<text:bookmark-end text:name="__RefHeading___how_the_sustainability_grade_is_calculated_4"/><text:bookmark-end text:name="how_the_sustainability_grade_is_calculated"/></text:h>
      <text:list text:style-name="Numbering_20_1" text:continue-numbering="false">
        <text:list-item>
          <text:p text:style-name="Numbering_20_1_Content_First"> <text:span text:style-name="Strong_20_Emphasis">Page Weight</text:span>: Total size of the page uploaded to the server.</text:p>
        </text:list-item>
        <text:list-item>
          <text:p text:style-name="Numbering_20_1_Content"> <text:span text:style-name="Strong_20_Emphasis">Background Color</text:span>: Darker backgrounds consume less energy.</text:p>
        </text:list-item>
        <text:list-item>
          <text:p text:style-name="Numbering_20_1_Content"> <text:span text:style-name="Strong_20_Emphasis">Image Format and Size</text:span>: Some formats are more energy-intensive than others.</text:p>
        </text:list-item>
        <text:list-item>
          <text:p text:style-name="Numbering_20_1_Content"> <text:span text:style-name="Strong_20_Emphasis">Green Hosting</text:span>: Hosting that uses renewable energy sources scores higher.</text:p>
        </text:list-item>
        <text:list-item>
          <text:p text:style-name="Numbering_20_1_Content_Last"> <text:span text:style-name="Strong_20_Emphasis">Redirects</text:span>: Redirects consume unnecessary energ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tools:globemallow</dc:title>
  </office:meta>
</office:document-meta>
</file>