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ac765a683d4088fa3f22072b1a22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ixc2024:tech:tools:googlecloudcarbonfootprint"/>Google Cloud Carbon Footprint</text:span></text:p>
      <text:p text:style-name="Text_20_body">This measurement tool:</text:p>
      <text:p text:style-name="Text_20_body">- Accurately measures your carbon footprint by viewing both the location-based and market-based emissions that are derived from your Google Cloud usage, providing transparency into emissions associated with your cloud applications.</text:p>
      <text:p text:style-name="Text_20_body">- Tracks emissions profile of cloud projects through monitoring your cloud emissions over time by project, product, and region—giving IT teams and developers metrics that can help them improve their carbon footprint. </text:p>
      <text:p text:style-name="Text_20_body">- Shares detailed methodology with reviewers so that they can verify that their emissions data meets GHG Protocol.</text:p>
      <text:p text:style-name="Text_20_body">→ Carbon Footprint is provided for no charge to all Google Cloud customers.</text:p>
      <text:p text:style-name="Text_20_body"><draw:frame draw:style-name="media" draw:name="0" text:anchor-type="as-char" draw:z-index="0" svg:width="10.583333333333cm" svg:height="6.3029154027637cm"><draw:image xlink:href="Pictures/fcac765a683d4088fa3f22072b1a223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googlecloudcarbonfootprint</dc:title>
  </office:meta>
</office:document-meta>
</file>