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tech:tools:green-tools"/><text:bookmark-start text:name="__RefHeading___green_tools_1"/><text:bookmark-start text:name="green_tools"/>GREEN TOOLS<text:bookmark-end text:name="__RefHeading___green_tools_1"/><text:bookmark-end text:name="green_tools"/></text:h>
      <text:h text:style-name="Heading_20_3" text:outline-level="3"><text:bookmark-start text:name="__RefHeading___android_studio_profile_2"/><text:bookmark-start text:name="android_studio_profile"/>Android Studio Profile<text:bookmark-end text:name="__RefHeading___android_studio_profile_2"/><text:bookmark-end text:name="android_studio_profile"/></text:h>
      <text:p text:style-name="Text_20_body"><text:span text:style-name="Strong_20_Emphasis">Description:</text:span>
Built into Android Studio, the Android Profiler provides real-time data on CPU, memory, network, and battery usage of your app.</text:p>
      <text:p text:style-name="Text_20_body"><text:span text:style-name="Strong_20_Emphasis">How to Use?</text:span></text:p>
      <text:list text:style-name="List_20_1" text:continue-numbering="false">
        <text:list-item>
          <text:p text:style-name="List_20_1_Content_First"> Open your project in Android Studio.</text:p>
        </text:list-item>
        <text:list-item>
          <text:p text:style-name="List_20_1_Content"> Run your app on an emulator or a physical device.</text:p>
        </text:list-item>
        <text:list-item>
          <text:p text:style-name="List_20_1_Content"> Navigate to “View” &gt; “Tool Windows” &gt; “Profiler</text:p>
        </text:list-item>
        <text:list-item>
          <text:p text:style-name="List_20_1_Content"> Monitor thread activity, function calls, and execution times.</text:p>
        </text:list-item>
        <text:list-item>
          <text:p text:style-name="List_20_1_Content"> Track power consumption related to CPU, network, and other system components.</text:p>
        </text:list-item>
        <text:list-item>
          <text:p text:style-name="List_20_1_Content_Last"> Make necessary code and design changes to improve app performance and reduce energy consumption.</text:p>
        </text:list-item>
      </text:list>
      <text:p text:style-name="Text_20_body"><text:span text:style-name="Strong_20_Emphasis">Measurements</text:span></text:p>
      <text:p text:style-name="Text_20_body"><text:span text:style-name="Emphasis"><text:span text:style-name="underline">Energy Consumption:</text:span></text:span></text:p>
      <text:p text:style-name="Text_20_body"><text:span text:style-name="Emphasis">CPU Usage:</text:span> Monitor how much the app utilizes the device's processor, helping to identify and optimize heavy CPU tasks.</text:p>
      <text:p text:style-name="Text_20_body"><text:span text:style-name="Emphasis">Battery Drain:</text:span> Measure how the app affects battery life, focusing on high-consumption activities.</text:p>
      <text:p text:style-name="Text_20_body"><text:span text:style-name="Emphasis">Component-Specific Usage</text:span>: Assess energy consumption of specific components like the screen, GPS, Wi-Fi, and sensors.</text:p>
      <text:p text:style-name="Text_20_body"><text:span text:style-name="Emphasis"><text:span text:style-name="underline">Data Usage</text:span>:</text:span></text:p>
      <text:p text:style-name="Text_20_body"><text:span text:style-name="Emphasis">Network Traffic:</text:span> Monitor the volume of data sent and received over cellular and Wi-Fi connections.</text:p>
      <text:p text:style-name="Text_20_body"><text:span text:style-name="Emphasis">Data Efficiency:</text:span> Evaluate the app's data usage that can be used to minimize unnecessary data transfers, reducing network load and energy consumption.</text:p>
      <text:p text:style-name="Text_20_body"><text:span text:style-name="Emphasis"><text:span text:style-name="underline">Performance Metrics:</text:span></text:span></text:p>
      <text:p text:style-name="Text_20_body"><text:span text:style-name="Emphasis">App Load Time:</text:span> Measure the time taken for the app to load and become responsive, helping to optimize startup performance.</text:p>
      <text:p text:style-name="Text_20_body"><text:span text:style-name="Emphasis">Response Time:</text:span> Evaluate the app’s responsiveness to user inputs to ensure a smooth user experience.</text:p>
      <text:p text:style-name="Text_20_body"><text:span text:style-name="Emphasis">Resource Utilization:</text:span> Track the usage of memory and other resources during app operation to identify and address performance bottlenecks.</text:p>
      <text:h text:style-name="Heading_20_3" text:outline-level="3"><text:bookmark-start text:name="__RefHeading___green_spector_3"/><text:bookmark-start text:name="green_spector"/>Green Spector<text:bookmark-end text:name="__RefHeading___green_spector_3"/><text:bookmark-end text:name="green_spector"/></text:h>
      <text:p text:style-name="Text_20_body"><text:span text:style-name="Strong_20_Emphasis">Description:</text:span>
Greenspector offers a solution to assess the energy consumption and environmental impact of mobile applications and websites. This solution takes software to review as input and provides results in the form of raw measures of energy and data, a grade, and an estimation of environmental impacts regarding a set of planetary limits. </text:p>
      <text:p text:style-name="Text_20_body"><text:span text:style-name="Strong_20_Emphasis">How to Use?</text:span></text:p>
      <text:list text:style-name="List_20_1" text:continue-numbering="false">
        <text:list-item>
          <text:p text:style-name="List_20_1_Content_First"> Register your account on Greenspector</text:p>
        </text:list-item>
        <text:list-item>
          <text:p text:style-name="List_20_1_Content"> Write scripts in GDSL (Green spector Domain Specific Langauge) to automate user journeys that replicate user behaviour.  These journeys include actions such as launching the app, navigating through screens, and performing specific tasks.</text:p>
        </text:list-item>
        <text:list-item>
          <text:p text:style-name="List_20_1_Content"> Use Greenspector CLI to execute your GDSL scripts on virtual devices</text:p>
        </text:list-item>
        <text:list-item>
          <text:p text:style-name="List_20_1_Content"> Greenspector Studio aggregates the performance metrics into an Ecoscore, which combines energy consumption, data usage, and user journey duration.</text:p>
        </text:list-item>
        <text:list-item>
          <text:p text:style-name="List_20_1_Content"> Use the Ecoscore as a quality gate in your CI/CD pipeline to ensure that any new code changes do not negatively impact the app's environmental performance.</text:p>
        </text:list-item>
        <text:list-item>
          <text:p text:style-name="List_20_1_Content_Last"> Make necessary code and design changes to optimize the app's performance, reducing its environmental impact.</text:p>
        </text:list-item>
      </text:list>
      <text:p text:style-name="Text_20_body"><text:span text:style-name="Strong_20_Emphasis">Carbon Measurement</text:span></text:p>
      <text:p text:style-name="Text_20_body">Greenspector measures the energy consumed by your mobile application during various user journeys, including both active usage and background processes by applying LCA methodologies to estimate the broader environmental impacts associated with the use of digital services. </text:p>
      <text:p text:style-name="Text_20_body"><text:span text:style-name="Strong_20_Emphasis">Measurements</text:span></text:p>
      <text:p text:style-name="Text_20_body"><text:span text:style-name="Emphasis"><text:span text:style-name="underline">Energy Consumption:</text:span></text:span></text:p>
      <text:p text:style-name="Text_20_body"><text:span text:style-name="Emphasis">Battery Drain Measurement:</text:span> Greenspector evaluates the app's energy consumption by monitoring the battery usage during various user journeys. This includes measuring battery drain per hour and identifying energy-intensive operations.</text:p>
      <text:p text:style-name="Text_20_body"><text:span text:style-name="Emphasis">Background Process Monitoring:</text:span> It tracks energy consumption of background processes and compares it to baseline measurements, helping identify opportunities to reduce unnecessary background activities.</text:p>
      <text:p text:style-name="Text_20_body"><text:span text:style-name="Emphasis"><text:span text:style-name="underline">CPU Optimization</text:span></text:span></text:p>
      <text:p text:style-name="Text_20_body"><text:span text:style-name="Emphasis">CPU Usage Monitoring:</text:span> Greenspector provides detailed insights into CPU usage, allowing developers to track the percentage of CPU capacity used during active app sessions.</text:p>
      <text:p text:style-name="Text_20_body"><text:span text:style-name="Emphasis">Spike Detection:</text:span> It can detect and report high CPU usage spikes, providing data to help reduce these instances through code optimization and efficient task management.</text:p>
      <text:p text:style-name="Text_20_body"><text:span text:style-name="Emphasis"><text:span text:style-name="underline">Memory Optimization</text:span></text:span></text:p>
      <text:p text:style-name="Text_20_body"><text:span text:style-name="Emphasis">Memory Usage Tracking:</text:span> Greenspector monitors the app’s memory usage in real-time, helping to ensure that it stays within the specified threshold.</text:p>
      <text:p text:style-name="Text_20_body"><text:span text:style-name="Emphasis">Leak Detection:</text:span> The tool can detect memory leaks by analyzing memory usage patterns over extended periods, ensuring that memory consumption remains stable.</text:p>
      <text:p text:style-name="Text_20_body"><text:span text:style-name="Emphasis"><text:span text:style-name="underline">Network Efficiency</text:span></text:span></text:p>
      <text:p text:style-name="Text_20_body"><text:span text:style-name="Emphasis">Network Traffic Analysis:</text:span> Greenspector measures the volume of network requests and data transfer rates, providing insights into how to reduce unnecessary network traffic through caching and optimization.</text:p>
      <text:p text:style-name="Text_20_body"><text:span text:style-name="Emphasis">Data Transfer Efficiency:</text:span> It can evaluate the effectiveness of data compression techniques by monitoring the size of data payloads before and after compre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green-tools</dc:title>
  </office:meta>
</office:document-meta>
</file>