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xc2024:tech:tools:greenpageanalyzer"/>This tool can analyze the data amount on any public webpage. The analysis provided by the service reveals how much data is used to load the page broken down to specific categories, as well as how the amount of data used compared to other websites.</text:p>
      <text:p text:style-name="Text_20_body">Increases in the amount of data required to load a webpage is contributing to increased data usage within the ICT sector. One of the key objectives of the tool's creators is not only to increase awareness but also to assist webpage developers in reducing the amount of data of their pages and thus their energy consumption. For example, the Green Page Analyzer can indicate how to reduce the overall data amount of pages without removing content.</text:p>
      <text:p text:style-name="Text_20_body">Link: <text:a xlink:type="simple" xlink:href="https://greenpages.aalto.fi/" text:style-name="Internet_20_link" text:visited-style-name="Visited_20_Internet_20_Link">Green Page Analyz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greenpageanalyzer</dc:title>
  </office:meta>
</office:document-meta>
</file>