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c959cebc31e9ecb520a173f3a33352.jpg"/>
  <manifest:file-entry manifest:media-type="image/jpeg" manifest:full-path="Pictures/bbb091c009634778a41e9449f3446896.jpg"/>
  <manifest:file-entry manifest:media-type="image/jpeg" manifest:full-path="Pictures/4ae353ff799b56f7f587cd053a3ec19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xc2024:tech:tools:ismysolutiongreenenough"/><text:bookmark-start text:name="__RefHeading___is_your_software_designed_with_keeping_sustainability_in_mind_1"/><text:bookmark-start text:name="is_your_software_designed_with_keeping_sustainability_in_mind"/>Is your software designed with keeping sustainability in mind?<text:bookmark-end text:name="__RefHeading___is_your_software_designed_with_keeping_sustainability_in_mind_1"/><text:bookmark-end text:name="is_your_software_designed_with_keeping_sustainability_in_mind"/></text:h>
      <text:p text:style-name="Text_20_body">You can use the following guide to check various aspects of your backend from a sustainable point of view!</text:p>
      <text:p text:style-name="Text_20_body"><draw:frame draw:style-name="media" draw:name="0" text:anchor-type="as-char" draw:z-index="0" svg:width="5.2916666666667cm" svg:height="2.9116248097412cm"><draw:image xlink:href="Pictures/8bc959cebc31e9ecb520a173f3a33352.jpg" xlink:type="simple" xlink:show="embed" xlink:actuate="onLoad"/></draw:frame>
<draw:frame draw:style-name="media" draw:name="1" text:anchor-type="as-char" draw:z-index="1" svg:width="5.2916666666667cm" svg:height="2.7096474953618cm"><draw:image xlink:href="Pictures/bbb091c009634778a41e9449f3446896.jpg" xlink:type="simple" xlink:show="embed" xlink:actuate="onLoad"/></draw:frame></text:p>
      <text:p text:style-name="Text_20_body"><draw:frame draw:style-name="media" draw:name="2" text:anchor-type="as-char" draw:z-index="2" svg:width="5.2916666666667cm" svg:height="2.7666476407915cm"><draw:image xlink:href="Pictures/4ae353ff799b56f7f587cd053a3ec19d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:tech:tools:ismysolutiongreenenough</dc:title>
  </office:meta>
</office:document-meta>
</file>