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e51ce4aa6b0fd5f925d9286583ea4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ixc2024:tech:tools:simapro"/>SimaPro</text:span> (<text:a xlink:type="simple" xlink:href="https://simapro.com/" text:style-name="Internet_20_link" text:visited-style-name="Visited_20_Internet_20_Link">https://simapro.com/</text:a>)</text:p>
      <text:p text:style-name="Text_20_body">SimaPro is a life cycle assessment (LCA) software used to analyze and model the environmental performance of products and services. It helps businesses, researchers, and policymakers make informed decisions by providing detailed insights into the environmental impacts throughout a product's life cycle.</text:p>
      <text:p text:style-name="Text_20_body">-Key Features:
→ <text:span text:style-name="underline">Comprehensive LCA Modelling</text:span>: Supports detailed environmental impact analysis with a robust database and versatile modeling capabilities.
→ <text:span text:style-name="underline">Scenario Analysis</text:span>: Allows users to compare different scenarios and assess the potential environmental impacts of various choices.
→ <text:span text:style-name="underline">Customizable Reporting</text:span>: Generate customizable reports and visualizations for clear communication of results.</text:p>
      <text:p text:style-name="Text_20_body">SimaPro offers various pricing plans depending on the user’s needs, ranging from single-user licenses to multi-user options for large organizations. </text:p>
      <text:p text:style-name="Text_20_body"><draw:frame draw:style-name="media" draw:name="0" text:anchor-type="as-char" draw:z-index="0" svg:width="10.583333333333cm" svg:height="5.5217391304348cm"><draw:image xlink:href="Pictures/1e51ce4aa6b0fd5f925d9286583ea43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simapro</dc:title>
  </office:meta>
</office:document-meta>
</file>