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b0742845a4aec536cad78b29f3a5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xc2024:tech:tools:solidworks"/>SOLIDWORKS Sustainability provides real-time feedback on environmental impact factors. Results appear in the Environmental Impact Dashboard, which updates dynamically with any changes.</text:p>
      <text:p text:style-name="Text_20_body"><draw:frame draw:style-name="media" draw:name="0" text:anchor-type="as-char" draw:z-index="0" svg:width="10.583333333333cm" svg:height="16.270462633452cm"><draw:image xlink:href="Pictures/8fb0742845a4aec536cad78b29f3a5b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:tech:tools:solidworks</dc:title>
  </office:meta>
</office:document-meta>
</file>