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xc2024:tech:wfrontend:criteria:patterns_and_energy_consumption"/>Reference:</text:p>
      <text:p text:style-name="Text_20_body">* <text:a xlink:type="simple" xlink:href="http://codecamp.fi/doku.php/ixc2024/tech/wfrontend/criteria/chapter_5.pdf" text:style-name="Internet_20_link" text:visited-style-name="Visited_20_Internet_20_Link"> Patterns and Energy Consumption: Design, Implementation, Studies, and Stor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tech:wfrontend:criteria:patterns_and_energy_consumption</dc:title>
  </office:meta>
</office:document-meta>
</file>