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78956f0a3f6d7a94208096f5323b51bd.svg"/>
  <manifest:file-entry manifest:media-type="image/png" manifest:full-path="Pictures/5fa3455a511feffed52b6a8b6f802724.png"/>
  <manifest:file-entry manifest:media-type="image/png" manifest:full-path="Pictures/3dec8888f1374cebbde5bd9c8f34875c.png"/>
  <manifest:file-entry manifest:media-type="image/png" manifest:full-path="Pictures/6731a547eb8320f633905ff8a9ca69a9.png"/>
  <manifest:file-entry manifest:media-type="image/png" manifest:full-path="Pictures/42747a81ba67b3eb60422f6c756a9ea3.png"/>
  <manifest:file-entry manifest:media-type="image/png" manifest:full-path="Pictures/e1de5e83425ddf860fc8e380c0b7133b.png"/>
  <manifest:file-entry manifest:media-type="image/png" manifest:full-path="Pictures/23ad5926c693f329bc1a02d025ccc513.png"/>
  <manifest:file-entry manifest:media-type="image/png" manifest:full-path="Pictures/f8f19056e209d7ea165cddbb68e7b4b7.png"/>
  <manifest:file-entry manifest:media-type="image/png" manifest:full-path="Pictures/7121192f582a552a83037be099c20b23.png"/>
  <manifest:file-entry manifest:media-type="image/png" manifest:full-path="Pictures/efc12e23dbe0043b628daf7b5669bda1.png"/>
  <manifest:file-entry manifest:media-type="image/png" manifest:full-path="Pictures/706e1560d44831462dc45d3d71884bc4.png"/>
  <manifest:file-entry manifest:media-type="image/png" manifest:full-path="Pictures/7d8359647079336870e04a008f9729b7.png"/>
  <manifest:file-entry manifest:media-type="image/png" manifest:full-path="Pictures/6a750fd228d5c1a398c4bf31624b8d13.png"/>
  <manifest:file-entry manifest:media-type="image/jpeg" manifest:full-path="Pictures/51bd233362f7d34f977cc5112cbfe67d.jpg"/>
  <manifest:file-entry manifest:media-type="image/png" manifest:full-path="Pictures/895c632a9632f54ad11acbedee516a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4:tech:wfrontend:deploying:start"/><text:bookmark-start text:name="__RefHeading___deployment_1"/><text:bookmark-start text:name="deployment"/>Deployment<text:bookmark-end text:name="__RefHeading___deployment_1"/><text:bookmark-end text:name="deployment"/></text:h>
      <text:p text:style-name="Text_20_body">Just like backend, frontend project has to be hosted so that the users could access it online.
Instead of hosting your project locally, it is best to deploy your web app online so that it would be accessible.</text:p>
      <text:p text:style-name="Text_20_body"><text:span text:style-name="Strong_20_Emphasis">Netlify</text:span> allows extremely easy and beginner friendly deployment options for frontend projects.
Just follow the steps below and your app will be online in no time! <draw:frame draw:style-name="media" draw:name="0" text:anchor-type="as-char" draw:z-index="0" svg:width="" svg:rel-width="100%" svg:height="0cm"><draw:image xlink:href="Pictures/78956f0a3f6d7a94208096f5323b51bd.svg" xlink:type="simple" xlink:show="embed" xlink:actuate="onLoad"/></draw:frame></text:p>
      <text:h text:style-name="Heading_20_3" text:outline-level="3"><text:bookmark-start text:name="__RefHeading___netlify_-_practical_beginner_s_tutorial_2"/><text:bookmark-start text:name="netlify_-_practical_beginner_s_tutorial"/>Netlify - Practical Beginner’s Tutorial<text:bookmark-end text:name="__RefHeading___netlify_-_practical_beginner_s_tutorial_2"/><text:bookmark-end text:name="netlify_-_practical_beginner_s_tutorial"/></text:h>
      <text:h text:style-name="Heading_20_4" text:outline-level="4"><text:bookmark-start text:name="__RefHeading___registration_on_netlify_3"/><text:bookmark-start text:name="registration_on_netlify"/>Registration on Netlify<text:bookmark-end text:name="__RefHeading___registration_on_netlify_3"/><text:bookmark-end text:name="registration_on_netlify"/></text:h>
      <text:h text:style-name="Heading_20_5" text:outline-level="5"><text:bookmark-start text:name="__RefHeading___go_to_httpswww.netlify.com_4"/><text:bookmark-start text:name="go_to_httpswww.netlify.com"/>1) Go to https://www.netlify.com<text:bookmark-end text:name="__RefHeading___go_to_httpswww.netlify.com_4"/><text:bookmark-end text:name="go_to_httpswww.netlify.com"/></text:h>
      <text:p text:style-name="Text_20_body"><draw:frame draw:style-name="media" draw:name="1" text:anchor-type="as-char" draw:z-index="1" svg:width="10.583333333333cm" svg:height="7.5884917710636cm"><draw:image xlink:href="Pictures/5fa3455a511feffed52b6a8b6f802724.png" xlink:type="simple" xlink:show="embed" xlink:actuate="onLoad"/></draw:frame></text:p>
      <text:h text:style-name="Heading_20_5" text:outline-level="5"><text:bookmark-start text:name="__RefHeading___register_using_your_email_and_use_password_generator_because_netlify_has_high_requirements_for_password_strength_5"/><text:bookmark-start text:name="register_using_your_email_and_use_password_generator_because_netlify_has_high_requirements_for_password_strength"/>2) Register using your email and use password generator because Netlify has high requirements for password strength.<text:bookmark-end text:name="__RefHeading___register_using_your_email_and_use_password_generator_because_netlify_has_high_requirements_for_password_strength_5"/><text:bookmark-end text:name="register_using_your_email_and_use_password_generator_because_netlify_has_high_requirements_for_password_strength"/></text:h>
      <text:p text:style-name="Text_20_body"><draw:frame draw:style-name="media" draw:name="2" text:anchor-type="as-char" draw:z-index="2" svg:width="10.583333333333cm" svg:height="13.304103122731cm"><draw:image xlink:href="Pictures/3dec8888f1374cebbde5bd9c8f34875c.png" xlink:type="simple" xlink:show="embed" xlink:actuate="onLoad"/></draw:frame>
<draw:frame draw:style-name="media" draw:name="3" text:anchor-type="as-char" draw:z-index="3" svg:width="10.583333333333cm" svg:height="10.251775271512cm"><draw:image xlink:href="Pictures/6731a547eb8320f633905ff8a9ca69a9.png" xlink:type="simple" xlink:show="embed" xlink:actuate="onLoad"/></draw:frame></text:p>
      <text:h text:style-name="Heading_20_5" text:outline-level="5"><text:bookmark-start text:name="__RefHeading___verify_netlify_s_email_that_you_received_in_your_email_inbox_and_login_6"/><text:bookmark-start text:name="verify_netlify_s_email_that_you_received_in_your_email_inbox_and_login"/>3) Verify Netlify’s email that you received in your email inbox and login<text:bookmark-end text:name="__RefHeading___verify_netlify_s_email_that_you_received_in_your_email_inbox_and_login_6"/><text:bookmark-end text:name="verify_netlify_s_email_that_you_received_in_your_email_inbox_and_login"/></text:h>
      <text:p text:style-name="Text_20_body"><draw:frame draw:style-name="media" draw:name="4" text:anchor-type="as-char" draw:z-index="4" svg:width="10.583333333333cm" svg:height="6.7348484848485cm"><draw:image xlink:href="Pictures/42747a81ba67b3eb60422f6c756a9ea3.png" xlink:type="simple" xlink:show="embed" xlink:actuate="onLoad"/></draw:frame></text:p>
      <text:h text:style-name="Heading_20_5" text:outline-level="5"><text:bookmark-start text:name="__RefHeading___fill_up_the_questionnaire_what_you_answer_does_not_really_matter_7"/><text:bookmark-start text:name="fill_up_the_questionnaire_what_you_answer_does_not_really_matter"/>4) Fill up the questionnaire (what you answer does not really matter)<text:bookmark-end text:name="__RefHeading___fill_up_the_questionnaire_what_you_answer_does_not_really_matter_7"/><text:bookmark-end text:name="fill_up_the_questionnaire_what_you_answer_does_not_really_matter"/></text:h>
      <text:p text:style-name="Text_20_body"><draw:frame draw:style-name="media" draw:name="5" text:anchor-type="as-char" draw:z-index="5" svg:width="10.583333333333cm" svg:height="7.6788847117794cm"><draw:image xlink:href="Pictures/e1de5e83425ddf860fc8e380c0b7133b.png" xlink:type="simple" xlink:show="embed" xlink:actuate="onLoad"/></draw:frame></text:p>
      <text:h text:style-name="Heading_20_5" text:outline-level="5"><text:bookmark-start text:name="__RefHeading___skip_the_step_about_deploying_a_website_8"/><text:bookmark-start text:name="skip_the_step_about_deploying_a_website"/>5) Skip the step about deploying a website<text:bookmark-end text:name="__RefHeading___skip_the_step_about_deploying_a_website_8"/><text:bookmark-end text:name="skip_the_step_about_deploying_a_website"/></text:h>
      <text:p text:style-name="Text_20_body"><draw:frame draw:style-name="media" draw:name="6" text:anchor-type="as-char" draw:z-index="6" svg:width="10.583333333333cm" svg:height="6.4168801594079cm"><draw:image xlink:href="Pictures/23ad5926c693f329bc1a02d025ccc513.png" xlink:type="simple" xlink:show="embed" xlink:actuate="onLoad"/></draw:frame></text:p>
      <text:h text:style-name="Heading_20_4" text:outline-level="4"><text:bookmark-start text:name="__RefHeading___deployment_on_netlify_9"/><text:bookmark-start text:name="deployment_on_netlify"/>Deployment on Netlify<text:bookmark-end text:name="__RefHeading___deployment_on_netlify_9"/><text:bookmark-end text:name="deployment_on_netlify"/></text:h>
      <text:h text:style-name="Heading_20_5" text:outline-level="5"><text:bookmark-start text:name="__RefHeading___go_to_thesitestab_and_opt_for_manual_deployment_it_is_the_most_beginner-friendly_and_most_straightforward_10"/><text:bookmark-start text:name="go_to_thesitestab_and_opt_for_manual_deployment_it_is_the_most_beginner-friendly_and_most_straightforward"/>6) Go to the //Sites// tab and opt for manual deployment it is the most beginner-friendly and most straightforward<text:bookmark-end text:name="__RefHeading___go_to_thesitestab_and_opt_for_manual_deployment_it_is_the_most_beginner-friendly_and_most_straightforward_10"/><text:bookmark-end text:name="go_to_thesitestab_and_opt_for_manual_deployment_it_is_the_most_beginner-friendly_and_most_straightforward"/></text:h>
      <text:p text:style-name="Text_20_body"><draw:frame draw:style-name="media" draw:name="7" text:anchor-type="as-char" draw:z-index="7" svg:width="10.583333333333cm" svg:height="4.462962962963cm"><draw:image xlink:href="Pictures/f8f19056e209d7ea165cddbb68e7b4b7.png" xlink:type="simple" xlink:show="embed" xlink:actuate="onLoad"/></draw:frame></text:p>
      <text:h text:style-name="Heading_20_5" text:outline-level="5"><text:bookmark-start text:name="__RefHeading___open_your_folder_containing_the_project_folder_and_drag_and_drop_the_containing_folder_into_the_designated_place_for_manual_deployment_11"/><text:bookmark-start text:name="open_your_folder_containing_the_project_folder_and_drag_and_drop_the_containing_folder_into_the_designated_place_for_manual_deployment"/>7) Open your folder containing the project folder and drag and drop the containing folder into the designated place for manual deployment<text:bookmark-end text:name="__RefHeading___open_your_folder_containing_the_project_folder_and_drag_and_drop_the_containing_folder_into_the_designated_place_for_manual_deployment_11"/><text:bookmark-end text:name="open_your_folder_containing_the_project_folder_and_drag_and_drop_the_containing_folder_into_the_designated_place_for_manual_deployment"/></text:h>
      <text:p text:style-name="Text_20_body"><draw:frame draw:style-name="media" draw:name="8" text:anchor-type="as-char" draw:z-index="8" svg:width="10.583333333333cm" svg:height="5.0804566702625cm"><draw:image xlink:href="Pictures/7121192f582a552a83037be099c20b23.png" xlink:type="simple" xlink:show="embed" xlink:actuate="onLoad"/></draw:frame></text:p>
      <text:h text:style-name="Heading_20_5" text:outline-level="5"><text:bookmark-start text:name="__RefHeading___if_you_do_it_well_your_website_will_be_uploaded_in_no_time_12"/><text:bookmark-start text:name="if_you_do_it_well_your_website_will_be_uploaded_in_no_time"/>8) If you do it well, your website will be uploaded in no time!<text:bookmark-end text:name="__RefHeading___if_you_do_it_well_your_website_will_be_uploaded_in_no_time_12"/><text:bookmark-end text:name="if_you_do_it_well_your_website_will_be_uploaded_in_no_time"/></text:h>
      <text:p text:style-name="Text_20_body"><draw:frame draw:style-name="media" draw:name="9" text:anchor-type="as-char" draw:z-index="9" svg:width="10.583333333333cm" svg:height="4.0764793702497cm"><draw:image xlink:href="Pictures/efc12e23dbe0043b628daf7b5669bda1.png" xlink:type="simple" xlink:show="embed" xlink:actuate="onLoad"/></draw:frame>
<draw:frame draw:style-name="media" draw:name="10" text:anchor-type="as-char" draw:z-index="10" svg:width="10.583333333333cm" svg:height="4.6668674698795cm"><draw:image xlink:href="Pictures/706e1560d44831462dc45d3d71884bc4.png" xlink:type="simple" xlink:show="embed" xlink:actuate="onLoad"/></draw:frame></text:p>
      <text:h text:style-name="Heading_20_5" text:outline-level="5"><text:bookmark-start text:name="__RefHeading___you_can_see_information_about_your_deployment_13"/><text:bookmark-start text:name="you_can_see_information_about_your_deployment"/>9) You can see information about your deployment<text:bookmark-end text:name="__RefHeading___you_can_see_information_about_your_deployment_13"/><text:bookmark-end text:name="you_can_see_information_about_your_deployment"/></text:h>
      <text:p text:style-name="Text_20_body"><draw:frame draw:style-name="media" draw:name="11" text:anchor-type="as-char" draw:z-index="11" svg:width="10.583333333333cm" svg:height="4.4737403928266cm"><draw:image xlink:href="Pictures/7d8359647079336870e04a008f9729b7.png" xlink:type="simple" xlink:show="embed" xlink:actuate="onLoad"/></draw:frame></text:p>
      <text:h text:style-name="Heading_20_5" text:outline-level="5"><text:bookmark-start text:name="__RefHeading___go_to_thesite_configuration_tab_and_click_on_the_link_of_your_deployed_website_or_app_14"/><text:bookmark-start text:name="go_to_thesite_configuration_tab_and_click_on_the_link_of_your_deployed_website_or_app"/>10) Go to the //Site configuratio//n tab and click on the link of your deployed website or app<text:bookmark-end text:name="__RefHeading___go_to_thesite_configuration_tab_and_click_on_the_link_of_your_deployed_website_or_app_14"/><text:bookmark-end text:name="go_to_thesite_configuration_tab_and_click_on_the_link_of_your_deployed_website_or_app"/></text:h>
      <text:p text:style-name="Text_20_body"><draw:frame draw:style-name="media" draw:name="12" text:anchor-type="as-char" draw:z-index="12" svg:width="10.583333333333cm" svg:height="5.9167418094379cm"><draw:image xlink:href="Pictures/6a750fd228d5c1a398c4bf31624b8d13.png" xlink:type="simple" xlink:show="embed" xlink:actuate="onLoad"/></draw:frame></text:p>
      <text:h text:style-name="Heading_20_5" text:outline-level="5"><text:bookmark-start text:name="__RefHeading___enjoy_using_your_newly_deployed_app_15"/><text:bookmark-start text:name="enjoy_using_your_newly_deployed_app"/>11) Enjoy using your newly deployed app<text:bookmark-end text:name="__RefHeading___enjoy_using_your_newly_deployed_app_15"/><text:bookmark-end text:name="enjoy_using_your_newly_deployed_app"/></text:h>
      <text:p text:style-name="Text_20_body"><draw:frame draw:style-name="media" draw:name="13" text:anchor-type="as-char" draw:z-index="13" svg:width="10.583333333333cm" svg:height="4.2218918918919cm"><draw:image xlink:href="Pictures/51bd233362f7d34f977cc5112cbfe67d.jpg" xlink:type="simple" xlink:show="embed" xlink:actuate="onLoad"/></draw:frame></text:p>
      <text:h text:style-name="Heading_20_5" text:outline-level="5"><text:bookmark-start text:name="__RefHeading___for_further_deployment_and_development_go_todeploystab_and_continue_with_manual_drag_and_drop_deployment_of_your_project_16"/><text:bookmark-start text:name="for_further_deployment_and_development_go_todeploystab_and_continue_with_manual_drag_and_drop_deployment_of_your_project"/>12) For further deployment and development go to //Deploys// tab and continue with manual drag and drop deployment of your project.<text:bookmark-end text:name="__RefHeading___for_further_deployment_and_development_go_todeploystab_and_continue_with_manual_drag_and_drop_deployment_of_your_project_16"/><text:bookmark-end text:name="for_further_deployment_and_development_go_todeploystab_and_continue_with_manual_drag_and_drop_deployment_of_your_project"/></text:h>
      <text:p text:style-name="Text_20_body"><draw:frame draw:style-name="media" draw:name="14" text:anchor-type="as-char" draw:z-index="14" svg:width="10.583333333333cm" svg:height="5.2154178674352cm"><draw:image xlink:href="Pictures/895c632a9632f54ad11acbedee516ae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wfrontend:deploying:start</dc:title>
  </office:meta>
</office:document-meta>
</file>