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xc2024:tech:wfrontend:implementing_planning:start"/><text:bookmark-start text:name="__RefHeading___implementing_your_solution_1"/><text:bookmark-start text:name="implementing_your_solution"/>Implementing Your Solution<text:bookmark-end text:name="__RefHeading___implementing_your_solution_1"/><text:bookmark-end text:name="implementing_your_solution"/></text:h>
      <text:p text:style-name="Text_20_body">1. <text:span text:style-name="Strong_20_Emphasis">Setting Up Project Structure</text:span></text:p>
      <text:list text:style-name="Numbering_20_1" text:continue-numbering="false">
        <text:list-item>
          <text:p text:style-name="LastListParagraph_Numbering_20_1_Content_First"> Organize your project with a clear folder structure:</text:p>
        </text:list-item>
      </text:list>
      <text:p text:style-name="Preformatted_20_Text"><text:s text:c="3"/>src/<text:line-break/><text:s text:c="5"/>components/<text:line-break/><text:s text:c="5"/>pages/<text:line-break/><text:s text:c="5"/>services/<text:line-break/><text:s text:c="5"/>styles/<text:line-break/><text:s text:c="5"/>utils/</text:p>
      <text:p text:style-name="Text_20_body">2. <text:span text:style-name="Strong_20_Emphasis">Using Material-UI</text:span></text:p>
      <text:list text:style-name="Numbering_20_1" text:continue-numbering="false">
        <text:list-item>
          <text:p text:style-name="Numbering_20_1_Content_First"> Import and use Material-UI components in your project:</text:p>
          <text:list text:style-name="Numbering_20_1">
            <text:list-item>
              <text:p text:style-name="Numbering_20_1_Content"> Example: button</text:p>
              <text:list text:style-name="Numbering_20_1">
                <text:list-item>
                  <text:p text:style-name="Numbering_20_1_Content"> The `import Button from '@mui/material/Button’;` line allows you to use the Button component</text:p>
                </text:list-item>
                <text:list-item>
                  <text:p text:style-name="Numbering_20_1_Content_Last"> This button can be used in the return statement as &lt;Button /&gt;</text:p>
                </text:list-item>
              </text:list>
            </text:list-item>
          </text:list>
        </text:list-item>
      </text:list>
      <text:p text:style-name="Preformatted_20_Text"><text:s text:c="3"/>import Button from '@mui/material/Button';<text:line-break/><text:s text:c="3"/>function App() {<text:line-break/><text:s text:c="5"/>return (<text:line-break/><text:s text:c="7"/>&lt;div&gt;<text:line-break/><text:s text:c="9"/>&lt;Button variant="contained"&gt;Hello World&lt;/Button&gt;<text:line-break/><text:s text:c="7"/>&lt;/div&gt;<text:line-break/><text:s text:c="5"/>);<text:line-break/><text:s text:c="3"/>}</text:p>
      <text:p text:style-name="Text_20_body">3. <text:span text:style-name="Strong_20_Emphasis">Version Control with Git</text:span></text:p>
      <text:list text:style-name="Numbering_20_1" text:continue-numbering="false">
        <text:list-item>
          <text:p text:style-name="Numbering_20_1_Content_First"> Open GitHub Desktop</text:p>
        </text:list-item>
        <text:list-item>
          <text:p text:style-name="Numbering_20_1_Content"> Log in to your GutHub account</text:p>
        </text:list-item>
        <text:list-item>
          <text:p text:style-name="Numbering_20_1_Content"> Select your repository the top left</text:p>
        </text:list-item>
        <text:list-item>
          <text:p text:style-name="Numbering_20_1_Content"> Open your code by clicking ‘Open in VSCode'</text:p>
        </text:list-item>
        <text:list-item>
          <text:p text:style-name="Numbering_20_1_Content"> Create branches for each new feature</text:p>
        </text:list-item>
        <text:list-item>
          <text:p text:style-name="Numbering_20_1_Content"> Regularly commit your changes</text:p>
        </text:list-item>
        <text:list-item>
          <text:p text:style-name="Numbering_20_1_Content_Last"> For more information: <text:a xlink:type="simple" xlink:href="https://docs.github.com/en" text:style-name="Internet_20_link" text:visited-style-name="Visited_20_Internet_20_Link">GitHub Documentation</text:a></text:p>
        </text:list-item>
      </text:list>
      <text:p text:style-name="Text_20_body">4. <text:span text:style-name="Strong_20_Emphasis">User Interface Design</text:span></text:p>
      <text:list text:style-name="Numbering_20_1" text:continue-numbering="false">
        <text:list-item>
          <text:p text:style-name="Numbering_20_1_Content_First"> Follow design principles like consistency, simplicity, and accessibility.</text:p>
        </text:list-item>
        <text:list-item>
          <text:p text:style-name="Numbering_20_1_Content"> Use Material-UI components for a consistent look and feel.</text:p>
        </text:list-item>
        <text:list-item>
          <text:p text:style-name="Numbering_20_1_Content_Last"> Create a design system or style guide for your project.</text:p>
        </text:list-item>
      </text:list>
      <text:p text:style-name="Text_20_body">5. <text:span text:style-name="Strong_20_Emphasis">Component Architecture</text:span></text:p>
      <text:list text:style-name="Numbering_20_1" text:continue-numbering="false">
        <text:list-item>
          <text:p text:style-name="Numbering_20_1_Content_First"> Break down your UI into reusable components.</text:p>
        </text:list-item>
        <text:list-item>
          <text:p text:style-name="Numbering_20_1_Content_Last"> Follow the Single Responsibility Principle: each component should do one thing well.</text:p>
        </text:list-item>
      </text:list>
      <text:p text:style-name="Text_20_body">6. <text:span text:style-name="Strong_20_Emphasis">State Management</text:span></text:p>
      <text:list text:style-name="Numbering_20_1" text:continue-numbering="false">
        <text:list-item>
          <text:p text:style-name="Numbering_20_1_Content_First"> Use React's built-in state management with useState and useReducer hooks.</text:p>
        </text:list-item>
        <text:list-item>
          <text:p text:style-name="Numbering_20_1_Content_Last"> For more complex state, consider using Context API or external libraries like Redux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wfrontend:implementing_planning:start</dc:title>
  </office:meta>
</office:document-meta>
</file>