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646516d88fa46a03cc96f1a64351d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xc2024:tech:wfrontend:project_planning:start"/><text:bookmark-start text:name="__RefHeading___planning_your_project_1"/><text:bookmark-start text:name="planning_your_project"/>Planning Your Project<text:bookmark-end text:name="__RefHeading___planning_your_project_1"/><text:bookmark-end text:name="planning_your_project"/></text:h>
      <text:p text:style-name="Text_20_body"><text:span text:style-name="Emphasis">Successful project planning is the backbone of any hackathon project.</text:span></text:p>
      <text:p text:style-name="Text_20_body">After coming up with an initial project idea, it is a good idea to think about how to ensure that there is a common understanding of your project (see <text:span text:style-name="Emphasis">Documentation</text:span>). Moreover, it is important to structure your work going forward. You might want to assign certain roles to team members based on their strengths and set deadlines so that you ensure all of your work is finished in time (see <text:span text:style-name="Emphasis">Team work</text:span>).</text:p>
      <text:h text:style-name="Heading_20_4" text:outline-level="4"><text:bookmark-start text:name="__RefHeading___documentation_2"/><text:bookmark-start text:name="documentation"/>Documentation<text:bookmark-end text:name="__RefHeading___documentation_2"/><text:bookmark-end text:name="documentation"/></text:h>
      <text:list text:style-name="List_20_1" text:continue-numbering="false">
        <text:list-item>
          <text:p text:style-name="List_20_1_Content_First"> <text:span text:style-name="Strong_20_Emphasis">Think Like a User</text:span>: Put yourself in the shoes of your target audience. What are their needs? What problems are they facing? This will not only help you think of the appropriate use cases, but it will also help you get on the same page as your teammates.</text:p>
        </text:list-item>
        <text:list-item>
          <text:p text:style-name="List_20_1_Content"> <text:span text:style-name="Strong_20_Emphasis">Keep It Simple:</text:span> Start with a minimum viable product (MVP). Focus on the core features that solve the primary problem. Additional features can be added later if time allows.</text:p>
        </text:list-item>
        <text:list-item>
          <text:p text:style-name="List_20_1_Content"> <text:span text:style-name="Strong_20_Emphasis">Create user stories</text:span> User stories are documented features, described from the perspective of users. They should be formulated in the structure below.</text:p>
          <text:list text:style-name="List_20_1">
            <text:list-item>
              <text:p text:style-name="List_20_1_Content_Last"> <text:span text:style-name="Strong_20_Emphasis">Prioritize:</text:span> The most efficient and standardized way to formulate user stories is with the MoSCoW method. MoSCoW stands for <text:span text:style-name="Emphasis">m</text:span>ust, <text:span text:style-name="Emphasis">s</text:span>hould, <text:span text:style-name="Emphasis">c</text:span>ould, <text:span text:style-name="Emphasis">w</text:span>ould. Each category reflects a larger importance, such that <text:span text:style-name="Emphasis">must</text:span> features should be implemented long before <text:span text:style-name="Emphasis">could</text:span> features.</text:p>
            </text:list-item>
          </text:list>
        </text:list-item>
      </text:list>
      <text:p text:style-name="Preformatted_20_Text">As a [user], I [must/should/could/would] be able to [feature], so that I can [goal].</text:p>
      <text:p text:style-name="Text_20_body"><text:span text:style-name="underline">Example User Stories:</text:span>
<draw:frame draw:style-name="media" draw:name="0" text:anchor-type="as-char" draw:z-index="0" svg:width="15.875cm" svg:height="9.9483333333333cm"><draw:image xlink:href="Pictures/3646516d88fa46a03cc96f1a64351d0e.png" xlink:type="simple" xlink:show="embed" xlink:actuate="onLoad"/></draw:frame></text:p>
      <text:h text:style-name="Heading_20_4" text:outline-level="4"><text:bookmark-start text:name="__RefHeading___team_work_3"/><text:bookmark-start text:name="team_work"/>Team work<text:bookmark-end text:name="__RefHeading___team_work_3"/><text:bookmark-end text:name="team_work"/></text:h>
      <text:p text:style-name="Text_20_body"> <text:span text:style-name="Strong_20_Emphasis">2. Create wireframes</text:span></text:p>
      <text:p text:style-name="Text_20_body"><text:line-break/>
<text:line-break/></text:p>
      <text:p text:style-name="Text_20_body">- <text:span text:style-name="Strong_20_Emphasis">Start with Low-Fidelity Wireframes:</text:span> Use pen and paper or simple online tools to sketch basic layouts. Focus on the <text:span text:style-name="Emphasis"><text:span text:style-name="Strong_20_Emphasis">flow and structure</text:span></text:span> rather than details.</text:p>
      <text:p text:style-name="Text_20_body"><text:line-break/>
<text:line-break/></text:p>
      <text:p text:style-name="Text_20_body">- <text:span text:style-name="Strong_20_Emphasis">Iterate Quickly:</text:span> Share your wireframes with teammates and get feedback. Make quick adjustments based on input.</text:p>
      <text:p text:style-name="Text_20_body"><text:line-break/>
<text:line-break/></text:p>
      <text:p text:style-name="Text_20_body">- <text:span text:style-name="Strong_20_Emphasis">Move to High-Fidelity Designs:</text:span> Once the structure is finalized, use tools like <text:span text:style-name="Strong_20_Emphasis">Figma or Balsamiq</text:span> to create detailed designs with actual UI components.</text:p>
      <text:p text:style-name="Text_20_body"><text:line-break/>
<text:line-break/></text:p>
      <text:p text:style-name="Text_20_body"><text:span text:style-name="Strong_20_Emphasis"> Tools for Wireframing: </text:span></text:p>
      <text:p text:style-name="Text_20_body"><text:line-break/>
<text:a xlink:type="simple" xlink:href="https://www.figma.com/" text:style-name="Internet_20_link" text:visited-style-name="Visited_20_Internet_20_Link">Figma</text:a><text:line-break/>
<text:a xlink:type="simple" xlink:href="https://helpx.adobe.com/support/xd.html" text:style-name="Internet_20_link" text:visited-style-name="Visited_20_Internet_20_Link">Adobe XD</text:a><text:line-break/></text:p>
      <text:p text:style-name="Text_20_body"><text:line-break/>
<text:line-break/></text:p>
      <text:p text:style-name="Text_20_body"><text:span text:style-name="Strong_20_Emphasis">3. Project Management</text:span>
<text:line-break/>
<text:line-break/></text:p>
      <text:p text:style-name="Text_20_body"><text:span text:style-name="Strong_20_Emphasis">Pro Tips:</text:span>
<text:line-break/>
<text:line-break/></text:p>
      <text:p text:style-name="Text_20_body">- <text:span text:style-name="Strong_20_Emphasis">Use Agile Methodology:</text:span> Break your project into small, manageable tasks (sprints). Regularly review progress and adjust plans as needed.
<text:line-break/>
<text:line-break/></text:p>
      <text:p text:style-name="Text_20_body">- <text:span text:style-name="Strong_20_Emphasis">Assign Roles and Responsibilities:</text:span> Clearly define who is responsible for what. This helps prevent overlap and ensures accountability.
<text:line-break/>
<text:line-break/></text:p>
      <text:p text:style-name="Text_20_body">- <text:span text:style-name="Strong_20_Emphasis">Daily Standups:</text:span> Have brief daily meetings to discuss progress, blockers, and next steps. This keeps everyone on the same page and identifies issues early.</text:p>
      <text:p text:style-name="Text_20_body"><text:line-break/>
<text:line-break/></text:p>
      <text:p text:style-name="Text_20_body"><text:span text:style-name="Strong_20_Emphasis"><text:span text:style-name="Emphasis">Project Management Tools:</text:span></text:span></text:p>
      <text:p text:style-name="Text_20_body"><text:line-break/></text:p>
      <text:p text:style-name="Text_20_body"><text:a xlink:type="simple" xlink:href="https://trello.com/" text:style-name="Internet_20_link" text:visited-style-name="Visited_20_Internet_20_Link"> Trello: Simple, visual task management.</text:a>
<text:line-break/>
<text:a xlink:type="simple" xlink:href="https://docs.github.com/en/issues/planning-and-tracking-with-projects/learning-about-projects/about-projects" text:style-name="Internet_20_link" text:visited-style-name="Visited_20_Internet_20_Link">GitHub Projects: Integrated with your codebase.</text:a>
<text:line-break/>
<text:line-break/></text:p>
      <text:p text:style-name="Text_20_body"><text:span text:style-name="Strong_20_Emphasis">4. Version Control with Git</text:span>
<text:line-break/>
<text:line-break/></text:p>
      <text:p text:style-name="Text_20_body"><text:span text:style-name="Strong_20_Emphasis">Pro Tips:</text:span></text:p>
      <text:p text:style-name="Text_20_body">- <text:span text:style-name="Strong_20_Emphasis">Use Branches:</text:span> Create a new branch for each feature or bug fix. This keeps your main branch clean and makes it easier to manage changes. 
<text:line-break/>
<text:line-break/></text:p>
      <text:p text:style-name="Text_20_body">- <text:span text:style-name="Strong_20_Emphasis">Commit Often:</text:span> Make small, frequent commits with clear messages. This makes it easier to track changes and revert if necessary.
<text:line-break/>
<text:line-break/></text:p>
      <text:p text:style-name="Text_20_body">- <text:span text:style-name="Strong_20_Emphasis">Pull Requests (PRs):</text:span> Use PRs to review code before merging. This helps catch issues early and ensures high code quality.
<text:line-break/>
<text:line-break/></text:p>
      <text:p text:style-name="Text_20_body">Resources:</text:p>
      <text:p text:style-name="Text_20_body"><text:a xlink:type="simple" xlink:href="https://github.com/apps/github-learning-lab" text:style-name="Internet_20_link" text:visited-style-name="Visited_20_Internet_20_Link">GitHub Learning La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wfrontend:project_planning:start</dc:title>
  </office:meta>
</office:document-meta>
</file>