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9277f636792472eaaffc8b56479e627.jpg"/>
  <manifest:file-entry manifest:media-type="image/jpeg" manifest:full-path="Pictures/5615dafcd1c148256872d78da7e7c10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xc2024su:start"/><text:bookmark-start text:name="__RefHeading___impactxchange_hackathon_in_sunway_university_1"/><text:bookmark-start text:name="impactxchange_hackathon_in_sunway_university"/>ImpactXchange hackathon in Sunway University<text:bookmark-end text:name="__RefHeading___impactxchange_hackathon_in_sunway_university_1"/><text:bookmark-end text:name="impactxchange_hackathon_in_sunway_university"/></text:h>
      <text:p text:style-name="Text_20_body">Venue: Sunway University <text:line-break/>
Time: 19.8-30.8, divided into two parts</text:p>
      <text:h text:style-name="Heading_20_2" text:outline-level="2"><text:bookmark-start text:name="__RefHeading___about_impactxchange_project_2"/><text:bookmark-start text:name="about_impactxchange_project"/>About ImpactXchange project<text:bookmark-end text:name="__RefHeading___about_impactxchange_project_2"/><text:bookmark-end text:name="about_impactxchange_project"/></text:h>
      <text:p text:style-name="Text_20_body">ImpactXchange is a Finnish National Agency for Education-funded project in the Team Finland Knowledge program that aims to build education collaboration between Finland and Malaysia. In particular, ImpacXchange aims to develop sustainability and IT-related courses that can be replicated in other regions/countries.</text:p>
      <text:p text:style-name="Text_20_body">ImpactXchange project is conducted by the following universities (and persons)</text:p>
      <text:list text:style-name="List_20_1" text:continue-numbering="false">
        <text:list-item>
          <text:p text:style-name="List_20_1_Content_First"> <text:span text:style-name="Strong_20_Emphasis">LUT University, Finland</text:span></text:p>
          <text:list text:style-name="List_20_1">
            <text:list-item>
              <text:p text:style-name="List_20_1_Content"> Staff: Prof. Jari Porras, Dr. Shola Oyedeji</text:p>
            </text:list-item>
            <text:list-item>
              <text:p text:style-name="List_20_1_Content"> Students: Aleksa Stanivuk (web), Salsabeel Tantoush (web), Ruben Huygens (web), Arshia Saleem (mobile), Muhammad Sharjeel Maqsood (mobile), Jacob White (backend), Hiba Bouhlal (backend)</text:p>
            </text:list-item>
          </text:list>
        </text:list-item>
        <text:list-item>
          <text:p text:style-name="List_20_1_Content"> <text:span text:style-name="Strong_20_Emphasis">University of Turku, Finland</text:span></text:p>
          <text:list text:style-name="List_20_1">
            <text:list-item>
              <text:p text:style-name="List_20_1_Content"> Staff: Prof. Tuomas Mäkilä, …</text:p>
            </text:list-item>
          </text:list>
        </text:list-item>
        <text:list-item>
          <text:p text:style-name="List_20_1_Content"> <text:span text:style-name="Strong_20_Emphasis">Sunway University, Malaysia</text:span></text:p>
          <text:list text:style-name="List_20_1">
            <text:list-item>
              <text:p text:style-name="List_20_1_Content_Last"> Staff: Prof. Sian Lun Lau, Prof. Tze Ying Sim</text:p>
            </text:list-item>
          </text:list>
        </text:list-item>
      </text:list>
      <text:h text:style-name="Heading_20_2" text:outline-level="2"><text:bookmark-start text:name="__RefHeading___general_structure_of_the_hackathon_3"/><text:bookmark-start text:name="general_structure_of_the_hackathon"/>General structure of the hackathon<text:bookmark-end text:name="__RefHeading___general_structure_of_the_hackathon_3"/><text:bookmark-end text:name="general_structure_of_the_hackathon"/></text:h>
      <text:p text:style-name="Text_20_body">The ImpactXchange hackathon is divided into two closely linked parts.</text:p>
      <text:list text:style-name="List_20_1" text:continue-numbering="false">
        <text:list-item>
          <text:p text:style-name="List_20_1_Content_First"> <text:span text:style-name="Strong_20_Emphasis">Sustainability Challenge hack</text:span></text:p>
          <text:list text:style-name="List_20_1">
            <text:list-item>
              <text:p text:style-name="List_20_1_Content"> In the Sustainability Challenge hack, you will innovate and develop working software-based solutions for the sustainability theme selected for the hackathon. The outcome of this hack will be used as the basis for the second week's activities. You will be restricted to a particular technology stack so that the activities in the second week are possible. In the first week, the emphasis is more on a sustainability challenge level (what are the high-level impacts of your solution)</text:p>
            </text:list-item>
          </text:list>
        </text:list-item>
        <text:list-item>
          <text:p text:style-name="List_20_1_Content"> <text:span text:style-name="Strong_20_Emphasis">Green Coding hack</text:span></text:p>
          <text:list text:style-name="List_20_1">
            <text:list-item>
              <text:p text:style-name="List_20_1_Content_Last"> In the Green Coding hack, you will focus on the implementation quality of your solution, i.e., its technical and environmental sustainability (what are the solution-level impacts). </text:p>
            </text:list-item>
          </text:list>
        </text:list-item>
      </text:list>
      <text:h text:style-name="Heading_20_2" text:outline-level="2"><text:bookmark-start text:name="__RefHeading___rough_timetable_of_the_impactxchange_hackathon_4"/><text:bookmark-start text:name="rough_timetable_of_the_impactxchange_hackathon"/>Rough timetable of the ImpactXchange hackathon<text:bookmark-end text:name="__RefHeading___rough_timetable_of_the_impactxchange_hackathon_4"/><text:bookmark-end text:name="rough_timetable_of_the_impactxchange_hackathon"/></text:h>
      <text:p text:style-name="Text_20_body">The rough timetable of the ImpactXchange hackathon weeks is presented below:</text:p>
      <text:list text:style-name="List_20_1" text:continue-numbering="false">
        <text:list-item>
          <text:p text:style-name="LastListParagraph_List_20_1_Content_First"> Week 1 - Sustainability Challenge hack</text:p>
        </text:list-item>
      </text:list>
      <text:p text:style-name="Text_20_body"><draw:frame draw:style-name="mediacenter" draw:name="Week 1 program Legend" text:anchor-type="paragraph" draw:z-index="0" svg:width="21.166666666667cm" style:rel-width="100%"><draw:text-box><text:p text:style-name="legendcenter"><draw:frame draw:style-name="mediacenter" draw:name="Week 1 program" text:anchor-type="paragraph" draw:z-index="0" svg:width="21.166666666667cm" style:rel-width="100%" svg:height="8.82131495228cm" style:rel-height="scale"><draw:image xlink:href="Pictures/79277f636792472eaaffc8b56479e627.jpg" xlink:type="simple" xlink:show="embed" xlink:actuate="onLoad"/></draw:frame>Week 1 program</text:p></draw:text-box></draw:frame></text:p>
      <text:list text:style-name="List_20_1" text:continue-numbering="false">
        <text:list-item>
          <text:p text:style-name="LastListParagraph_List_20_1_Content_First"> Week 2 - Green Coding hack</text:p>
        </text:list-item>
      </text:list>
      <text:p text:style-name="Text_20_body"><draw:frame draw:style-name="mediacenter" draw:name="Week 2 program Legend" text:anchor-type="paragraph" draw:z-index="0" svg:width="21.166666666667cm" style:rel-width="100%"><draw:text-box><text:p text:style-name="legendcenter"><draw:frame draw:style-name="mediacenter" draw:name="Week 2 program" text:anchor-type="paragraph" draw:z-index="1" svg:width="21.166666666667cm" style:rel-width="100%" svg:height="8.6250866250866cm" style:rel-height="scale"><draw:image xlink:href="Pictures/5615dafcd1c148256872d78da7e7c109.jpg" xlink:type="simple" xlink:show="embed" xlink:actuate="onLoad"/></draw:frame>Week 2 program</text:p></draw:text-box></draw:frame></text:p>
      <text:h text:style-name="Heading_20_2" text:outline-level="2"><text:bookmark-start text:name="__RefHeading___technology_stack_5"/><text:bookmark-start text:name="technology_stack"/>Technology stack<text:bookmark-end text:name="__RefHeading___technology_stack_5"/><text:bookmark-end text:name="technology_stack"/></text:h>
      <text:h text:style-name="Heading_20_1" text:outline-level="1"><text:bookmark-start text:name="__RefHeading___groups_and_their_team_wikipages_6"/><text:bookmark-start text:name="groups_and_their_team_wikipages"/>Groups and their TEAM WikiPages<text:bookmark-end text:name="__RefHeading___groups_and_their_team_wikipages_6"/><text:bookmark-end text:name="groups_and_their_team_wikipages"/></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header">
            <text:p text:style-name="Table_20_Heading"> Name 4 </text:p>
          </table:table-cell>
          <table:table-cell office:value-type="string" table:style-name="tableheader">
            <text:p text:style-name="Table_20_Heading"> Name 5 </text:p>
          </table:table-cell>
          <table:table-cell office:value-type="string" table:style-name="tableheader">
            <text:p text:style-name="Table_20_Heading"> Mentor </text:p>
          </table:table-cell>
        </table:table-row>
        <table:table-row>
          <table:table-cell office:value-type="string" table:style-name="tablecell">
            <text:p text:style-name="tablealignleft"> <text:a xlink:type="simple" xlink:href="http://codecamp.fi/doku.php/ixc2024/team_1/start" text:style-name="Internet_20_link" text:visited-style-name="Visited_20_Internet_20_Link">add team name here</text:a> </text:p>
          </table:table-cell>
          <table:table-cell office:value-type="string" table:style-name="tablecell"/>
          <table:table-cell office:value-type="string" table:style-name="tablecell">
            <text:p text:style-name="tablealignleft"> Add student name </text:p>
          </table:table-cell>
          <table:table-cell office:value-type="string" table:style-name="tablecell">
            <text:p text:style-name="tablealignleft"> Add student name </text:p>
          </table:table-cell>
          <table:table-cell office:value-type="string" table:style-name="tablecell">
            <text:p text:style-name="tablealignleft"> Add student name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ixc2024/team_2/start" text:style-name="Internet_20_link" text:visited-style-name="Visited_20_Internet_20_Link">add team name here</text:a> </text:p>
          </table:table-cell>
          <table:table-cell office:value-type="string" table:style-name="tablecell"/>
          <table:table-cell office:value-type="string" table:style-name="tablecell">
            <text:p text:style-name="tablealignleft"> Add student name </text:p>
          </table:table-cell>
          <table:table-cell office:value-type="string" table:style-name="tablecell">
            <text:p text:style-name="tablealignleft"> Add student name </text:p>
          </table:table-cell>
          <table:table-cell office:value-type="string" table:style-name="tablecell">
            <text:p text:style-name="tablealignleft"> Add student name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ixc2024/team_3/start" text:style-name="Internet_20_link" text:visited-style-name="Visited_20_Internet_20_Link">add team name here</text:a> </text:p>
          </table:table-cell>
          <table:table-cell office:value-type="string" table:style-name="tablecell"/>
          <table:table-cell office:value-type="string" table:style-name="tablecell">
            <text:p text:style-name="tablealignleft"> Add student name </text:p>
          </table:table-cell>
          <table:table-cell office:value-type="string" table:style-name="tablecell">
            <text:p text:style-name="tablealignleft"> Add student name </text:p>
          </table:table-cell>
          <table:table-cell office:value-type="string" table:style-name="tablecell">
            <text:p text:style-name="tablealignleft"> Add student name </text:p>
          </table:table-cell>
          <table:table-cell office:value-type="string" table:style-name="tablecell"/>
          <table:table-cell office:value-type="string" table:style-name="tablecell"/>
          <table:table-cell office:value-type="string" table:style-name="tablecell"/>
        </table:table-row>
      </table:table>
      <text:p text:style-name="Text_20_body"><text:line-break/>
Add more table lines if those are needed for additional teams!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su:start</dc:title>
  </office:meta>
</office:document-meta>
</file>