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d1979bc5d094cc6024b2c8101803b5.png"/>
  <manifest:file-entry manifest:media-type="image/jpeg" manifest:full-path="Pictures/44ae59b63f2dbe2340a35fe7eac448fc.jpg"/>
  <manifest:file-entry manifest:media-type="image/png" manifest:full-path="Pictures/83398977b0ed1ebb9a153256e027a640.png"/>
  <manifest:file-entry manifest:media-type="image/png" manifest:full-path="Pictures/b5437e212ed5c952ab3d1e6bf9f4fd4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ixc2025:hardkerneltutorial"/><text:bookmark-start text:name="__RefHeading___parts_needed_1"/><text:bookmark-start text:name="parts_needed"/>PARTS NEEDED<text:bookmark-end text:name="__RefHeading___parts_needed_1"/><text:bookmark-end text:name="parts_needed"/></text:h>
      <text:p text:style-name="Text_20_body"><draw:frame draw:style-name="media" draw:name="0" text:anchor-type="as-char" draw:z-index="0" svg:width="10.583333333333cm" svg:height="5.953125cm"><draw:image xlink:href="Pictures/74d1979bc5d094cc6024b2c8101803b5.png" xlink:type="simple" xlink:show="embed" xlink:actuate="onLoad"/></draw:frame></text:p>
      <text:list text:style-name="List_20_1" text:continue-numbering="false">
        <text:list-item>
          <text:p text:style-name="List_20_1_Content_First"> A. Hardkernel SmartPower power meter</text:p>
        </text:list-item>
        <text:list-item>
          <text:p text:style-name="List_20_1_Content"> B. Power supply</text:p>
        </text:list-item>
        <text:list-item>
          <text:p text:style-name="List_20_1_Content"> C. PC computer</text:p>
        </text:list-item>
        <text:list-item>
          <text:p text:style-name="List_20_1_Content"> D. ESP32 Plus controller board</text:p>
        </text:list-item>
        <text:list-item>
          <text:p text:style-name="List_20_1_Content"> E. Special USB-C cable to connect board to the power meter</text:p>
        </text:list-item>
        <text:list-item>
          <text:p text:style-name="List_20_1_Content_Last"> F. Two regular USB-C / USB-A cables</text:p>
        </text:list-item>
      </text:list>
      <text:p text:style-name="Text_20_body">After connected together the setup should look like this:</text:p>
      <text:p text:style-name="Text_20_body"><draw:frame draw:style-name="media" draw:name="1" text:anchor-type="as-char" draw:z-index="1" svg:width="10.583333333333cm" svg:height="7.9375cm"><draw:image xlink:href="Pictures/44ae59b63f2dbe2340a35fe7eac448fc.jpg" xlink:type="simple" xlink:show="embed" xlink:actuate="onLoad"/></draw:frame></text:p>
      <text:h text:style-name="Heading_20_4" text:outline-level="4"><text:bookmark-start text:name="__RefHeading___hardkernel_smartpower_layout_2"/><text:bookmark-start text:name="hardkernel_smartpower_layout"/>HARDKERNEL SMARTPOWER LAYOUT<text:bookmark-end text:name="__RefHeading___hardkernel_smartpower_layout_2"/><text:bookmark-end text:name="hardkernel_smartpower_layout"/></text:h>
      <text:p text:style-name="Text_20_body"><draw:frame draw:style-name="media" draw:name="2" text:anchor-type="as-char" draw:z-index="2" svg:width="10.583333333333cm" svg:height="6.4205555555556cm"><draw:image xlink:href="Pictures/83398977b0ed1ebb9a153256e027a640.png" xlink:type="simple" xlink:show="embed" xlink:actuate="onLoad"/></draw:frame></text:p>
      <text:list text:style-name="List_20_1" text:continue-numbering="false">
        <text:list-item>
          <text:p text:style-name="List_20_1_Content_First"> A. Screen</text:p>
        </text:list-item>
        <text:list-item>
          <text:p text:style-name="List_20_1_Content"> B. Options menu</text:p>
        </text:list-item>
        <text:list-item>
          <text:p text:style-name="List_20_1_Content"> C. Power LED</text:p>
        </text:list-item>
        <text:list-item>
          <text:p text:style-name="List_20_1_Content"> D. Alive LED</text:p>
        </text:list-item>
        <text:list-item>
          <text:p text:style-name="List_20_1_Content"> E. Output channel 0 (left) on / off</text:p>
        </text:list-item>
        <text:list-item>
          <text:p text:style-name="List_20_1_Content"> F. Output channel 1 (right) on/off</text:p>
        </text:list-item>
        <text:list-item>
          <text:p text:style-name="List_20_1_Content"> G. UI selector, push to select</text:p>
        </text:list-item>
        <text:list-item>
          <text:p text:style-name="List_20_1_Content"> H. USB-C connector to PC</text:p>
        </text:list-item>
        <text:list-item>
          <text:p text:style-name="List_20_1_Content"> I. Channel 1 power connectors</text:p>
        </text:list-item>
        <text:list-item>
          <text:p text:style-name="List_20_1_Content"> J. Channel 0 power connectors</text:p>
        </text:list-item>
        <text:list-item>
          <text:p text:style-name="List_20_1_Content_Last"> K. Power supply connector</text:p>
        </text:list-item>
      </text:list>
      <text:h text:style-name="Heading_20_4" text:outline-level="4"><text:bookmark-start text:name="__RefHeading___preparations_for_the_power_meter_3"/><text:bookmark-start text:name="preparations_for_the_power_meter"/>PREPARATIONS FOR THE POWER METER<text:bookmark-end text:name="__RefHeading___preparations_for_the_power_meter_3"/><text:bookmark-end text:name="preparations_for_the_power_meter"/></text:h>
      <text:list text:style-name="Numbering_20_1" text:continue-numbering="false">
        <text:list-item>
          <text:p text:style-name="Numbering_20_1_Content_First"> Connect the power supply to the meter</text:p>
        </text:list-item>
        <text:list-item>
          <text:p text:style-name="Numbering_20_1_Content"> Connect the meter to a PC machine via USB-C cable (should be seen as “CP2102N USB to UART Bridge Controller” in Windows machines)</text:p>
        </text:list-item>
        <text:list-item>
          <text:p text:style-name="Numbering_20_1_Content"> Download and install CP210x driver for virtual COM port from: <text:a xlink:type="simple" xlink:href="https://www.silabs.com/developer-tools/usb-to-uart-bridge-vcp-drivers?tab=downloads" text:style-name="Internet_20_link" text:visited-style-name="Visited_20_Internet_20_Link">https://www.silabs.com/developer-tools/usb-to-uart-bridge-vcp-drivers?tab=downloads</text:a></text:p>
        </text:list-item>
        <text:list-item>
          <text:p text:style-name="Numbering_20_1_Content"> Download and install PuTTY SSH and Telnet client from: <text:a xlink:type="simple" xlink:href="https://www.putty.org/" text:style-name="Internet_20_link" text:visited-style-name="Visited_20_Internet_20_Link">https://www.putty.org/</text:a></text:p>
        </text:list-item>
        <text:list-item>
          <text:p text:style-name="Numbering_20_1_Content"> Check the virtual COM port from the Windows device settings</text:p>
        </text:list-item>
        <text:list-item>
          <text:p text:style-name="Numbering_20_1_Content"> Open PuTTY and setup the connection</text:p>
          <text:list text:style-name="Numbering_20_1">
            <text:list-item>
              <text:p text:style-name="Numbering_20_1_Content"> Session → Connection type: Serial</text:p>
            </text:list-item>
            <text:list-item>
              <text:p text:style-name="Numbering_20_1_Content"> Session → Serial line: COMX (X = the number of the virtual serial port)</text:p>
            </text:list-item>
            <text:list-item>
              <text:p text:style-name="Numbering_20_1_Content"> Session → Speed: 115200</text:p>
            </text:list-item>
            <text:list-item>
              <text:p text:style-name="Numbering_20_1_Content"> SSH → Serial → Flow control: None</text:p>
            </text:list-item>
            <text:list-item>
              <text:p text:style-name="Numbering_20_1_Content"> Session → Logging → Session logging: All session output</text:p>
            </text:list-item>
            <text:list-item>
              <text:p text:style-name="Numbering_20_1_Content"> Session → Logging → Log file name → Browse button: Select suitable output folder for log file, set file name as Measurements&amp;D&amp;T</text:p>
            </text:list-item>
            <text:list-item>
              <text:p text:style-name="Numbering_20_1_Content"> Session → Saved sessions: Input name for your setting and click “Save” to use store the settings</text:p>
            </text:list-item>
            <text:list-item>
              <text:p text:style-name="Numbering_20_1_Content"> Click “Open”</text:p>
            </text:list-item>
          </text:list>
        </text:list-item>
        <text:list-item>
          <text:p text:style-name="Numbering_20_1_Content_Last"> If everything is working correctly, you should now see measurement data coming from the meter in the PuTTY terminal window</text:p>
        </text:list-item>
      </text:list>
      <text:h text:style-name="Heading_20_4" text:outline-level="4"><text:bookmark-start text:name="__RefHeading___preparations_for_the_arduino_environment_4"/><text:bookmark-start text:name="preparations_for_the_arduino_environment"/>PREPARATIONS FOR THE ARDUINO ENVIRONMENT<text:bookmark-end text:name="__RefHeading___preparations_for_the_arduino_environment_4"/><text:bookmark-end text:name="preparations_for_the_arduino_environment"/></text:h>
      <text:list text:style-name="Numbering_20_1" text:continue-numbering="false">
        <text:list-item>
          <text:p text:style-name="Numbering_20_1_Content_First"> Connect the ESP32 Plus board to a PC via USB-C cable (detach the power meter cable if needed)</text:p>
        </text:list-item>
        <text:list-item>
          <text:p text:style-name="Numbering_20_1_Content_Last"> Follow the installation instructions: <text:a xlink:type="simple" xlink:href="https://docs.keyestudio.com/projects/KS5009/en/latest/docs/Arduino/arduino.html#esp32-plus-development-board" text:style-name="Internet_20_link" text:visited-style-name="Visited_20_Internet_20_Link">https://docs.keyestudio.com/projects/KS5009/en/latest/docs/Arduino/arduino.html#esp32-plus-development-board</text:a></text:p>
        </text:list-item>
      </text:list>
      <text:h text:style-name="Heading_20_4" text:outline-level="4"><text:bookmark-start text:name="__RefHeading___gathering_the_measurement_data_5"/><text:bookmark-start text:name="gathering_the_measurement_data"/>GATHERING THE MEASUREMENT DATA<text:bookmark-end text:name="__RefHeading___gathering_the_measurement_data_5"/><text:bookmark-end text:name="gathering_the_measurement_data"/></text:h>
      <text:list text:style-name="Numbering_20_1" text:continue-numbering="false">
        <text:list-item>
          <text:p text:style-name="Numbering_20_1_Content_First"> Have a stopwatch, pen and paper ready!</text:p>
        </text:list-item>
        <text:list-item>
          <text:p text:style-name="Numbering_20_1_Content"> Connect the power supply to the meter</text:p>
        </text:list-item>
        <text:list-item>
          <text:p text:style-name="Numbering_20_1_Content"> Adjust output channel 0 (left connectors) settings to USB 2.0 values (5.0V, 0.5A)</text:p>
        </text:list-item>
        <text:list-item>
          <text:p text:style-name="Numbering_20_1_Content"> Connect the ESP32 Plus board to the power meter via modified USB-C cable</text:p>
        </text:list-item>
        <text:list-item>
          <text:p text:style-name="Numbering_20_1_Content"> Connect the power meter to a PC via normal USB-C cable</text:p>
        </text:list-item>
        <text:list-item>
          <text:p text:style-name="Numbering_20_1_Content"> Open PuTTY, load the setting stored in the preparations stage and open the terminal connection to the meter </text:p>
        </text:list-item>
        <text:list-item>
          <text:p text:style-name="Numbering_20_1_Content"> Activate the left output channel (channel 0) from the power meter</text:p>
        </text:list-item>
        <text:list-item>
          <text:p text:style-name="Numbering_20_1_Content"> Use the stopwatch, pen and paper to manually log the key events during the testing (activation / de-activation time of the board, trigger times for the sensors etc.)! This helps you later to analyze the results</text:p>
        </text:list-item>
        <text:list-item>
          <text:p text:style-name="Numbering_20_1_Content"> When the testing session is done, de-activate the left output channel</text:p>
        </text:list-item>
        <text:list-item>
          <text:p text:style-name="Numbering_20_1_Content"> Close PuTTY window</text:p>
        </text:list-item>
        <text:list-item>
          <text:p text:style-name="Numbering_20_1_Content_Last"> If everything went well, you should now have a new log file (e.g. MeasurementsXX) in the folder you selected in the PuTTY settings</text:p>
        </text:list-item>
      </text:list>
      <text:h text:style-name="Heading_20_4" text:outline-level="4"><text:bookmark-start text:name="__RefHeading___analyzing_the_measurement_data_6"/><text:bookmark-start text:name="analyzing_the_measurement_data"/>ANALYZING THE MEASUREMENT DATA<text:bookmark-end text:name="__RefHeading___analyzing_the_measurement_data_6"/><text:bookmark-end text:name="analyzing_the_measurement_data"/></text:h>
      <text:p text:style-name="Text_20_body"><draw:frame draw:style-name="media" draw:name="3" text:anchor-type="as-char" draw:z-index="3" svg:width="10.583333333333cm" svg:height="6.357163000564cm"><draw:image xlink:href="Pictures/b5437e212ed5c952ab3d1e6bf9f4fd45.png" xlink:type="simple" xlink:show="embed" xlink:actuate="onLoad"/></draw:frame></text:p>
      <text:list text:style-name="Numbering_20_1" text:continue-numbering="false">
        <text:list-item>
          <text:p text:style-name="Numbering_20_1_Content_First"> Open the log file in a text editor</text:p>
        </text:list-item>
        <text:list-item>
          <text:p text:style-name="Numbering_20_1_Content"> Delete non-data rows from the beginning and the end of the file manually</text:p>
        </text:list-item>
        <text:list-item>
          <text:p text:style-name="Numbering_20_1_Content"> Import the file into Excel as csv / text file</text:p>
        </text:list-item>
        <text:list-item>
          <text:p text:style-name="Numbering_20_1_Content"> Replace the header with the following information: Time (ms), In (mV), In (mA). In (mW), In (on/off), C0 Out (mV), C0 Out (mA), C0 Out (mW), C0 Out (on/off), C0 Out Intr, C1 Out (mV), C1 Out (mA), C1 Out (mW), C1 Out (on/off), C1 Out Intr, Checksum8 S2, Checksum8 XOR</text:p>
        </text:list-item>
        <text:list-item>
          <text:p text:style-name="Numbering_20_1_Content"> It might be a good idea to add one more column where you calculate the elapsed time from the start of the measurement in seconds</text:p>
        </text:list-item>
        <text:list-item>
          <text:p text:style-name="Numbering_20_1_Content"> Now you can play with the data! Create at least the following scatter plots: 1) Time (ms) vs. C0 Out (mV), 2) Time (ms) vs. C0 Out (mA), 3) Time (ms) vs. C0 Out (mW)</text:p>
        </text:list-item>
        <text:list-item>
          <text:p text:style-name="Numbering_20_1_Content_Last"> You can now analyze the plots by using the event times from the manual test log </text:p>
        </text:list-item>
      </text:list>
      <text:h text:style-name="Heading_20_4" text:outline-level="4"><text:bookmark-start text:name="__RefHeading___read_more_7"/><text:bookmark-start text:name="read_more"/>READ MORE<text:bookmark-end text:name="__RefHeading___read_more_7"/><text:bookmark-end text:name="read_more"/></text:h>
      <text:list text:style-name="List_20_1" text:continue-numbering="false">
        <text:list-item>
          <text:p text:style-name="List_20_1_Content_First"> Hardkernel SmartPower power meter reference guide: <text:a xlink:type="simple" xlink:href="https://wiki.odroid.com/accessory/power_supply_battery/smartpower3" text:style-name="Internet_20_link" text:visited-style-name="Visited_20_Internet_20_Link">https://wiki.odroid.com/accessory/power_supply_battery/smartpower3</text:a>  </text:p>
        </text:list-item>
        <text:list-item>
          <text:p text:style-name="List_20_1_Content_Last"> KS5009 smart home set / ESP32 Plus controller board reference guide: <text:a xlink:type="simple" xlink:href="https://docs.keyestudio.com/projects/KS5009/en/latest/docs/Arduino/arduino.html#esp32-plus-development-board" text:style-name="Internet_20_link" text:visited-style-name="Visited_20_Internet_20_Link">https://docs.keyestudio.com/projects/KS5009/en/latest/docs/Arduino/arduino.html#esp32-plus-development-boar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5:hardkerneltutorial</dc:title>
  </office:meta>
</office:document-meta>
</file>