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26c4ffae17de0e5ba18b9e49c2525e6.svg"/>
  <manifest:file-entry manifest:media-type="image/svg+xml" manifest:full-path="Pictures/060d573f8dde9d0fe3844c083040de1d.svg"/>
  <manifest:file-entry manifest:media-type="image/png" manifest:full-path="Pictures/6330951bc0188fc38e7b58a7fe7bbca7.png"/>
  <manifest:file-entry manifest:media-type="image/svg+xml" manifest:full-path="Pictures/e96e917d6502cd118310b796beb56b4d.svg"/>
  <manifest:file-entry manifest:media-type="image/jpeg" manifest:full-path="Pictures/ab4cbc8805d01510490e46d6f0e153ae.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5:turku"/><text:bookmark-start text:name="__RefHeading___sustainable_iot_hackathon_university_of_turku_1"/><text:bookmark-start text:name="sustainable_iot_hackathon_university_of_turku"/>Sustainable IoT Hackathon (University of Turku)<text:bookmark-end text:name="__RefHeading___sustainable_iot_hackathon_university_of_turku_1"/><text:bookmark-end text:name="sustainable_iot_hackathon_university_of_turku"/></text:h>
      <text:p text:style-name="Text_20_body">Moi! </text:p>
      <text:p text:style-name="Text_20_body">Welcome to the ImpactXChange Hackathon 2025! <draw:frame draw:style-name="media" draw:name="0" text:anchor-type="as-char" draw:z-index="0" svg:width="" svg:rel-width="100%" svg:height="0cm"><draw:image xlink:href="Pictures/226c4ffae17de0e5ba18b9e49c2525e6.svg" xlink:type="simple" xlink:show="embed" xlink:actuate="onLoad"/></draw:frame></text:p>
      <text:p text:style-name="Text_20_body">What's this hackathon about? <draw:frame draw:style-name="media" draw:name="1" text:anchor-type="as-char" draw:z-index="1" svg:width="" svg:rel-width="100%" svg:height="0cm"><draw:image xlink:href="Pictures/060d573f8dde9d0fe3844c083040de1d.svg" xlink:type="simple" xlink:show="embed" xlink:actuate="onLoad"/></draw:frame></text:p>
      <text:p text:style-name="Text_20_body">The ImpactXChange Hackathon is a 3-day journey you students will:</text:p>
      <text:list text:style-name="List_20_1" text:continue-numbering="false">
        <text:list-item>
          <text:p text:style-name="List_20_1_Content_First"> Learn about sustainability and the importance of smart cities/buildings</text:p>
        </text:list-item>
        <text:list-item>
          <text:p text:style-name="List_20_1_Content"> Build a Keyestudio smart home system using sensors, actuators, and microcontrollers</text:p>
        </text:list-item>
        <text:list-item>
          <text:p text:style-name="List_20_1_Content"> Program using Arduino or Python (Thonny)</text:p>
        </text:list-item>
        <text:list-item>
          <text:p text:style-name="List_20_1_Content"> Measure power consumption and analyze impact</text:p>
        </text:list-item>
        <text:list-item>
          <text:p text:style-name="List_20_1_Content_Last"> Present creative ideas and demo prototypes</text:p>
        </text:list-item>
      </text:list>
      <text:p text:style-name="Text_20_body">Schedule:
<draw:frame draw:style-name="media" draw:name="2" text:anchor-type="as-char" draw:z-index="2" svg:width="10.583333333333cm" svg:height="7.2488584474886cm"><draw:image xlink:href="Pictures/6330951bc0188fc38e7b58a7fe7bbca7.png" xlink:type="simple" xlink:show="embed" xlink:actuate="onLoad"/></draw:frame></text:p>
      <text:p text:style-name="Text_20_body">Before you start, fill up the padlet wall to introduce yourselves and do the survey form.
Here's the link: <text:a xlink:type="simple" xlink:href="https://sunwayeducationgroup.padlet.org/tzeyings/impact-xchange-turku-13-15-may-2025-z4o1eeb3arx6og4u" text:style-name="Internet_20_link" text:visited-style-name="Visited_20_Internet_20_Link"> Padlet Wall</text:a></text:p>
      <text:p text:style-name="Text_20_body"><text:span text:style-name="Strong_20_Emphasis">Without further ado, let's get started!! <draw:frame draw:style-name="media" draw:name="3" text:anchor-type="as-char" draw:z-index="3" svg:width="" svg:rel-width="100%" svg:height="0cm"><draw:image xlink:href="Pictures/226c4ffae17de0e5ba18b9e49c2525e6.svg" xlink:type="simple" xlink:show="embed" xlink:actuate="onLoad"/></draw:frame><draw:frame draw:style-name="media" draw:name="4" text:anchor-type="as-char" draw:z-index="4" svg:width="" svg:rel-width="100%" svg:height="0cm"><draw:image xlink:href="Pictures/e96e917d6502cd118310b796beb56b4d.svg" xlink:type="simple" xlink:show="embed" xlink:actuate="onLoad"/></draw:frame></text:span></text:p>
      <text:h text:style-name="Heading_20_3" text:outline-level="3"><text:bookmark-start text:name="__RefHeading___phase_1getting_familiar_with_the_concepts_2"/><text:bookmark-start text:name="phase_1getting_familiar_with_the_concepts"/>Phase 1: Getting Familiar with the concepts<text:bookmark-end text:name="__RefHeading___phase_1getting_familiar_with_the_concepts_2"/><text:bookmark-end text:name="phase_1getting_familiar_with_the_concepts"/></text:h>
      <text:p text:style-name="Text_20_body">Understanding concepts of sustainability, IoT and smart housings: <text:a xlink:type="simple" xlink:href="http://codecamp.fi/doku.php/ixc2025/brief" text:style-name="Internet_20_link" text:visited-style-name="Visited_20_Internet_20_Link">concepts and information link</text:a></text:p>
      <text:h text:style-name="Heading_20_3" text:outline-level="3"><text:bookmark-start text:name="__RefHeading___phase_2building_the_keyestudio_smart_home_3"/><text:bookmark-start text:name="phase_2building_the_keyestudio_smart_home"/>Phase 2: Building the Keyestudio Smart Home<text:bookmark-end text:name="__RefHeading___phase_2building_the_keyestudio_smart_home_3"/><text:bookmark-end text:name="phase_2building_the_keyestudio_smart_home"/></text:h>
      <text:p text:style-name="Text_20_body">Now it’s time to get hands-on and assemble your smart home system! 🛠️ In this phase, you’ll connect the components in the Keyestudio IoT Smart Home Kit according to the wiring details provided. This step is for setting up the hardware.</text:p>
      <text:p text:style-name="Text_20_body">Follow the tutorials provided below to guide you through the process and ensure everything is connected correctly.</text:p>
      <text:p text:style-name="Text_20_body">Tutorials: <text:a xlink:type="simple" xlink:href="https://docs.keyestudio.com/projects/KS5009/en/latest/docs/index.html#how-to-install-the-smart-home" text:style-name="Internet_20_link" text:visited-style-name="Visited_20_Internet_20_Link">External Link</text:a></text:p>
      <text:h text:style-name="Heading_20_5" text:outline-level="5"><text:bookmark-start text:name="__RefHeading___wiring_details_4"/><text:bookmark-start text:name="wiring_details"/>Wiring Details<text:bookmark-end text:name="__RefHeading___wiring_details_4"/><text:bookmark-end text:name="wiring_details"/></text:h>
      <text:p text:style-name="Text_20_body">After installing the components on the boards, you will now need to connect the components with the processor.</text:p>
      <text:p text:style-name="Text_20_body">Each component has at least three terminals: G (Ground), V (Voltage), S (Signal). The signal wire is the one that transfers the input and output signal in the system, while ground and voltage wires are for power supply. </text:p>
      <text:p text:style-name="Text_20_body">The following table is a list of which pin on the ESP32 board that you should connect to the signal terminal of the component.</text:p>
      <table:table table:style-name="Table">
        <table:table-column/>
        <table:table-column/>
        <table:table-row>
          <table:table-cell office:value-type="string" table:style-name="tablecell">
            <text:p text:style-name="tablealignleft"> <text:span text:style-name="Strong_20_Emphasis">Connection</text:span></text:p>
          </table:table-cell>
          <table:table-cell office:value-type="string" table:style-name="tablecell">
            <text:p text:style-name="tablealignleft"> <text:span text:style-name="Strong_20_Emphasis">Component</text:span>                 </text:p>
          </table:table-cell>
        </table:table-row>
        <table:table-row>
          <table:table-cell office:value-type="string" table:style-name="tablecell">
            <text:p text:style-name="tablealignleft"> IO5           </text:p>
          </table:table-cell>
          <table:table-cell office:value-type="string" table:style-name="tablecell">
            <text:p text:style-name="tablealignleft"> Servo for Controlling Windows </text:p>
          </table:table-cell>
        </table:table-row>
        <table:table-row>
          <table:table-cell office:value-type="string" table:style-name="tablecell">
            <text:p text:style-name="tablealignleft"> IO12          </text:p>
          </table:table-cell>
          <table:table-cell office:value-type="string" table:style-name="tablecell">
            <text:p text:style-name="tablealignleft"> Yellow LED Module             </text:p>
          </table:table-cell>
        </table:table-row>
        <table:table-row>
          <table:table-cell office:value-type="string" table:style-name="tablecell">
            <text:p text:style-name="tablealignleft"> IO13          </text:p>
          </table:table-cell>
          <table:table-cell office:value-type="string" table:style-name="tablecell">
            <text:p text:style-name="tablealignleft"> Servo for Controlling Doors   </text:p>
          </table:table-cell>
        </table:table-row>
        <table:table-row>
          <table:table-cell office:value-type="string" table:style-name="tablecell">
            <text:p text:style-name="tablealignleft"> IO14          </text:p>
          </table:table-cell>
          <table:table-cell office:value-type="string" table:style-name="tablecell">
            <text:p text:style-name="tablealignleft"> PIR Motion Sensor             </text:p>
          </table:table-cell>
        </table:table-row>
        <table:table-row>
          <table:table-cell office:value-type="string" table:style-name="tablecell">
            <text:p text:style-name="tablealignleft"> IO16          </text:p>
          </table:table-cell>
          <table:table-cell office:value-type="string" table:style-name="tablecell">
            <text:p text:style-name="tablealignleft"> Left Button Module            </text:p>
          </table:table-cell>
        </table:table-row>
        <table:table-row>
          <table:table-cell office:value-type="string" table:style-name="tablecell">
            <text:p text:style-name="tablealignleft"> IO17          </text:p>
          </table:table-cell>
          <table:table-cell office:value-type="string" table:style-name="tablecell">
            <text:p text:style-name="tablealignleft"> Temperature and Humidity Sensor </text:p>
          </table:table-cell>
        </table:table-row>
        <table:table-row>
          <table:table-cell office:value-type="string" table:style-name="tablecell">
            <text:p text:style-name="tablealignleft"> IO18          </text:p>
          </table:table-cell>
          <table:table-cell office:value-type="string" table:style-name="tablecell">
            <text:p text:style-name="tablealignleft"> Fan (IN-)                     </text:p>
          </table:table-cell>
        </table:table-row>
        <table:table-row>
          <table:table-cell office:value-type="string" table:style-name="tablecell">
            <text:p text:style-name="tablealignleft"> IO19          </text:p>
          </table:table-cell>
          <table:table-cell office:value-type="string" table:style-name="tablecell">
            <text:p text:style-name="tablealignleft"> Fan (IN+)                     </text:p>
          </table:table-cell>
        </table:table-row>
        <table:table-row>
          <table:table-cell office:value-type="string" table:style-name="tablecell">
            <text:p text:style-name="tablealignleft"> IO23          </text:p>
          </table:table-cell>
          <table:table-cell office:value-type="string" table:style-name="tablecell">
            <text:p text:style-name="tablealignleft"> Gas Sensor                    </text:p>
          </table:table-cell>
        </table:table-row>
        <table:table-row>
          <table:table-cell office:value-type="string" table:style-name="tablecell">
            <text:p text:style-name="tablealignleft"> IO25          </text:p>
          </table:table-cell>
          <table:table-cell office:value-type="string" table:style-name="tablecell">
            <text:p text:style-name="tablealignleft"> Buzzer Sensor                 </text:p>
          </table:table-cell>
        </table:table-row>
        <table:table-row>
          <table:table-cell office:value-type="string" table:style-name="tablecell">
            <text:p text:style-name="tablealignleft"> IO26          </text:p>
          </table:table-cell>
          <table:table-cell office:value-type="string" table:style-name="tablecell">
            <text:p text:style-name="tablealignleft"> 6812RGB LED                   </text:p>
          </table:table-cell>
        </table:table-row>
        <table:table-row>
          <table:table-cell office:value-type="string" table:style-name="tablecell">
            <text:p text:style-name="tablealignleft"> IO27          </text:p>
          </table:table-cell>
          <table:table-cell office:value-type="string" table:style-name="tablecell">
            <text:p text:style-name="tablealignleft"> Right Button Module           </text:p>
          </table:table-cell>
        </table:table-row>
        <table:table-row>
          <table:table-cell office:value-type="string" table:style-name="tablecell">
            <text:p text:style-name="tablealignleft"> IO34          </text:p>
          </table:table-cell>
          <table:table-cell office:value-type="string" table:style-name="tablecell">
            <text:p text:style-name="tablealignleft"> Steam Sensor                  </text:p>
          </table:table-cell>
        </table:table-row>
        <table:table-row>
          <table:table-cell office:value-type="string" table:style-name="tablecell">
            <text:p text:style-name="tablealignleft"> IIC           </text:p>
          </table:table-cell>
          <table:table-cell office:value-type="string" table:style-name="tablecell">
            <text:p text:style-name="tablealignleft"> RFID Module                   </text:p>
          </table:table-cell>
        </table:table-row>
        <table:table-row>
          <table:table-cell office:value-type="string" table:style-name="tablecell">
            <text:p text:style-name="tablealignleft"> IIC           </text:p>
          </table:table-cell>
          <table:table-cell office:value-type="string" table:style-name="tablecell">
            <text:p text:style-name="tablealignleft"> LCD1602 Display               </text:p>
          </table:table-cell>
        </table:table-row>
        <table:table-row>
          <table:table-cell office:value-type="string" table:style-name="tablecell">
            <text:p text:style-name="tablealignleft"> Power         </text:p>
          </table:table-cell>
          <table:table-cell office:value-type="string" table:style-name="tablecell">
            <text:p text:style-name="tablealignleft"> Battery Wiring                </text:p>
          </table:table-cell>
        </table:table-row>
      </table:table>
      <text:h text:style-name="Heading_20_3" text:outline-level="3"><text:bookmark-start text:name="__RefHeading___phase_3getting_familiar_with_the_components_5"/><text:bookmark-start text:name="phase_3getting_familiar_with_the_components"/>Phase 3: Getting Familiar with the Components<text:bookmark-end text:name="__RefHeading___phase_3getting_familiar_with_the_components_5"/><text:bookmark-end text:name="phase_3getting_familiar_with_the_components"/></text:h>
      <text:p text:style-name="Text_20_body">Before you start building your smart home system, it’s important to understand what each component does, how to use it, and the role it plays in your system. The resources below will guide you through this process, providing tutorials, sample codes, and tools to make your hackathon smoother.</text:p>
      <text:h text:style-name="Heading_20_5" text:outline-level="5"><text:bookmark-start text:name="__RefHeading___components_description_6"/><text:bookmark-start text:name="components_description"/>Components Description<text:bookmark-end text:name="__RefHeading___components_description_6"/><text:bookmark-end text:name="components_description"/></text:h>
      <text:p text:style-name="Text_20_body">Explore detailed descriptions of each component included in the kit. Learn about their functionality, applications, and how they can bring your smart home ideas to life. <text:a xlink:type="simple" xlink:href="http://codecamp.fi/doku.php/ixc2025/components" text:style-name="Internet_20_link" text:visited-style-name="Visited_20_Internet_20_Link">View Components Description</text:a></text:p>
      <text:p text:style-name="Text_20_body">This system can be programmed using <text:span text:style-name="Strong_20_Emphasis">Arduino</text:span> or <text:span text:style-name="Strong_20_Emphasis">Python</text:span>, so you can choose the language you’re most comfortable with. To help you get started, refer to the following tutorials:</text:p>
      <text:list text:style-name="Numbering_20_1" text:continue-numbering="false">
        <text:list-item>
          <text:p text:style-name="Numbering_20_1_Content_First"> <text:span text:style-name="Strong_20_Emphasis">Arduino Tutorials</text:span>: Beginner-friendly guides to programming the ESP32 and other components using Arduino. Includes sample projects and tips for troubleshooting. <text:a xlink:type="simple" xlink:href="https://docs.keyestudio.com/projects/KS5009/en/latest/docs/Arduino/arduino.html" text:style-name="Internet_20_link" text:visited-style-name="Visited_20_Internet_20_Link">External Link</text:a></text:p>
        </text:list-item>
        <text:list-item>
          <text:p text:style-name="Numbering_20_1_Content"> <text:span text:style-name="Strong_20_Emphasis">Python (Thonny) Tutorials</text:span>: Step-by-step instructions for programming the ESP32 using Python and the Thonny IDE. Ideal for those who prefer Python over Arduino. <text:a xlink:type="simple" xlink:href="https://docs.keyestudio.com/projects/KS5009/en/latest/docs/Python/KS5009-Python.html" text:style-name="Internet_20_link" text:visited-style-name="Visited_20_Internet_20_Link">External Link</text:a></text:p>
        </text:list-item>
        <text:list-item>
          <text:p text:style-name="Numbering_20_1_Content_Last"> <text:span text:style-name="Strong_20_Emphasis">Firmware Installation</text:span>: Detailed instructions for installing the ESP32 firmware (v1.17) to ensure compatibility with the provided examples and libraries. <text:a xlink:type="simple" xlink:href="https://micropython.org/download/ESP32_GENERIC/" text:style-name="Internet_20_link" text:visited-style-name="Visited_20_Internet_20_Link">External Link</text:a></text:p>
        </text:list-item>
      </text:list>
      <text:h text:style-name="Heading_20_3" text:outline-level="3"><text:bookmark-start text:name="__RefHeading___phase_4group_presentation_7"/><text:bookmark-start text:name="phase_4group_presentation"/>Phase 4: Group Presentation<text:bookmark-end text:name="__RefHeading___phase_4group_presentation_7"/><text:bookmark-end text:name="phase_4group_presentation"/></text:h>
      <text:p text:style-name="Text_20_body">You should create a page for your group. Click on the link and create a page. This page will be used for you to put in your ideas during brainstorming as well as uploading your presentation slides.</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cell office:value-type="string" table:style-name="tableheader">
            <text:p text:style-name="Table_20_Heading"> Name 5 </text:p>
          </table:table-cell>
          <table:table-cell office:value-type="string" table:style-name="tableheader">
            <text:p text:style-name="Table_20_Heading"> Name 6 </text:p>
          </table:table-cell>
          <table:table-cell office:value-type="string" table:style-name="tableheader">
            <text:p text:style-name="Table_20_Heading"> Name 7 </text:p>
          </table:table-cell>
        </table:table-row>
        <table:table-row>
          <table:table-cell office:value-type="string" table:style-name="tablecell">
            <text:p text:style-name="tablealignleft"> <text:a xlink:type="simple" xlink:href="http://codecamp.fi/doku.php/ixc2025/team_1/start" text:style-name="Internet_20_link" text:visited-style-name="Visited_20_Internet_20_Link">GreenGuards: SIFLOPP</text:a> </text:p>
          </table:table-cell>
          <table:table-cell office:value-type="string" table:style-name="tablecell">
            <text:p text:style-name="tablealignleft"> Saara </text:p>
          </table:table-cell>
          <table:table-cell office:value-type="string" table:style-name="tablecell">
            <text:p text:style-name="tablealignleft"> Ilmari </text:p>
          </table:table-cell>
          <table:table-cell office:value-type="string" table:style-name="tablecell">
            <text:p text:style-name="tablealignleft"> Felix </text:p>
          </table:table-cell>
          <table:table-cell office:value-type="string" table:style-name="tablecell">
            <text:p text:style-name="tablealignleft"> Leevi </text:p>
          </table:table-cell>
          <table:table-cell office:value-type="string" table:style-name="tablecell">
            <text:p text:style-name="tablealignleft"> Olli </text:p>
          </table:table-cell>
          <table:table-cell office:value-type="string" table:style-name="tablecell">
            <text:p text:style-name="tablealignleft"> Patrik </text:p>
          </table:table-cell>
          <table:table-cell office:value-type="string" table:style-name="tablecell">
            <text:p text:style-name="tablealignleft"> Petri </text:p>
          </table:table-cell>
        </table:table-row>
        <table:table-row>
          <table:table-cell office:value-type="string" table:style-name="tablecell">
            <text:p text:style-name="tablealignleft"> <text:a xlink:type="simple" xlink:href="http://codecamp.fi/doku.php/ixc2025/team_2/start" text:style-name="Internet_20_link" text:visited-style-name="Visited_20_Internet_20_Link">Thunder Bolts</text:a> </text:p>
          </table:table-cell>
          <table:table-cell office:value-type="string" table:style-name="tablecell">
            <text:p text:style-name="tablealignleft"> Tauri </text:p>
          </table:table-cell>
          <table:table-cell office:value-type="string" table:style-name="tablecell">
            <text:p text:style-name="tablealignleft"> Rehan Ali </text:p>
          </table:table-cell>
          <table:table-cell office:value-type="string" table:style-name="tablecell">
            <text:p text:style-name="tablealignleft"> Haben Yohannes</text:p>
          </table:table-cell>
          <table:table-cell office:value-type="string" table:style-name="tablecell">
            <text:p text:style-name="tablealignleft">Mishqat Maqbool </text:p>
          </table:table-cell>
          <table:table-cell office:value-type="string" table:style-name="tablecell">
            <text:p text:style-name="tablealignleft">Thomas </text:p>
          </table:table-cell>
          <table:table-cell office:value-type="string" table:style-name="tablecell"/>
          <table:table-cell office:value-type="string" table:style-name="tablecell"/>
        </table:table-row>
      </table:table>
      <text:p text:style-name="Text_20_body"><text:line-break/>
Add more table lines if those are needed for additional teams and members!
<text:line-break/></text:p>
      <text:p text:style-name="Text_20_body">Slide Template: <text:a xlink:type="simple" xlink:href="http://codecamp.fi/doku.php/ixc2025/day2slidetemplate.pptx" text:style-name="Internet_20_link" text:visited-style-name="Visited_20_Internet_20_Link">Day 2 Presentation Slide Template</text:a></text:p>
      <text:h text:style-name="Heading_20_3" text:outline-level="3"><text:bookmark-start text:name="__RefHeading___phase_5implementation_8"/><text:bookmark-start text:name="phase_5implementation"/>Phase 5: Implementation<text:bookmark-end text:name="__RefHeading___phase_5implementation_8"/><text:bookmark-end text:name="phase_5implementation"/></text:h>
      <text:p text:style-name="Text_20_body">After deciding on your design, it is time to try to implement it using your preferred IDE (Arduino/Thonny) and see if it works on the Smart Home!!</text:p>
      <text:p text:style-name="Text_20_body">Arduino Sample Project: <text:a xlink:type="simple" xlink:href="http://codecamp.fi/doku.php/ixc2025/sample" text:style-name="Internet_20_link" text:visited-style-name="Visited_20_Internet_20_Link">ArduinoLink</text:a></text:p>
      <text:h text:style-name="Heading_20_3" text:outline-level="3"><text:bookmark-start text:name="__RefHeading___phase_6sustainability_evaluation_9"/><text:bookmark-start text:name="phase_6sustainability_evaluation"/>Phase 6: Sustainability Evaluation<text:bookmark-end text:name="__RefHeading___phase_6sustainability_evaluation_9"/><text:bookmark-end text:name="phase_6sustainability_evaluation"/></text:h>
      <text:p text:style-name="Text_20_body">Sustainability Awareness Framework: <text:a xlink:type="simple" xlink:href="http://codecamp.fi/doku.php/ixc2025/lecture_4_-_sustainability_awareness_framework.pptx" text:style-name="Internet_20_link" text:visited-style-name="Visited_20_Internet_20_Link">SusAF Slides</text:a></text:p>
      <text:h text:style-name="Heading_20_3" text:outline-level="3"><text:bookmark-start text:name="__RefHeading___phase_7final_presentation_and_reflection_10"/><text:bookmark-start text:name="phase_7final_presentation_and_reflection"/>Phase 7: Final Presentation and Reflection<text:bookmark-end text:name="__RefHeading___phase_7final_presentation_and_reflection_10"/><text:bookmark-end text:name="phase_7final_presentation_and_reflection"/></text:h>
      <text:p text:style-name="Text_20_body">It is time to present and demo your creation!</text:p>
      <text:p text:style-name="Text_20_body">You can use this slide as template: <text:a xlink:type="simple" xlink:href="http://codecamp.fi/doku.php/ixc2025/ixc_presentation_template_1_.pptx" text:style-name="Internet_20_link" text:visited-style-name="Visited_20_Internet_20_Link">Final Day Presentation Slide Template</text:a></text:p>
      <text:p text:style-name="Text_20_body">After your presentation, feel free to share your overall reflection during these 3 days. You can share on your learning outcomes, your hardships and experience during this hackathon.</text:p>
      <text:h text:style-name="Heading_20_3" text:outline-level="3"><text:bookmark-start text:name="__RefHeading___credits_11"/><text:bookmark-start text:name="credits"/>Credits<text:bookmark-end text:name="__RefHeading___credits_11"/><text:bookmark-end text:name="credits"/></text:h>
      <text:p text:style-name="Text_20_body">Look at the nerds that prepared this for you <draw:frame draw:style-name="media" draw:name="5" text:anchor-type="as-char" draw:z-index="5" svg:width="" svg:rel-width="100%" svg:height="0cm"><draw:image xlink:href="Pictures/226c4ffae17de0e5ba18b9e49c2525e6.svg" xlink:type="simple" xlink:show="embed" xlink:actuate="onLoad"/></draw:frame>!</text:p>
      <table:table table:style-name="Table">
        <table:table-column/>
        <table:table-row>
          <table:table-cell office:value-type="string" table:style-name="tableheader">
            <text:p text:style-name="Table_20_Heading"> Name                                                                       </text:p>
          </table:table-cell>
        </table:table-row>
        <table:table-row>
          <table:table-cell office:value-type="string" table:style-name="tablecell">
            <text:p text:style-name="tablealignleft">Diva  </text:p>
          </table:table-cell>
        </table:table-row>
        <table:table-row>
          <table:table-cell office:value-type="string" table:style-name="tablecell">
            <text:p text:style-name="tablealignleft">Jeanette </text:p>
          </table:table-cell>
        </table:table-row>
        <table:table-row>
          <table:table-cell office:value-type="string" table:style-name="tablecell">
            <text:p text:style-name="tablealignleft">Aura  </text:p>
          </table:table-cell>
        </table:table-row>
        <table:table-row>
          <table:table-cell office:value-type="string" table:style-name="tablecell">
            <text:p text:style-name="tablealignleft">Stephen  </text:p>
          </table:table-cell>
        </table:table-row>
      </table:table>
      <text:p text:style-name="Text_20_body"><draw:frame draw:style-name="media" draw:name="6" text:anchor-type="as-char" draw:z-index="6" svg:width="21.166666666667cm" style:rel-width="100%" svg:height="11.90625cm" style:rel-height="scale"><draw:image xlink:href="Pictures/ab4cbc8805d01510490e46d6f0e153ae.jpe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5:turku</dc:title>
  </office:meta>
</office:document-meta>
</file>