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944b28435f3c6a45bac7a0272b7d1f.png"/>
  <manifest:file-entry manifest:media-type="image/png" manifest:full-path="Pictures/cb62a5d734962e328dddd428baffd3ef.png"/>
  <manifest:file-entry manifest:media-type="image/jpeg" manifest:full-path="Pictures/91858f7348ce7367de387d1a2802c3d7.jpg"/>
  <manifest:file-entry manifest:media-type="image/jpeg" manifest:full-path="Pictures/94fb9d406c8a1b925f3e8ae40239833e.jpg"/>
  <manifest:file-entry manifest:media-type="image/png" manifest:full-path="Pictures/1c492d403c7f7a1c7a9ba44c5bbb2694.png"/>
  <manifest:file-entry manifest:media-type="image/png" manifest:full-path="Pictures/30accdfc982820503fa60fc644993b98.png"/>
  <manifest:file-entry manifest:media-type="image/png" manifest:full-path="Pictures/22614a6b587527e583a6e871c98c0211.png"/>
  <manifest:file-entry manifest:media-type="image/png" manifest:full-path="Pictures/78a5ae24e85ca46447c74e9dd25595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va2012:grp6:start"/><text:bookmark-start text:name="__RefHeading___grp6_-_workforecast_1"/><text:bookmark-start text:name="grp6_-_workforecast"/>grp6 - WorkForecast<text:bookmark-end text:name="__RefHeading___grp6_-_workforecast_1"/><text:bookmark-end text:name="grp6_-_workforecast"/></text:h>
      <text:list text:style-name="Numbering_20_1" text:continue-numbering="false">
        <text:list-item>
          <text:p text:style-name="Numbering_20_1_Content_First"> Alexey Kazarnikov </text:p>
        </text:list-item>
        <text:list-item>
          <text:p text:style-name="Numbering_20_1_Content"> Maria Fedotenkova</text:p>
        </text:list-item>
        <text:list-item>
          <text:p text:style-name="Numbering_20_1_Content"> Galina Lavrentyeva</text:p>
        </text:list-item>
        <text:list-item>
          <text:p text:style-name="Numbering_20_1_Content_Last"> Zahid Butt</text:p>
        </text:list-item>
      </text:list>
      <text:h text:style-name="Heading_20_2" text:outline-level="2"><text:bookmark-start text:name="__RefHeading___idea_2"/><text:bookmark-start text:name="idea"/>Idea<text:bookmark-end text:name="__RefHeading___idea_2"/><text:bookmark-end text:name="idea"/></text:h>
      <text:p text:style-name="Text_20_body">Good time management skills are very important in nowadays. But sometimes it can be very inefficient to rely only on one's memory, especially if your work is related mostly to your time. That is why such systems as presented bellow are highly appreciated lately.
The main idea of the project is to provide an employee with easy-to-work-with application which would help him to plan his own future work activities and events. This application allows employees to enter and view their work forecast for future months and even years, make forecast for particular week or for the whole activity. 
Also other users, such as managers, director or resourcing representatives, are also able to view employees forecasts in order to get the required information for administrative needs. 
The idea of the application came from three characteristics:</text:p>
      <text:p text:style-name="Text_20_body">- powerful but not too complicated time-management </text:p>
      <text:p text:style-name="Text_20_body">- intuitively understandable;</text:p>
      <text:p text:style-name="Text_20_body">- nice to work with.</text:p>
      <text:h text:style-name="Heading_20_2" text:outline-level="2"><text:bookmark-start text:name="__RefHeading___scrum_status_3"/><text:bookmark-start text:name="scrum_status"/>SCRUM status<text:bookmark-end text:name="__RefHeading___scrum_status_3"/><text:bookmark-end text:name="scrum_status"/></text:h>
      <text:p text:style-name="Text_20_body">Scrum is one of the most popular agile software development method for
managing project development process. It has a lot of advantages which wouldn't be discussed here in the interest of brevity. But one of the most important features are dividing the whole process into sprints. In Scrum iteration is called Sprint.
Our work was divided into 3 sprints, 1 week duration each. Below you can see the list of project backlog in each sprint, what was done are marked with green, and what was left for the next sprints (or future improvements) are painted red.</text:p>
      <text:p text:style-name="Text_20_body"><text:span text:style-name="underline"><text:span text:style-name="Strong_20_Emphasis">Sprint 1:</text:span></text:span>
<draw:frame draw:style-name="media" draw:name="0" text:anchor-type="as-char" draw:z-index="0" svg:width="5.2916666666667cm" svg:height="2.318253968254cm"><draw:image xlink:href="Pictures/9f944b28435f3c6a45bac7a0272b7d1f.png" xlink:type="simple" xlink:show="embed" xlink:actuate="onLoad"/></draw:frame></text:p>
      <text:p text:style-name="Text_20_body"><text:span text:style-name="underline"><text:span text:style-name="Strong_20_Emphasis">Sprint 2:</text:span></text:span>
<draw:frame draw:style-name="media" draw:name="1" text:anchor-type="as-char" draw:z-index="1" svg:width="5.2916666666667cm" svg:height="1.4340012722646cm"><draw:image xlink:href="Pictures/cb62a5d734962e328dddd428baffd3ef.png" xlink:type="simple" xlink:show="embed" xlink:actuate="onLoad"/></draw:frame></text:p>
      <text:p text:style-name="Text_20_body"><text:span text:style-name="underline"><text:span text:style-name="Strong_20_Emphasis">Sprint3:</text:span></text:span>
<draw:frame draw:style-name="media" draw:name="2" text:anchor-type="as-char" draw:z-index="2" svg:width="5.2916666666667cm" svg:height="1.8515774378585cm"><draw:image xlink:href="Pictures/91858f7348ce7367de387d1a2802c3d7.jpg" xlink:type="simple" xlink:show="embed" xlink:actuate="onLoad"/></draw:frame></text:p>
      <text:p text:style-name="Text_20_body">But before planning sprints we had do defy backlog, meaning what exactly should we do. It was done basing on user requirements and existing documentation, as a sum of it you can see User Stories created:</text:p>
      <text:p text:style-name="Text_20_body"><draw:frame draw:style-name="media" draw:name="3" text:anchor-type="as-char" draw:z-index="3" svg:width="5.2916666666667cm" svg:height="3.9145955165692cm"><draw:image xlink:href="Pictures/94fb9d406c8a1b925f3e8ae40239833e.jpg" xlink:type="simple" xlink:show="embed" xlink:actuate="onLoad"/></draw:frame></text:p>
      <text:p text:style-name="Text_20_body"><draw:frame draw:style-name="media" draw:name="4" text:anchor-type="as-char" draw:z-index="4" svg:width="5.2916666666667cm" svg:height="2.978496588694cm"><draw:image xlink:href="Pictures/1c492d403c7f7a1c7a9ba44c5bbb2694.png" xlink:type="simple" xlink:show="embed" xlink:actuate="onLoad"/></draw:frame></text:p>
      <text:p text:style-name="Text_20_body">Here you can see what each user should be do in the system, to which features it led, priority and whether it was done or not.</text:p>
      <text:h text:style-name="Heading_20_2" text:outline-level="2"><text:bookmark-start text:name="__RefHeading___screenshots_4"/><text:bookmark-start text:name="screenshots"/>Screenshots<text:bookmark-end text:name="__RefHeading___screenshots_4"/><text:bookmark-end text:name="screenshots"/></text:h>
      <text:p text:style-name="Text_20_body">Main page.
<draw:frame draw:style-name="media" draw:name="5" text:anchor-type="as-char" draw:z-index="5" svg:width="5.2916666666667cm" svg:height="2.8442708333333cm"><draw:image xlink:href="Pictures/30accdfc982820503fa60fc644993b98.png" xlink:type="simple" xlink:show="embed" xlink:actuate="onLoad"/></draw:frame></text:p>
      <text:p text:style-name="Text_20_body">Administration panel.
<draw:frame draw:style-name="media" draw:name="6" text:anchor-type="as-char" draw:z-index="6" svg:width="5.2916666666667cm" svg:height="2.8442708333333cm"><draw:image xlink:href="Pictures/22614a6b587527e583a6e871c98c0211.png" xlink:type="simple" xlink:show="embed" xlink:actuate="onLoad"/></draw:frame>
<draw:frame draw:style-name="media" draw:name="7" text:anchor-type="as-char" draw:z-index="7" svg:width="5.2916666666667cm" svg:height="2.8442708333333cm"><draw:image xlink:href="Pictures/78a5ae24e85ca46447c74e9dd2559540.png" xlink:type="simple" xlink:show="embed" xlink:actuate="onLoad"/></draw:frame></text:p>
      <text:h text:style-name="Heading_20_2" text:outline-level="2"><text:bookmark-start text:name="__RefHeading___code_5"/><text:bookmark-start text:name="code"/>Code<text:bookmark-end text:name="__RefHeading___code_5"/><text:bookmark-end text:name="code"/></text:h>
      <text:p text:style-name="Text_20_body"><text:span text:style-name="Strong_20_Emphasis">Note:</text:span> This is a NetBean project</text:p>
      <text:p text:style-name="Text_20_body"><text:a xlink:type="simple" xlink:href="http://codecamp.fi/doku.php/java2012/grp6/workforecast_final.zip" text:style-name="Internet_20_link" text:visited-style-name="Visited_20_Internet_20_Link">workforecast_final.zip</text:a></text:p>
      <text:p text:style-name="Text_20_body">The war-file is too big it is situated here: 
<text:a xlink:type="simple" xlink:href="http://www.2shared.com/file/aR2oTG9k/WorkForecast_final.html" text:style-name="Internet_20_link" text:visited-style-name="Visited_20_Internet_20_Link">http://www.2shared.com/file/aR2oTG9k/WorkForecast_final.html</text:a></text:p>
      <text:p text:style-name="Text_20_body">Also here is the same file but divided into 4 parts:</text:p>
      <text:p text:style-name="Text_20_body"><text:span text:style-name="Strong_20_Emphasis">Notes:</text:span></text:p>
      <text:p text:style-name="Text_20_body">1. This software uses MySql. In order to run the application, MySql must be installed in the system.</text:p>
      <text:p text:style-name="Text_20_body">2. Database WorkForecastDatabase should be created, before usage of the application.</text:p>
      <text:h text:style-name="Heading_20_2" text:outline-level="2"><text:bookmark-start text:name="__RefHeading___conclusion_6"/><text:bookmark-start text:name="conclusion"/>Conclusion<text:bookmark-end text:name="__RefHeading___conclusion_6"/><text:bookmark-end text:name="conclusion"/></text:h>
      <text:p text:style-name="Text_20_body">The final version of the application includes:</text:p>
      <text:p text:style-name="Text_20_body">- all functionality which was designed for each role;</text:p>
      <text:p text:style-name="Text_20_body">- nice-looking and easily understandable design;</text:p>
      <text:p text:style-name="Text_20_body">- also included new role that wasn't mentioned - administration, who adds new accounts to the system.</text:p>
      <text:p text:style-name="Text_20_body"><text:span text:style-name="Strong_20_Emphasis">Code Camp experience:</text:span>
We really appreciate the given to us opportunity to participate in this Code Camp because of several things, such as:</text:p>
      <text:p text:style-name="Text_20_body">- agile development methods;</text:p>
      <text:p text:style-name="Text_20_body">- working with a real client;</text:p>
      <text:p text:style-name="Text_20_body">- working as a team;</text:p>
      <text:p text:style-name="Text_20_body">- working when you are out of your comfort zone (really deadline style coding);</text:p>
      <text:p text:style-name="Text_20_body">- and many more…</text:p>
      <text:p text:style-name="Text_20_body"><text:span text:style-name="Strong_20_Emphasis">Final report:</text:span></text:p>
      <text:p text:style-name="Text_20_body">to be uploaded in few minutes..</text:p>
      <text:p text:style-name="Text_20_body"><text:span text:style-name="Strong_20_Emphasis">Presentation slides:</text:span></text:p>
      <text:p text:style-name="Text_20_body"><text:a xlink:type="simple" xlink:href="http://codecamp.fi/doku.php/java2012/grp6/codecamp.pptx" text:style-name="Internet_20_link" text:visited-style-name="Visited_20_Internet_20_Link">codecamp.ppt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ava2012:grp6:start</dc:title>
  </office:meta>
</office:document-meta>
</file>