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f819fb23376b7033629c4ca0152162d.jpg"/>
  <manifest:file-entry manifest:media-type="image/png" manifest:full-path="Pictures/22ca1e5dad7c38b4a29b26b97501b1dd.png"/>
  <manifest:file-entry manifest:media-type="image/png" manifest:full-path="Pictures/1b0ef99bdfe6750f0b5e0dbd22b67fc8.png"/>
  <manifest:file-entry manifest:media-type="image/png" manifest:full-path="Pictures/ef5fbd5e37217e3d3708d634b43e91d3.png"/>
  <manifest:file-entry manifest:media-type="image/png" manifest:full-path="Pictures/accbece2c78c7ca8d1961517fad7d16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jolla2014:group3:start"/><text:bookmark-start text:name="__RefHeading___introduction_1"/><text:bookmark-start text:name="introduction"/>Introduction<text:bookmark-end text:name="__RefHeading___introduction_1"/><text:bookmark-end text:name="introduction"/></text:h>
      <text:p text:style-name="Text_20_body"><text:span text:style-name="Emphasis">This page presents the “Cyriot-french Team” project developed during the </text:span>jolla<text:span text:style-name="Emphasis"> Code Camp [February 24-28, 2014]. Our report is available Online on <text:a xlink:type="simple" xlink:href="https://www.dropbox.com/s/v4zh9zxyv0gg0aw/SunPower_report.docx" text:style-name="Internet_20_link" text:visited-style-name="Visited_20_Internet_20_Link">Dropbox</text:a>.
</text:span></text:p>
      <text:h text:style-name="Heading_20_4" text:outline-level="4"><text:bookmark-start text:name="__RefHeading___presentation_2"/><text:bookmark-start text:name="presentation"/>Presentation<text:bookmark-end text:name="__RefHeading___presentation_2"/><text:bookmark-end text:name="presentation"/></text:h>
      <text:p text:style-name="Text_20_body">We are three students from the Erasmus Mundus Master program in Pervasive Computing and Communications for Sustainable Development (<text:a xlink:type="simple" xlink:href="http://perccom.blog.univ-lorraine.fr/" text:style-name="Internet_20_link" text:visited-style-name="Visited_20_Internet_20_Link">PERCCOM</text:a>). This master aims at combining advanced Information and Communication Technologies (ICT) with environmental awareness to enable world-class education and unique competences for ICT professionals who can build cleaner, greener, more resource and energy efficient cyber-physical systems.</text:p>
      <text:p text:style-name="Text_20_body">This code camp gave us the opportunity to develop our first Green oriented application.</text:p>
      <text:h text:style-name="Heading_20_4" text:outline-level="4"><text:bookmark-start text:name="__RefHeading___team_members_3"/><text:bookmark-start text:name="team_members"/>Team members<text:bookmark-end text:name="__RefHeading___team_members_3"/><text:bookmark-end text:name="team_members"/></text:h>
      <text:p text:style-name="Text_20_body">Stefanos  GEORGIOU (0424676)<text:line-break/>
Alexandre DE MASI  (0424650)<text:line-break/>
Baptiste  LOUIS    (0424692)<text:line-break/></text:p>
      <text:h text:style-name="Heading_20_4" text:outline-level="4"><text:bookmark-start text:name="__RefHeading___code_camp_experience_4"/><text:bookmark-start text:name="code_camp_experience"/>Code Camp experience<text:bookmark-end text:name="__RefHeading___code_camp_experience_4"/><text:bookmark-end text:name="code_camp_experience"/></text:h>
      <text:p text:style-name="Text_20_body">We have experienced our first code camp during this week, and we liked it! <text:line-break/>
We liked because we enjoy this method of studying: it's very different compared to traditional lectures with so many power-point slides. In 4 days, we created our own Green application for Jolla smartphone. It is an useful skill for our PERCCOM program. Furthermore, we liked to discuss together, to meet professional, but also the inspiring atmosphere, brain teasing challenges and of course the sauna-pizza party with all the code camp team.  Learning should not be a dull task. <text:line-break/>
If you get students excited about things which are done, they will take pleasure to learn.</text:p>
      <text:h text:style-name="Heading_20_1" text:outline-level="1"><text:bookmark-start text:name="__RefHeading___project_5"/><text:bookmark-start text:name="project"/>Project<text:bookmark-end text:name="__RefHeading___project_5"/><text:bookmark-end text:name="project"/></text:h>
      <text:p text:style-name="Text_20_body"><text:span text:style-name="Emphasis">Our presentation is available Online on <text:a xlink:type="simple" xlink:href="https://dl.dropboxusercontent.com/u/7283782/Jolla%20Code%20Camp.pdf" text:style-name="Internet_20_link" text:visited-style-name="Visited_20_Internet_20_Link">Dropbox</text:a>. You can promote our project using our <text:a xlink:type="simple" xlink:href="https://www.dropbox.com/s/p5ca3n7pldzcyl9/Poster.png" text:style-name="Internet_20_link" text:visited-style-name="Visited_20_Internet_20_Link">poster</text:a></text:span></text:p>
      <text:h text:style-name="Heading_20_3" text:outline-level="3"><text:bookmark-start text:name="__RefHeading___context_6"/><text:bookmark-start text:name="context"/>Context<text:bookmark-end text:name="__RefHeading___context_6"/><text:bookmark-end text:name="context"/></text:h>
      <text:p text:style-name="Text_20_body">Solar power for a home used to be an outlandish energy idea that was fraught with more issues in terms of getting it to work than results. However, those were the very early days of the industry. Unfortunately, until people actually see the results and potential benefits of today's solar power options for a home, many still refer back to those images from the 1980s when solar-powered homes were still on the drawing board, so to speak.</text:p>
      <text:h text:style-name="Heading_20_3" text:outline-level="3"><text:bookmark-start text:name="__RefHeading___motivation_7"/><text:bookmark-start text:name="motivation"/>Motivation<text:bookmark-end text:name="__RefHeading___motivation_7"/><text:bookmark-end text:name="motivation"/></text:h>
      <text:p text:style-name="Text_20_body">The growth curve of our carbon footprint crossed a first critical point in 1970 and revealed the sad truth that our planet will not be sufficient to survive in the future. Today, we would need more than one planet and half and in 2050 we will need three. So we are all arrived at a new crossing point, where the business-as-usual drive us to self-destruction. We have to change the way, change our consumer society into a sustainable society. <text:line-break/>
We are the generation of tomorrow workers and as PERCCOM's students, we have to use our knowledge, our skills and our know-how to push forward our sustainable development.</text:p>
      <text:h text:style-name="Heading_20_3" text:outline-level="3"><text:bookmark-start text:name="__RefHeading___idea_8"/><text:bookmark-start text:name="idea"/>Idea<text:bookmark-end text:name="__RefHeading___idea_8"/><text:bookmark-end text:name="idea"/></text:h>
      <text:p text:style-name="Text_20_body">SunPower application is a simple tool to evaluate your own solar potential in order to realize that nowadays, we have the technology to use sun power for home use effectively not only at the desert ! SunPower aims to be ergonomic, easy to use and understandable by everyone. SunPower is not a professional tool but can help to take a decision about the installation of photovoltaic panels for home.</text:p>
      <text:h text:style-name="Heading_20_3" text:outline-level="3"><text:bookmark-start text:name="__RefHeading___platform_9"/><text:bookmark-start text:name="platform"/>Platform<text:bookmark-end text:name="__RefHeading___platform_9"/><text:bookmark-end text:name="platform"/></text:h>
      <text:p text:style-name="Text_20_body">We developed SunPower for SailfishOS. SailfishOS is a mobile-optimized OS with the flexibility, ubiquity and stability of the Linux core and a cutting edge user experience built with the renowned Qt™ platform. Currently, this OS is used by jolla phone. To develop this application, we used <text:a xlink:type="simple" xlink:href="https://sailfishos.org/develop.html" text:style-name="Internet_20_link" text:visited-style-name="Visited_20_Internet_20_Link">SailfishOS SDK</text:a>. The source code of this application is available Online on <text:a xlink:type="simple" xlink:href="https://www.dropbox.com/s/fwjgxl0o1qw3ak5/SunPower.zip" text:style-name="Internet_20_link" text:visited-style-name="Visited_20_Internet_20_Link">Dropbox</text:a>.</text:p>
      <text:h text:style-name="Heading_20_1" text:outline-level="1"><text:bookmark-start text:name="__RefHeading___sunpower_application_10"/><text:bookmark-start text:name="sunpower_application"/>SunPower Application<text:bookmark-end text:name="__RefHeading___sunpower_application_10"/><text:bookmark-end text:name="sunpower_application"/></text:h>
      <text:p text:style-name="Text_20_body"><text:span text:style-name="Emphasis">SunPower application is available Online on <text:a xlink:type="simple" xlink:href="https://openrepos.net/content/sheeponmeth/sunpower" text:style-name="Internet_20_link" text:visited-style-name="Visited_20_Internet_20_Link">OpenRepos</text:a>. More information on <text:a xlink:type="simple" xlink:href="https://openrepos.net/content/basil/about-openrepos" text:style-name="Internet_20_link" text:visited-style-name="Visited_20_Internet_20_Link">OpenRepos.net/About</text:a>
</text:span></text:p>
      <text:h text:style-name="Heading_20_3" text:outline-level="3"><text:bookmark-start text:name="__RefHeading___moke_up_11"/><text:bookmark-start text:name="moke_up"/>Moke Up<text:bookmark-end text:name="__RefHeading___moke_up_11"/><text:bookmark-end text:name="moke_up"/></text:h>
      <text:p text:style-name="Text_20_body"><draw:frame draw:style-name="media" draw:name="0" text:anchor-type="as-char" draw:z-index="0" svg:width="25.4cm" style:rel-width="100%" svg:height="19.05cm" style:rel-height="scale"><draw:image xlink:href="Pictures/bf819fb23376b7033629c4ca0152162d.jpg" xlink:type="simple" xlink:show="embed" xlink:actuate="onLoad"/></draw:frame></text:p>
      <text:h text:style-name="Heading_20_2" text:outline-level="2"><text:bookmark-start text:name="__RefHeading___screenshots_12"/><text:bookmark-start text:name="screenshots"/>Screenshots<text:bookmark-end text:name="__RefHeading___screenshots_12"/><text:bookmark-end text:name="screenshots"/></text:h>
      <text:p text:style-name="Text_20_body"><draw:frame draw:style-name="media" draw:name="1" text:anchor-type="as-char" draw:z-index="1" svg:width="10.689166666667cm" svg:height="16.589375cm"><draw:image xlink:href="Pictures/22ca1e5dad7c38b4a29b26b97501b1dd.png" xlink:type="simple" xlink:show="embed" xlink:actuate="onLoad"/></draw:frame>
<draw:frame draw:style-name="media" draw:name="2" text:anchor-type="as-char" draw:z-index="2" svg:width="10.662708333333cm" svg:height="16.457083333333cm"><draw:image xlink:href="Pictures/1b0ef99bdfe6750f0b5e0dbd22b67fc8.png" xlink:type="simple" xlink:show="embed" xlink:actuate="onLoad"/></draw:frame>
<draw:frame draw:style-name="media" draw:name="3" text:anchor-type="as-char" draw:z-index="3" svg:width="10.715625cm" svg:height="16.589375cm"><draw:image xlink:href="Pictures/ef5fbd5e37217e3d3708d634b43e91d3.png" xlink:type="simple" xlink:show="embed" xlink:actuate="onLoad"/></draw:frame>
<draw:frame draw:style-name="media" draw:name="4" text:anchor-type="as-char" draw:z-index="4" svg:width="10.662708333333cm" svg:height="16.536458333333cm"><draw:image xlink:href="Pictures/accbece2c78c7ca8d1961517fad7d169.png" xlink:type="simple" xlink:show="embed" xlink:actuate="onLoad"/></draw:frame></text:p>
      <text:h text:style-name="Heading_20_3" text:outline-level="3"><text:bookmark-start text:name="__RefHeading___features_13"/><text:bookmark-start text:name="features"/>Features<text:bookmark-end text:name="__RefHeading___features_13"/><text:bookmark-end text:name="features"/></text:h>
      <text:list text:style-name="List_20_1" text:continue-numbering="false">
        <text:list-item>
          <text:p text:style-name="List_20_1_Content_First">  Photovoltaic panels type</text:p>
        </text:list-item>
        <text:list-item>
          <text:p text:style-name="List_20_1_Content">  Photovoltaic cost/efficiency evaluation</text:p>
        </text:list-item>
        <text:list-item>
          <text:p text:style-name="List_20_1_Content"> Annual gain [$]</text:p>
        </text:list-item>
        <text:list-item>
          <text:p text:style-name="List_20_1_Content">  Modular photovoltaic panel size</text:p>
        </text:list-item>
        <text:list-item>
          <text:p text:style-name="List_20_1_Content">  Solar irradiation [kWh/m^2/day]</text:p>
        </text:list-item>
        <text:list-item>
          <text:p text:style-name="List_20_1_Content_Last">  Annual production [kW/day]</text:p>
        </text:list-item>
      </text:list>
      <text:h text:style-name="Heading_20_1" text:outline-level="1"><text:bookmark-start text:name="__RefHeading___links_14"/><text:bookmark-start text:name="links"/>Links<text:bookmark-end text:name="__RefHeading___links_14"/><text:bookmark-end text:name="links"/></text:h>
      <text:p text:style-name="Text_20_body">Jolla Code Camp information via <text:a xlink:type="simple" xlink:href="http://www.codecamp.fi/doku.php/jolla2014/start" text:style-name="Internet_20_link" text:visited-style-name="Visited_20_Internet_20_Link">http://www.codecamp.fi/doku.php/jolla2014/start</text:a>. <text:line-break/>
Contact us by Facebook via <text:a xlink:type="simple" xlink:href="https://www.facebook.com/mrlouisbaptiste" text:style-name="Internet_20_link" text:visited-style-name="Visited_20_Internet_20_Link">https://www.facebook.com/mrlouisbaptiste</text:a>. <text:line-break/>
<text:line-break/>
<text:span text:style-name="underline">Note:</text:span> for Green considerations, all our documents are available via links. Thank you for you understand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jolla2014:group3:start</dc:title>
  </office:meta>
</office:document-meta>
</file>