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61c270f886fbad6d9303651278f0566.jpg"/>
  <manifest:file-entry manifest:media-type="image/jpeg" manifest:full-path="Pictures/808bb1720c26dd82b58b671aaf147840.jpg"/>
  <manifest:file-entry manifest:media-type="image/jpeg" manifest:full-path="Pictures/8b9af0ea579e504021081df44d48588a.jpg"/>
  <manifest:file-entry manifest:media-type="image/jpeg" manifest:full-path="Pictures/4695b3928c3d888b8e072ef42989f7fb.jpg"/>
  <manifest:file-entry manifest:media-type="image/png" manifest:full-path="Pictures/23eb2f1287636ba73d06f47c9d4a6976.png"/>
  <manifest:file-entry manifest:media-type="image/png" manifest:full-path="Pictures/dc56d8b7446f0b2e43dc1959b6235409.png"/>
  <manifest:file-entry manifest:media-type="image/png" manifest:full-path="Pictures/adcc643275aee73b984de4834552a3bf.png"/>
  <manifest:file-entry manifest:media-type="image/png" manifest:full-path="Pictures/23767b948e9f1e0b5e850bdc664456a2.png"/>
  <manifest:file-entry manifest:media-type="image/png" manifest:full-path="Pictures/30d7ca684607ee255cce19bf0ff840ca.png"/>
  <manifest:file-entry manifest:media-type="image/png" manifest:full-path="Pictures/b7185ea4fad383ad517ed1f3b40619e2.png"/>
  <manifest:file-entry manifest:media-type="image/png" manifest:full-path="Pictures/6f0f3d158803d79556f8b0db5db08add.png"/>
  <manifest:file-entry manifest:media-type="image/jpeg" manifest:full-path="Pictures/3df9f0e2c6c1120f1b7faaf0f324becc.jpg"/>
  <manifest:file-entry manifest:media-type="image/png" manifest:full-path="Pictures/3bbdf56294e673b1b9d3f55b64b6b2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jolla2014:group9:start"/><text:bookmark-start text:name="__RefHeading___starevents_1"/><text:bookmark-start text:name="starevents"/>StarEvents<text:bookmark-end text:name="__RefHeading___starevents_1"/><text:bookmark-end text:name="starevents"/></text:h>
      <text:p text:style-name="Text_20_body"><text:line-break/></text:p>
      <text:h text:style-name="Heading_20_3" text:outline-level="3"><text:bookmark-start text:name="__RefHeading___group_members_2"/><text:bookmark-start text:name="group_members"/>Group members<text:bookmark-end text:name="__RefHeading___group_members_2"/><text:bookmark-end text:name="group_members"/></text:h>
      <text:p text:style-name="Text_20_body"><draw:frame draw:style-name="media" draw:name="Petro Vizhevskyi Legend" text:anchor-type="as-char" draw:z-index="0" svg:width="3.4395833333333cm"><draw:text-box><text:p text:style-name="legendcenter"><draw:frame draw:style-name="media" draw:name="Petro Vizhevskyi" text:anchor-type="as-char" draw:z-index="0" svg:width="3.4395833333333cm" svg:height="3.5983333333333cm"><draw:image xlink:href="Pictures/f61c270f886fbad6d9303651278f0566.jpg" xlink:type="simple" xlink:show="embed" xlink:actuate="onLoad"/></draw:frame>Petro Vizhevskyi</text:p></draw:text-box></draw:frame> Petro Vizhevskyi</text:p>
      <text:p text:style-name="Text_20_body"><draw:frame draw:style-name="media" draw:name="Dorine Petit Legend" text:anchor-type="as-char" draw:z-index="0" svg:width="3.4395833333333cm"><draw:text-box><text:p text:style-name="legendcenter"><draw:frame draw:style-name="media" draw:name="Dorine Petit" text:anchor-type="as-char" draw:z-index="1" svg:width="3.4395833333333cm" svg:height="3.5983333333333cm"><draw:image xlink:href="Pictures/808bb1720c26dd82b58b671aaf147840.jpg" xlink:type="simple" xlink:show="embed" xlink:actuate="onLoad"/></draw:frame>Dorine Petit</text:p></draw:text-box></draw:frame> Dorine Petit</text:p>
      <text:p text:style-name="Text_20_body"><draw:frame draw:style-name="media" draw:name="Caterine Ocampo Legend" text:anchor-type="as-char" draw:z-index="0" svg:width="3.4395833333333cm"><draw:text-box><text:p text:style-name="legendcenter"><draw:frame draw:style-name="media" draw:name="Caterine Ocampo" text:anchor-type="as-char" draw:z-index="2" svg:width="3.4395833333333cm" svg:height="3.5983333333333cm"><draw:image xlink:href="Pictures/8b9af0ea579e504021081df44d48588a.jpg" xlink:type="simple" xlink:show="embed" xlink:actuate="onLoad"/></draw:frame>Caterine Ocampo</text:p></draw:text-box></draw:frame> Caterine Ocampo</text:p>
      <text:p text:style-name="Text_20_body"><text:line-break/>
<text:line-break/></text:p>
      <text:h text:style-name="Heading_20_3" text:outline-level="3"><text:bookmark-start text:name="__RefHeading___idea_and_description_3"/><text:bookmark-start text:name="idea_and_description"/>Idea and Description<text:bookmark-end text:name="__RefHeading___idea_and_description_3"/><text:bookmark-end text:name="idea_and_description"/></text:h>
      <text:p text:style-name="Text_20_body">The idea was to create an application which can track events that are close to a given location.
Our results is called <text:span text:style-name="Emphasis">StarEvents</text:span>.
The location can be set by using a GPS signal or by entering a location. The app does not only search for the location, but also for a keyword that one can enter additionally. </text:p>
      <text:p text:style-name="Text_20_body">Found events are shown in a list. By clicking on one event more details are shown. Number and properties (relevance, popularity and date) of the search results can be changed in the <text:span text:style-name="Emphasis">Option</text:span> menu.</text:p>
      <text:p text:style-name="Text_20_body"><draw:frame draw:style-name="media" draw:name="3" text:anchor-type="as-char" draw:z-index="3" svg:width="23.574375cm" style:rel-width="100%" svg:height="7.7258333333333cm" style:rel-height="scale"><draw:image xlink:href="Pictures/4695b3928c3d888b8e072ef42989f7fb.jpg" xlink:type="simple" xlink:show="embed" xlink:actuate="onLoad"/></draw:frame></text:p>
      <text:p text:style-name="Text_20_body"><text:line-break/>
<text:line-break/></text:p>
      <text:h text:style-name="Heading_20_3" text:outline-level="3"><text:bookmark-start text:name="__RefHeading___motivation_4"/><text:bookmark-start text:name="motivation"/>Motivation<text:bookmark-end text:name="__RefHeading___motivation_4"/><text:bookmark-end text:name="motivation"/></text:h>
      <text:p text:style-name="Text_20_body">We wanted to create an application that is useful and easy to handle.
So we started to work on <text:span text:style-name="Emphasis">StarEvents</text:span>. This app is made for people who want to find an event that is close to their place. 
These are people who like to enjoy their freetime and who don't want to miss an event.
The simple interface makes it possible to keep a good overview of the events and to get the wanted information very quickly.</text:p>
      <text:p text:style-name="Text_20_body"><text:line-break/>
<text:line-break/></text:p>
      <text:h text:style-name="Heading_20_3" text:outline-level="3"><text:bookmark-start text:name="__RefHeading___technologies_5"/><text:bookmark-start text:name="technologies"/>Technologies<text:bookmark-end text:name="__RefHeading___technologies_5"/><text:bookmark-end text:name="technologies"/></text:h>
      <text:list text:style-name="List_20_1" text:continue-numbering="false">
        <text:list-item>
          <text:p text:style-name="List_20_1_Content_First"> <text:a xlink:type="simple" xlink:href="http://www.ubuntu.com/" text:style-name="Internet_20_link" text:visited-style-name="Visited_20_Internet_20_Link">Ubuntu OS</text:a></text:p>
        </text:list-item>
        <text:list-item>
          <text:p text:style-name="List_20_1_Content"> <text:a xlink:type="simple" xlink:href="https://www.virtualbox.org/wiki/Downloads" text:style-name="Internet_20_link" text:visited-style-name="Visited_20_Internet_20_Link">Virtual Box</text:a> </text:p>
        </text:list-item>
        <text:list-item>
          <text:p text:style-name="List_20_1_Content"> <text:a xlink:type="simple" xlink:href="https://sailfishos.org/develop-installation-article.html" text:style-name="Internet_20_link" text:visited-style-name="Visited_20_Internet_20_Link">SailfishOS Alpha SDK</text:a></text:p>
        </text:list-item>
        <text:list-item>
          <text:p text:style-name="List_20_1_Content"> <text:a xlink:type="simple" xlink:href="http://qt-project.org/doc/qt-5/index.html" text:style-name="Internet_20_link" text:visited-style-name="Visited_20_Internet_20_Link">  Qt Framework 5.2</text:a></text:p>
        </text:list-item>
        <text:list-item>
          <text:p text:style-name="List_20_1_Content"> <text:a xlink:type="simple" xlink:href="https://sailfishos.org/sailfish-silica/index.html" text:style-name="Internet_20_link" text:visited-style-name="Visited_20_Internet_20_Link">Sailfish Silica Library</text:a></text:p>
        </text:list-item>
        <text:list-item>
          <text:p text:style-name="List_20_1_Content"> <text:a xlink:type="simple" xlink:href="http://www.gimp.org/" text:style-name="Internet_20_link" text:visited-style-name="Visited_20_Internet_20_Link">GIMP</text:a></text:p>
        </text:list-item>
        <text:list-item>
          <text:p text:style-name="List_20_1_Content"> QML</text:p>
        </text:list-item>
        <text:list-item>
          <text:p text:style-name="List_20_1_Content_Last"> Javascript</text:p>
        </text:list-item>
      </text:list>
      <text:p text:style-name="Text_20_body"><text:line-break/>
<text:line-break/></text:p>
      <text:h text:style-name="Heading_20_3" text:outline-level="3"><text:bookmark-start text:name="__RefHeading___data_sources_6"/><text:bookmark-start text:name="data_sources"/>Data sources<text:bookmark-end text:name="__RefHeading___data_sources_6"/><text:bookmark-end text:name="data_sources"/></text:h>
      <text:list text:style-name="List_20_1" text:continue-numbering="false">
        <text:list-item>
          <text:p text:style-name="List_20_1_Content_First"> <text:a xlink:type="simple" xlink:href="http://api.eventful.com/" text:style-name="Internet_20_link" text:visited-style-name="Visited_20_Internet_20_Link">eventful.com</text:a></text:p>
        </text:list-item>
        <text:list-item>
          <text:p text:style-name="List_20_1_Content_Last"> <text:a xlink:type="simple" xlink:href="https://developers.google.com/maps/documentation/geocoding/" text:style-name="Internet_20_link" text:visited-style-name="Visited_20_Internet_20_Link">Google Geocoding API</text:a></text:p>
        </text:list-item>
      </text:list>
      <text:p text:style-name="Text_20_body"><text:line-break/>
<text:line-break/></text:p>
      <text:h text:style-name="Heading_20_3" text:outline-level="3"><text:bookmark-start text:name="__RefHeading___data_used_7"/><text:bookmark-start text:name="data_used"/>Data used<text:bookmark-end text:name="__RefHeading___data_used_7"/><text:bookmark-end text:name="data_used"/></text:h>
      <text:list text:style-name="List_20_1" text:continue-numbering="false">
        <text:list-item>
          <text:p text:style-name="List_20_1_Content_First"> Event title </text:p>
        </text:list-item>
        <text:list-item>
          <text:p text:style-name="List_20_1_Content"> Event description</text:p>
        </text:list-item>
        <text:list-item>
          <text:p text:style-name="List_20_1_Content"> Event time and location</text:p>
        </text:list-item>
        <text:list-item>
          <text:p text:style-name="List_20_1_Content"> Picture</text:p>
        </text:list-item>
        <text:list-item>
          <text:p text:style-name="List_20_1_Content"> URL to the webpage</text:p>
        </text:list-item>
        <text:list-item>
          <text:p text:style-name="List_20_1_Content"> performers</text:p>
        </text:list-item>
        <text:list-item>
          <text:p text:style-name="List_20_1_Content_Last"> current location</text:p>
        </text:list-item>
      </text:list>
      <text:p text:style-name="Text_20_body"><text:line-break/>
<text:line-break/></text:p>
      <text:h text:style-name="Heading_20_3" text:outline-level="3"><text:bookmark-start text:name="__RefHeading___features_8"/><text:bookmark-start text:name="features"/>Features<text:bookmark-end text:name="__RefHeading___features_8"/><text:bookmark-end text:name="features"/></text:h>
      <text:p text:style-name="Text_20_body">The application can be started by clicking on the icon. </text:p>
      <text:p text:style-name="Text_20_body"><draw:frame draw:style-name="media" draw:name="4" text:anchor-type="as-char" draw:z-index="4" svg:width="3.4395833333333cm" svg:height="3.8364583333333cm"><draw:image xlink:href="Pictures/23eb2f1287636ba73d06f47c9d4a6976.png" xlink:type="simple" xlink:show="embed" xlink:actuate="onLoad"/></draw:frame></text:p>
      <text:p text:style-name="Text_20_body">If the app is running it can also be accessed with the cover page.</text:p>
      <text:p text:style-name="Text_20_body"><draw:frame draw:style-name="media" draw:name="5" text:anchor-type="as-char" draw:z-index="5" svg:width="6.6145833333333cm" svg:height="11.790679213135cm"><draw:image xlink:href="Pictures/dc56d8b7446f0b2e43dc1959b6235409.png" xlink:type="simple" xlink:show="embed" xlink:actuate="onLoad"/></draw:frame></text:p>
      <text:p text:style-name="Text_20_body">The first page when starting the app is the search mask. In the first field a location can be entered ( e.g. Paris, Berlin, Lappeenranta…) </text:p>
      <text:p text:style-name="Text_20_body">Instead of choosing a location, one can easily choose the current position by clicking on the white position icon.
Additionally a keyword can be entered to specify the search.
Clicking on the <text:span text:style-name="Emphasis">Search</text:span> button will start the search. The <text:span text:style-name="Emphasis">Reset</text:span> button will delete the entered information.</text:p>
      <text:p text:style-name="Text_20_body"><draw:frame draw:style-name="media" draw:name="6" text:anchor-type="as-char" draw:z-index="6" svg:width="6.6145833333333cm" svg:height="11.747010030864cm"><draw:image xlink:href="Pictures/adcc643275aee73b984de4834552a3bf.png" xlink:type="simple" xlink:show="embed" xlink:actuate="onLoad"/></draw:frame>
<draw:frame draw:style-name="media" draw:name="7" text:anchor-type="as-char" draw:z-index="7" svg:width="6.588125cm" svg:height="11.743516496283cm"><draw:image xlink:href="Pictures/23767b948e9f1e0b5e850bdc664456a2.png" xlink:type="simple" xlink:show="embed" xlink:actuate="onLoad"/></draw:frame></text:p>
      <text:p text:style-name="Text_20_body">The first page also contains a dropdown menu (left picture). When choosing <text:span text:style-name="Emphasis">Options</text:span>, the search can be specified by choosing a date or sorting the search results by relevance, popularity and date.</text:p>
      <text:p text:style-name="Text_20_body"><draw:frame draw:style-name="media" draw:name="8" text:anchor-type="as-char" draw:z-index="8" svg:width="6.6145833333333cm" svg:height="11.73752310536cm"><draw:image xlink:href="Pictures/30d7ca684607ee255cce19bf0ff840ca.png" xlink:type="simple" xlink:show="embed" xlink:actuate="onLoad"/></draw:frame>
<draw:frame draw:style-name="media" draw:name="9" text:anchor-type="as-char" draw:z-index="9" svg:width="6.588125cm" svg:height="11.740848463687cm"><draw:image xlink:href="Pictures/b7185ea4fad383ad517ed1f3b40619e2.png" xlink:type="simple" xlink:show="embed" xlink:actuate="onLoad"/></draw:frame></text:p>
      <text:p text:style-name="Text_20_body">The left picture shows a list of results. Each result contains an event title, the date, the time and the event location. By clicking on the event, more details are shown like an event description and a link to the corresponding webpage.</text:p>
      <text:p text:style-name="Text_20_body"><draw:frame draw:style-name="media" draw:name="10" text:anchor-type="as-char" draw:z-index="10" svg:width="6.6145833333333cm" svg:height="11.713069932224cm"><draw:image xlink:href="Pictures/6f0f3d158803d79556f8b0db5db08add.png" xlink:type="simple" xlink:show="embed" xlink:actuate="onLoad"/></draw:frame>
<draw:frame draw:style-name="media" draw:name="11" text:anchor-type="as-char" draw:z-index="11" svg:width="6.50875cm" svg:height="11.730459039548cm"><draw:image xlink:href="Pictures/3df9f0e2c6c1120f1b7faaf0f324becc.jpg" xlink:type="simple" xlink:show="embed" xlink:actuate="onLoad"/></draw:frame></text:p>
      <text:p text:style-name="Text_20_body"><text:line-break/>
<text:line-break/></text:p>
      <text:h text:style-name="Heading_20_3" text:outline-level="3"><text:bookmark-start text:name="__RefHeading___code_about_current_location_9"/><text:bookmark-start text:name="code_about_current_location"/>Code about current location<text:bookmark-end text:name="__RefHeading___code_about_current_location_9"/><text:bookmark-end text:name="code_about_current_location"/></text:h>
      <text:list text:style-name="List_20_1" text:continue-numbering="false">
        <text:list-item>
          <text:p text:style-name="LastListParagraph_List_20_1_Content_First"> GPS location</text:p>
        </text:list-item>
      </text:list>
      <text:p text:style-name="Preformatted_20_Text">IconButton<text:s text:c="2"/>{<text:line-break/><text:s text:c="4"/>width: 10<text:line-break/><text:s text:c="4"/>height: 10<text:line-break/><text:s text:c="4"/>icon.source: "http://s24.postimg.org/j2se4iv1t/gps.png"<text:line-break/><text:s text:c="4"/>onClicked:{<text:line-break/><text:s text:c="8"/>positionSource.start();<text:line-break/><text:s text:c="8"/>positionSource.update();<text:line-break/><text:line-break/><text:s text:c="8"/>if (!isNaN(positionSource.position.coordinate.latitude) &amp;&amp;<text:line-break/><text:s text:c="16"/>!isNaN(positionSource.position.coordinate.longitude))<text:line-break/><text:s text:c="8"/>{<text:line-break/><text:s text:c="12"/>getName(positionSource.position.coordinate.latitude+","+positionSource.position.coordinate.longitude);<text:line-break/><text:s text:c="8"/>} else<text:line-break/><text:s text:c="8"/>{<text:line-break/><text:s text:c="12"/>city.text="Unable retrieve location"<text:line-break/><text:s text:c="8"/>}<text:line-break/><text:line-break/><text:line-break/><text:s text:c="4"/>}<text:line-break/>}</text:p>
      <text:list text:style-name="List_20_1" text:continue-numbering="false">
        <text:list-item>
          <text:p text:style-name="LastListParagraph_List_20_1_Content_First"> GPS to  actual location</text:p>
        </text:list-item>
      </text:list>
      <text:p text:style-name="Preformatted_20_Text"><text:s text:c="4"/>function getName(coords) {<text:line-break/><text:s text:c="8"/>var doc = new XMLHttpRequest();<text:line-break/><text:s text:c="8"/>var res;<text:line-break/><text:s text:c="8"/>doc.open('GET', 'http://maps.googleapis.com/maps/api/geocode/xml?latlng='+ coords +'&amp;sensor=true');<text:line-break/><text:s text:c="8"/>doc.onreadystatechange = function () {<text:line-break/><text:s text:c="12"/>if (doc.readyState === XMLHttpRequest.DONE) {<text:line-break/><text:s text:c="16"/>if (doc.status === 200) {<text:line-break/><text:s text:c="20"/>var root = doc.responseXML.documentElement;<text:line-break/><text:s text:c="20"/>if (root) {<text:line-break/><text:s text:c="24"/>city.text=root.childNodes[3].childNodes[3].childNodes[0].nodeValue;<text:line-break/><text:s text:c="24"/>//return root.childNodes[3].childNodes[3].childNodes[0].nodeValue;<text:line-break/><text:s text:c="20"/>} else {<text:line-break/><text:s text:c="24"/>res="Unable to get location"<text:line-break/><text:s text:c="20"/>}<text:line-break/><text:s text:c="16"/>} else {<text:line-break/><text:s text:c="20"/>res="Unable to get location"<text:line-break/><text:s text:c="16"/>}<text:line-break/><text:s text:c="12"/>}<text:line-break/><text:s text:c="8"/>}<text:line-break/><text:s text:c="8"/>doc.send();<text:line-break/><text:s text:c="4"/>}</text:p>
      <text:p text:style-name="Text_20_body"><text:line-break/>
<text:line-break/></text:p>
      <text:h text:style-name="Heading_20_3" text:outline-level="3"><text:bookmark-start text:name="__RefHeading___project_folder_10"/><text:bookmark-start text:name="project_folder"/>Project folder<text:bookmark-end text:name="__RefHeading___project_folder_10"/><text:bookmark-end text:name="project_folder"/></text:h>
      <text:p text:style-name="Text_20_body"><text:a xlink:type="simple" xlink:href="https://drive.google.com/file/d/0B9kn04usWY3YM0NNNmNwN21xMG8/edit?usp=sharing" text:style-name="Internet_20_link" text:visited-style-name="Visited_20_Internet_20_Link">StarEvents project</text:a></text:p>
      <text:p text:style-name="Text_20_body"><text:a xlink:type="simple" xlink:href="https://openrepos.net/content/sp4rd4/starevents" text:style-name="Internet_20_link" text:visited-style-name="Visited_20_Internet_20_Link"> OpenRepos Link</text:a>
<text:line-break/>
<text:line-break/></text:p>
      <text:h text:style-name="Heading_20_3" text:outline-level="3"><text:bookmark-start text:name="__RefHeading___poster_11"/><text:bookmark-start text:name="poster"/>Poster<text:bookmark-end text:name="__RefHeading___poster_11"/><text:bookmark-end text:name="poster"/></text:h>
      <text:p text:style-name="Text_20_body"><draw:frame draw:style-name="media" draw:name="12" text:anchor-type="as-char" draw:z-index="12" svg:width="23.203958333333cm" style:rel-width="100%" svg:height="32.808333333333cm" style:rel-height="scale"><draw:image xlink:href="Pictures/3bbdf56294e673b1b9d3f55b64b6b27b.png" xlink:type="simple" xlink:show="embed" xlink:actuate="onLoad"/></draw:frame></text:p>
      <text:h text:style-name="Heading_20_3" text:outline-level="3"><text:bookmark-start text:name="__RefHeading___further_possible_development_12"/><text:bookmark-start text:name="further_possible_development"/>Further possible development<text:bookmark-end text:name="__RefHeading___further_possible_development_12"/><text:bookmark-end text:name="further_possible_development"/></text:h>
      <text:list text:style-name="List_20_1" text:continue-numbering="false">
        <text:list-item>
          <text:p text:style-name="List_20_1_Content_First"> Adding information about parking spots close to the event to avoid long ways by car (think green!)</text:p>
        </text:list-item>
        <text:list-item>
          <text:p text:style-name="List_20_1_Content"> A 5-star evaluation and a comment section can be added to provide more information for the user </text:p>
        </text:list-item>
        <text:list-item>
          <text:p text:style-name="List_20_1_Content_Last"> Add a map for a better orient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olla2014:group9:start</dc:title>
  </office:meta>
</office:document-meta>
</file>