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llh2022:team_3:start"/>PROBLEM STATEMENT
</text:span></text:p>
      <text:p text:style-name="Text_20_body">Dispatching goods within the city is a challenge in Lappeenranta. 
Car rental </text:p>
      <text:p text:style-name="Text_20_body">Goods delivery service
While there are van rental services for moving goods, they are quite expensive for moving goods across city and . </text:p>
      <text:p text:style-name="Text_20_body"><text:span text:style-name="Strong_20_Emphasis">PROPOSED SOLUTION
</text:span></text:p>
      <text:p text:style-name="Text_20_body">A car/truck pooling app for goods, where car/truck owners can register and state their availability and route, and users who want to send goods along that route can find such car owners. With multiple users sending their package along the same route, the senders pay less.</text:p>
      <text:p text:style-name="Text_20_body"><text:span text:style-name="Strong_20_Emphasis">STAKEHOLDERS
</text:span></text:p>
      <text:p text:style-name="Text_20_body">1. Good sender</text:p>
      <text:p text:style-name="Text_20_body">2. Poolers/Drivers</text:p>
      <text:p text:style-name="Text_20_body">3. System Maintainer (Team Titan) - The company providing the service, and responsible for maintaining the software</text:p>
      <text:p text:style-name="Text_20_body"><text:span text:style-name="Strong_20_Emphasis">COMPETITION
</text:span></text:p>
      <text:p text:style-name="Text_20_body"><text:span text:style-name="Strong_20_Emphasis">SUSTAINABILITY VALUE
</text:span></text:p>
      <text:p text:style-name="Text_20_body">SDG 8
SDG 11
SDG 13</text:p>
      <text:p text:style-name="Text_20_body"><text:span text:style-name="Strong_20_Emphasis">Social Sustainability
</text:span></text:p>
      <text:list text:style-name="List_20_1" text:continue-numbering="false">
        <text:list-item>
          <text:p text:style-name="List_20_1_Content_First"> Mitigating Congestion in Bigger Cities</text:p>
        </text:list-item>
        <text:list-item/>
      </text:list>
      <text:p text:style-name="Text_20_body"><text:span text:style-name="Strong_20_Emphasis">Economic Sustainability
</text:span></text:p>
      <text:p text:style-name="Text_20_body"><text:span text:style-name="Strong_20_Emphasis">Environmental Sustainability
</text:span></text:p>
      <text:p text:style-name="Text_20_body"><text:span text:style-name="Strong_20_Emphasis">Human Sustainability
</text:span></text:p>
      <text:p text:style-name="Text_20_body"><text:span text:style-name="Strong_20_Emphasis">Technical Sustainability
</text:span></text:p>
      <text:p text:style-name="Text_20_body"><text:span text:style-name="Strong_20_Emphasis">BENEFIT
</text:span></text:p>
      <text:p text:style-name="Text_20_body"><text:span text:style-name="Strong_20_Emphasis">BUSINESS MODEL
</text:span></text:p>
      <text:p text:style-name="Text_20_body"><text:span text:style-name="Strong_20_Emphasis">FEATURES
</text:span></text:p>
      <text:p text:style-name="Text_20_body"><text:span text:style-name="Strong_20_Emphasis">STAKEHOLDER ENGAGEMENT</text:span></text:p>
      <text:p text:style-name="Text_20_body"><text:span text:style-name="Strong_20_Emphasis">Citizens (Goods Sender &amp; Vehicle Owners)
</text:span></text:p>
      <text:list text:style-name="List_20_1" text:continue-numbering="false">
        <text:list-item>
          <text:p text:style-name="List_20_1_Content_First"> Users can give review and ratings, and we can react to these reviews by getting data from our admin dashboard.</text:p>
        </text:list-item>
        <text:list-item>
          <text:p text:style-name="List_20_1_Content"> Mileage credit for goods senders based on service usage</text:p>
        </text:list-item>
        <text:list-item>
          <text:p text:style-name="List_20_1_Content"> Rewards for drivers based on ratings and service usage</text:p>
        </text:list-item>
        <text:list-item>
          <text:p text:style-name="List_20_1_Content"> Profitability for drivers</text:p>
        </text:list-item>
        <text:list-item>
          <text:p text:style-name="List_20_1_Content_Last"> Increasing usability of the app (easier onboarding, package tracking)</text:p>
        </text:list-item>
      </text:list>
      <text:p text:style-name="Text_20_body"><text:span text:style-name="Strong_20_Emphasis">Businesses (Team Titans and Competitors)
</text:span></text:p>
      <text:list text:style-name="List_20_1" text:continue-numbering="false">
        <text:list-item>
          <text:p text:style-name="LastListParagraph_List_20_1_Content_First"> Partnership</text:p>
        </text:list-item>
      </text:list>
      <text:p text:style-name="Text_20_body"><text:span text:style-name="Strong_20_Emphasis">Public Organisations (E.g Posti)
</text:span></text:p>
      <text:list text:style-name="List_20_1" text:continue-numbering="false">
        <text:list-item>
          <text:p text:style-name="List_20_1_Content_First"> Partnership</text:p>
        </text:list-item>
        <text:list-item>
          <text:p text:style-name="List_20_1_Content_Last"> Profitabilit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llh2022:team_3:start</dc:title>
  </office:meta>
</office:document-meta>
</file>