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f3ae72dbb8ad2c691ebf61372a3d115.png"/>
  <manifest:file-entry manifest:media-type="image/png" manifest:full-path="Pictures/494ca4e441396a87192b30d9ca3a5141.png"/>
  <manifest:file-entry manifest:media-type="image/png" manifest:full-path="Pictures/a7a50152e5b7d60ffd0b7aa8cc5dd3cd.png"/>
  <manifest:file-entry manifest:media-type="image/png" manifest:full-path="Pictures/c9290e00c95afbaced9d6fc54a0df97c.png"/>
  <manifest:file-entry manifest:media-type="image/png" manifest:full-path="Pictures/a2abfa6c8e6aef3906be6e6720bbad36.png"/>
  <manifest:file-entry manifest:media-type="image/png" manifest:full-path="Pictures/a51d6c3662a4bc3c8d90ace488ffe5e9.png"/>
  <manifest:file-entry manifest:media-type="image/svg+xml" manifest:full-path="Pictures/5e235123dd7cba4788bfa2b129fa2a86.svg"/>
  <manifest:file-entry manifest:media-type="image/png" manifest:full-path="Pictures/f29c63a6cfd18659934460f2f8685333.png"/>
  <manifest:file-entry manifest:media-type="image/png" manifest:full-path="Pictures/1012b24e88b52983a9c4f4034eb1a747.png"/>
  <manifest:file-entry manifest:media-type="image/svg+xml" manifest:full-path="Pictures/bc04a97326e84abd079a0f2e68e6b670.svg"/>
  <manifest:file-entry manifest:media-type="image/png" manifest:full-path="Pictures/cd4f24600e147b78f6071d55c23d7f32.png"/>
  <manifest:file-entry manifest:media-type="image/png" manifest:full-path="Pictures/9862511633af73bb833113d955cea6c8.png"/>
  <manifest:file-entry manifest:media-type="image/png" manifest:full-path="Pictures/50e8460e5847ca5f1f71d976b325ba33.png"/>
  <manifest:file-entry manifest:media-type="image/png" manifest:full-path="Pictures/b0e4af9320725c58d80551b6f7cb410e.png"/>
  <manifest:file-entry manifest:media-type="image/png" manifest:full-path="Pictures/f30ce925ff72b58a1e948360fba87ad5.png"/>
  <manifest:file-entry manifest:media-type="image/png" manifest:full-path="Pictures/4f7eaae3c1ff7f354dbc6ac17cfb2244.png"/>
  <manifest:file-entry manifest:media-type="image/png" manifest:full-path="Pictures/0547755fe57218a3ddf31e3b856deb9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emo:getting_started"/><text:bookmark-start text:name="__RefHeading___how_to_get_started_with_python-maemo_development_1"/><text:bookmark-start text:name="how_to_get_started_with_python-maemo_development"/>HOW TO GET STARTED WITH PYTHON-MAEMO DEVELOPMENT<text:bookmark-end text:name="__RefHeading___how_to_get_started_with_python-maemo_development_1"/><text:bookmark-end text:name="how_to_get_started_with_python-maemo_development"/></text:h>
      <text:p text:style-name="Text_20_body">All of the machines are running image of Maemo development environment. It has Maemo SDK installed, which means emulator and Esbox (a customized version of Eclipse). With these two tools it is possible to “easily” create python -based programs for the Nokia n900.</text:p>
      <text:h text:style-name="Heading_20_2" text:outline-level="2"><text:bookmark-start text:name="__RefHeading___getting_started_-_from_0_to_100_2"/><text:bookmark-start text:name="getting_started_-_from_0_to_100"/>GETTING STARTED - FROM 0 to 100<text:bookmark-end text:name="__RefHeading___getting_started_-_from_0_to_100_2"/><text:bookmark-end text:name="getting_started_-_from_0_to_100"/></text:h>
      <text:h text:style-name="Heading_20_3" text:outline-level="3"><text:bookmark-start text:name="__RefHeading___creating_a_python_project_3"/><text:bookmark-start text:name="creating_a_python_project"/>Creating a Python Project<text:bookmark-end text:name="__RefHeading___creating_a_python_project_3"/><text:bookmark-end text:name="creating_a_python_project"/></text:h>
      <text:p text:style-name="Text_20_body">First, open the Esbox on your desktop</text:p>
      <text:p text:style-name="Text_20_body"><draw:frame draw:style-name="media" draw:name="Esbox Icon Legend" text:anchor-type="as-char" draw:z-index="0" svg:width="3.4395833333333cm"><draw:text-box><text:p text:style-name="legendcenter"><draw:frame draw:style-name="media" draw:name="Esbox Icon" text:anchor-type="as-char" draw:z-index="0" svg:width="3.4395833333333cm" svg:height="2.6458333333333cm"><draw:image xlink:href="Pictures/cf3ae72dbb8ad2c691ebf61372a3d115.png" xlink:type="simple" xlink:show="embed" xlink:actuate="onLoad"/></draw:frame>Esbox Icon</text:p></draw:text-box></draw:frame></text:p>
      <text:p text:style-name="Text_20_body">After this, the Esbox will start and ask you for the workspace path. Please, keep the suggested one, as this one works with the emulator. If you change this, there is a probability of <text:span text:style-name="Strong_20_Emphasis">NOT GETTING THE EMULATOR TO WORK!</text:span></text:p>
      <text:p text:style-name="Text_20_body"><draw:frame draw:style-name="media" draw:name="Select your workspace Legend" text:anchor-type="as-char" draw:z-index="0" svg:width="17.436041666667cm" style:rel-width="100%"><draw:text-box><text:p text:style-name="legendcenter"><draw:frame draw:style-name="media" draw:name="Select your workspace" text:anchor-type="as-char" draw:z-index="1" svg:width="17.436041666667cm" style:rel-width="100%" svg:height="9.36625cm" style:rel-height="scale"><draw:image xlink:href="Pictures/494ca4e441396a87192b30d9ca3a5141.png" xlink:type="simple" xlink:show="embed" xlink:actuate="onLoad"/></draw:frame>Select your workspace</text:p></draw:text-box></draw:frame></text:p>
      <text:p text:style-name="Text_20_body">After this, select File→New Python Maemo Project</text:p>
      <text:p text:style-name="Text_20_body">Now you should see the following picture:</text:p>
      <text:p text:style-name="Text_20_body"><draw:frame draw:style-name="media" draw:name="Project Template Selector Legend" text:anchor-type="as-char" draw:z-index="0" svg:width="16.457083333333cm"><draw:text-box><text:p text:style-name="legendcenter"><draw:frame draw:style-name="media" draw:name="Project Template Selector" text:anchor-type="as-char" draw:z-index="2" svg:width="16.457083333333cm" svg:height="18.970625cm"><draw:image xlink:href="Pictures/a7a50152e5b7d60ffd0b7aa8cc5dd3cd.png" xlink:type="simple" xlink:show="embed" xlink:actuate="onLoad"/></draw:frame>Project Template Selector</text:p></draw:text-box></draw:frame></text:p>
      <text:p text:style-name="Text_20_body">Select the name monster <text:span text:style-name="Strong_20_Emphasis">Maemo Python Hildon Hello World Project</text:span> and then select next</text:p>
      <text:p text:style-name="Text_20_body"><draw:frame draw:style-name="media" draw:name="Project Configuration Legend" text:anchor-type="as-char" draw:z-index="0" svg:width="16.430625cm"><draw:text-box><text:p text:style-name="legendcenter"><draw:frame draw:style-name="media" draw:name="Project Configuration" text:anchor-type="as-char" draw:z-index="3" svg:width="16.430625cm" svg:height="18.785416666667cm"><draw:image xlink:href="Pictures/c9290e00c95afbaced9d6fc54a0df97c.png" xlink:type="simple" xlink:show="embed" xlink:actuate="onLoad"/></draw:frame>Project Configuration</text:p></draw:text-box></draw:frame></text:p>
      <text:p text:style-name="Text_20_body">Now you are in the project configuration window. This is probably the most important window here and you will return here to play with this one later in the future. For now, use the suggested project name. </text:p>
      <text:p text:style-name="Text_20_body">Select all the boxes, so you will have all the options working (scratchbox, X86 and ARMEL) <text:span text:style-name="Strong_20_Emphasis">AND DOUBLE CLICK THE X86 SO IT BECOMES HIGHLIGHTED AS BOLD TEXT</text:span></text:p>
      <text:p text:style-name="Text_20_body">Now, just click next.</text:p>
      <text:p text:style-name="Text_20_body"><draw:frame draw:style-name="media" draw:name="Extra Configurations Legend" text:anchor-type="as-char" draw:z-index="0" svg:width="16.086666666667cm"><draw:text-box><text:p text:style-name="legendcenter"><draw:frame draw:style-name="media" draw:name="Extra Configurations" text:anchor-type="as-char" draw:z-index="4" svg:width="16.086666666667cm" svg:height="7.0114583333333cm"><draw:image xlink:href="Pictures/a2abfa6c8e6aef3906be6e6720bbad36.png" xlink:type="simple" xlink:show="embed" xlink:actuate="onLoad"/></draw:frame>Extra Configurations</text:p></draw:text-box></draw:frame></text:p>
      <text:p text:style-name="Text_20_body">In this window you can configure the author, the version number and the hello world text to display here. If you want, you can define the group name as the author (e.g. Masters of the Universe). Then just click finish.</text:p>
      <text:p text:style-name="Text_20_body"><draw:frame draw:style-name="media" draw:name="Check Packages Legend" text:anchor-type="as-char" draw:z-index="0" svg:width="16.51cm"><draw:text-box><text:p text:style-name="legendcenter"><draw:frame draw:style-name="media" draw:name="Check Packages" text:anchor-type="as-char" draw:z-index="5" svg:width="16.51cm" svg:height="12.065cm"><draw:image xlink:href="Pictures/a51d6c3662a4bc3c8d90ace488ffe5e9.png" xlink:type="simple" xlink:show="embed" xlink:actuate="onLoad"/></draw:frame>Check Packages</text:p></draw:text-box></draw:frame></text:p>
      <text:p text:style-name="Text_20_body">Here the Esbox asks whether you want to check the packages or not. I highly suggest to click yes here, as soemthing might have changed (Esbox is a magical thing, you never know). So, just to be sure, click yes <draw:frame draw:style-name="media" draw:name="6" text:anchor-type="as-char" draw:z-index="6" svg:width="" svg:rel-width="100%" svg:height="0cm"><draw:image xlink:href="Pictures/5e235123dd7cba4788bfa2b129fa2a86.svg" xlink:type="simple" xlink:show="embed" xlink:actuate="onLoad"/></draw:frame></text:p>
      <text:p text:style-name="Text_20_body"><draw:frame draw:style-name="media" draw:name="Validate Packages Legend" text:anchor-type="as-char" draw:z-index="0" svg:width="22.780625cm" style:rel-width="100%"><draw:text-box><text:p text:style-name="legendcenter"><draw:frame draw:style-name="media" draw:name="Validate Packages" text:anchor-type="as-char" draw:z-index="7" svg:width="22.780625cm" style:rel-width="100%" svg:height="13.599583333333cm" style:rel-height="scale"><draw:image xlink:href="Pictures/f29c63a6cfd18659934460f2f8685333.png" xlink:type="simple" xlink:show="embed" xlink:actuate="onLoad"/></draw:frame>Validate Packages</text:p></draw:text-box></draw:frame></text:p>
      <text:p text:style-name="Text_20_body">All you need to do here is just to check all the boxes and continue forwards on your voyage of discovery.</text:p>
      <text:p text:style-name="Text_20_body"><draw:frame draw:style-name="media" draw:name="Package operations Legend" text:anchor-type="as-char" draw:z-index="0" svg:width="13.414375cm"><draw:text-box><text:p text:style-name="legendcenter"><draw:frame draw:style-name="media" draw:name="Package operations" text:anchor-type="as-char" draw:z-index="8" svg:width="13.414375cm" svg:height="10.742083333333cm"><draw:image xlink:href="Pictures/1012b24e88b52983a9c4f4034eb1a747.png" xlink:type="simple" xlink:show="embed" xlink:actuate="onLoad"/></draw:frame>Package operations</text:p></draw:text-box></draw:frame></text:p>
      <text:p text:style-name="Text_20_body">This is the last screen (FINALLY!). DO YOU WANT TO PROCEED? - HECK YEAH!</text:p>
      <text:p text:style-name="Text_20_body">And after some more magic, KAZING! You have the project visible (and if you're lucky, it's even a working one <draw:frame draw:style-name="media" draw:name="9" text:anchor-type="as-char" draw:z-index="9" svg:width="" svg:rel-width="100%" svg:height="0cm"><draw:image xlink:href="Pictures/bc04a97326e84abd079a0f2e68e6b670.svg" xlink:type="simple" xlink:show="embed" xlink:actuate="onLoad"/></draw:frame>)</text:p>
      <text:h text:style-name="Heading_20_3" text:outline-level="3"><text:bookmark-start text:name="__RefHeading___esbox_explained_4"/><text:bookmark-start text:name="esbox_explained"/>Esbox Explained<text:bookmark-end text:name="__RefHeading___esbox_explained_4"/><text:bookmark-end text:name="esbox_explained"/></text:h>
      <text:p text:style-name="Text_20_body">In the following picture you have Esbox explained.</text:p>
      <text:p text:style-name="Text_20_body"><draw:frame draw:style-name="media" draw:name="Esbox overview Legend" text:anchor-type="as-char" draw:z-index="0" svg:width="36.142083333333cm" style:rel-width="100%"><draw:text-box><text:p text:style-name="legendcenter"><draw:frame draw:style-name="media" draw:name="Esbox overview" text:anchor-type="as-char" draw:z-index="10" svg:width="36.142083333333cm" style:rel-width="100%" svg:height="20.32cm" style:rel-height="scale"><draw:image xlink:href="Pictures/cd4f24600e147b78f6071d55c23d7f32.png" xlink:type="simple" xlink:show="embed" xlink:actuate="onLoad"/></draw:frame>Esbox overview</text:p></draw:text-box></draw:frame></text:p>
      <text:h text:style-name="Heading_20_3" text:outline-level="3"><text:bookmark-start text:name="__RefHeading___running_the_project_in_the_emulator_5"/><text:bookmark-start text:name="running_the_project_in_the_emulator"/>Running the Project in the Emulator<text:bookmark-end text:name="__RefHeading___running_the_project_in_the_emulator_5"/><text:bookmark-end text:name="running_the_project_in_the_emulator"/></text:h>
      <text:p text:style-name="Text_20_body">When you start the application with Run As → Pythom Maemo Local Application you probably get the following screen</text:p>
      <text:p text:style-name="Text_20_body"><draw:frame draw:style-name="media" draw:name="Launch Maemo Emulator? Legend" text:anchor-type="as-char" draw:z-index="0" svg:width="16.245416666667cm"><draw:text-box><text:p text:style-name="legendcenter"><draw:frame draw:style-name="media" draw:name="Launch Maemo Emulator?" text:anchor-type="as-char" draw:z-index="11" svg:width="16.245416666667cm" svg:height="4.683125cm"><draw:image xlink:href="Pictures/9862511633af73bb833113d955cea6c8.png" xlink:type="simple" xlink:show="embed" xlink:actuate="onLoad"/></draw:frame>Launch Maemo Emulator?</text:p></draw:text-box></draw:frame></text:p>
      <text:p text:style-name="Text_20_body">Just click yes and it should start your emulator. If you did have X86 selected as the exection environment, everything should go just fine and you should see the following result:</text:p>
      <text:p text:style-name="Text_20_body"><draw:frame draw:style-name="media" draw:name="Hello World on Emulator Legend" text:anchor-type="as-char" draw:z-index="0" svg:width="20.875625cm" style:rel-width="100%"><draw:text-box><text:p text:style-name="legendcenter"><draw:frame draw:style-name="media" draw:name="Hello World on Emulator" text:anchor-type="as-char" draw:z-index="12" svg:width="20.875625cm" style:rel-width="100%" svg:height="13.123333333333cm" style:rel-height="scale"><draw:image xlink:href="Pictures/50e8460e5847ca5f1f71d976b325ba33.png" xlink:type="simple" xlink:show="embed" xlink:actuate="onLoad"/></draw:frame>Hello World on Emulator</text:p></draw:text-box></draw:frame></text:p>
      <text:p text:style-name="Text_20_body">Unless you just got a blank screen, you are trying to run the project under ARMEL settings. Change the run configuration to X86 and try again.</text:p>
      <text:h text:style-name="Heading_20_3" text:outline-level="3"><text:bookmark-start text:name="__RefHeading___running_the_project_in_a_real_machine_6"/><text:bookmark-start text:name="running_the_project_in_a_real_machine"/>Running the Project in a Real Machine<text:bookmark-end text:name="__RefHeading___running_the_project_in_a_real_machine_6"/><text:bookmark-end text:name="running_the_project_in_a_real_machine"/></text:h>
      <text:p text:style-name="Text_20_body">Here are the instructions on how run your project  on the real physical n900. Note that before this, you have to have switched the project run settings to ARMEL in order to run the code on the device.</text:p>
      <text:p text:style-name="Text_20_body"><draw:frame draw:style-name="media" draw:name="Starting SSH Shell Legend" text:anchor-type="as-char" draw:z-index="0" svg:width="36.142083333333cm" style:rel-width="100%"><draw:text-box><text:p text:style-name="legendcenter"><draw:frame draw:style-name="media" draw:name="Starting SSH Shell" text:anchor-type="as-char" draw:z-index="13" svg:width="36.142083333333cm" style:rel-width="100%" svg:height="20.32cm" style:rel-height="scale"><draw:image xlink:href="Pictures/b0e4af9320725c58d80551b6f7cb410e.png" xlink:type="simple" xlink:show="embed" xlink:actuate="onLoad"/></draw:frame>Starting SSH Shell</text:p></draw:text-box></draw:frame></text:p>
      <text:p text:style-name="Text_20_body">Select the Remote Systems tab → Maemo Device (USB) → SSH shells and right click. Select Connect… from the right-click menu.</text:p>
      <text:p text:style-name="Text_20_body"><draw:frame draw:style-name="media" draw:name="Password dialog Legend" text:anchor-type="as-char" draw:z-index="0" svg:width="8.7577083333333cm"><draw:text-box><text:p text:style-name="legendcenter"><draw:frame draw:style-name="media" draw:name="Password dialog" text:anchor-type="as-char" draw:z-index="14" svg:width="8.7577083333333cm" svg:height="7.6464583333333cm"><draw:image xlink:href="Pictures/f30ce925ff72b58a1e948360fba87ad5.png" xlink:type="simple" xlink:show="embed" xlink:actuate="onLoad"/></draw:frame>Password dialog</text:p></draw:text-box></draw:frame></text:p>
      <text:p text:style-name="Text_20_body">After this you will be queried for the password and username. The details are the following:</text:p>
      <text:list text:style-name="List_20_1" text:continue-numbering="false">
        <text:list-item>
          <text:p text:style-name="List_20_1_Content_First"> Username: user</text:p>
        </text:list-item>
        <text:list-item>
          <text:p text:style-name="List_20_1_Content_Last"> password: lut</text:p>
        </text:list-item>
      </text:list>
      <text:p text:style-name="Text_20_body">And I suggest saving the info so you don't have to give it again.</text:p>
      <text:p text:style-name="Text_20_body"><draw:frame draw:style-name="media" draw:name="RSA Keys Legend" text:anchor-type="as-char" draw:z-index="0" svg:width="16.060208333333cm"><draw:text-box><text:p text:style-name="legendcenter"><draw:frame draw:style-name="media" draw:name="RSA Keys" text:anchor-type="as-char" draw:z-index="15" svg:width="16.060208333333cm" svg:height="7.6464583333333cm"><draw:image xlink:href="Pictures/4f7eaae3c1ff7f354dbc6ac17cfb2244.png" xlink:type="simple" xlink:show="embed" xlink:actuate="onLoad"/></draw:frame>RSA Keys</text:p></draw:text-box></draw:frame></text:p>
      <text:p text:style-name="Text_20_body">If this is the first run, you will be asked to accept the RSA keys. Just choose yes here.</text:p>
      <text:p text:style-name="Text_20_body"><draw:frame draw:style-name="media" draw:name="Password required - again Legend" text:anchor-type="as-char" draw:z-index="0" svg:width="13.229166666667cm"><draw:text-box><text:p text:style-name="legendcenter"><draw:frame draw:style-name="media" draw:name="Password required - again" text:anchor-type="as-char" draw:z-index="16" svg:width="13.229166666667cm" svg:height="5.4239583333333cm"><draw:image xlink:href="Pictures/0547755fe57218a3ddf31e3b856deb96.png" xlink:type="simple" xlink:show="embed" xlink:actuate="onLoad"/></draw:frame>Password required - again</text:p></draw:text-box></draw:frame></text:p>
      <text:p text:style-name="Text_20_body">And in this final screen just input the same information as in the previous password dialog. Remember settings and voilá! You should have SSH connection working.</text:p>
      <text:p text:style-name="Text_20_body"><text:span text:style-name="Strong_20_Emphasis">After this just Run the project as a Remote Project and it should run in the real machine. Enjoy! <draw:frame draw:style-name="media" draw:name="17" text:anchor-type="as-char" draw:z-index="17" svg:width="" svg:rel-width="100%" svg:height="0cm"><draw:image xlink:href="Pictures/5e235123dd7cba4788bfa2b129fa2a86.svg" xlink:type="simple" xlink:show="embed" xlink:actuate="onLoad"/></draw:fram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maemo:getting_started</dc:title>
  </office:meta>
</office:document-meta>
</file>