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emo:things_to_install_to_n900"/><text:bookmark-start text:name="__RefHeading___things_to_install_to_n900_1"/><text:bookmark-start text:name="things_to_install_to_n900"/>Things to install to N900<text:bookmark-end text:name="__RefHeading___things_to_install_to_n900_1"/><text:bookmark-end text:name="things_to_install_to_n900"/></text:h>
      <text:p text:style-name="Text_20_body">Here is a list of things that need to be installed to the n900s to get them working properly:</text:p>
      <text:p text:style-name="Text_20_body"><text:span text:style-name="Strong_20_Emphasis">First you need to enable the maemo-extras devel</text:span></text:p>
      <text:p text:style-name="Text_20_body">Catalogue name: Maemo Extras-Devel
Web address: <text:a xlink:type="simple" xlink:href="http://repository.maemo.org/extras-devel" text:style-name="Internet_20_link" text:visited-style-name="Visited_20_Internet_20_Link">http://repository.maemo.org/extras-devel</text:a>
Distribution: fremantle
Components: free non-free</text:p>
      <text:p text:style-name="Text_20_body"><text:span text:style-name="Strong_20_Emphasis">Install the maemo-connectivity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udo gainroot<text:line-break/>apt-get update<text:line-break/>apt-get install maemo-pc-connectivity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maemo:things_to_install_to_n900</dc:title>
  </office:meta>
</office:document-meta>
</file>