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rp12:start"/><text:bookmark-start text:name="__RefHeading___grp12_-_drawingviewer_1"/><text:bookmark-start text:name="grp12_-_drawingviewer"/>grp12 - DrawingViewer<text:bookmark-end text:name="__RefHeading___grp12_-_drawingviewer_1"/><text:bookmark-end text:name="grp12_-_drawingviewer"/></text:h>
      <text:list text:style-name="Numbering_20_1" text:continue-numbering="false">
        <text:list-item>
          <text:p text:style-name="Numbering_20_1_Content_First"> Harri Hämäläinen – 0076075 – LUT</text:p>
        </text:list-item>
        <text:list-item>
          <text:p text:style-name="Numbering_20_1_Content"> Marko Ihonen – 0279076 – LUT</text:p>
        </text:list-item>
        <text:list-item>
          <text:p text:style-name="Numbering_20_1_Content"> Antti Knutas – xx – LUT</text:p>
        </text:list-item>
        <text:list-item>
          <text:p text:style-name="Numbering_20_1_Content_Last"> (Petri Heinilä – xx – LUT)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list text:style-name="List_20_1" text:continue-numbering="false">
        <text:list-item>
          <text:p text:style-name="List_20_1_Content_First"> Motivation:</text:p>
          <text:list text:style-name="List_20_1">
            <text:list-item>
              <text:p text:style-name="List_20_1_Content"> Visual information, drawings and details from a precast element is needed on all stages of a construction project.</text:p>
            </text:list-item>
            <text:list-item>
              <text:p text:style-name="List_20_1_Content"> The availability of printed documents is limited especially on a construction site</text:p>
              <text:list text:style-name="List_20_1">
                <text:list-item>
                  <text:p text:style-name="List_20_1_Content_Last"> Number of parties require this information during a day so it should be accessible at all times.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The usage of mobile device to download drawings and details from a BIM-model</text:p>
        </text:list-item>
      </text:list>
      <text:h text:style-name="Heading_20_2" text:outline-level="2"><text:bookmark-start text:name="__RefHeading___presentation_3"/><text:bookmark-start text:name="presentation"/>Presentation<text:bookmark-end text:name="__RefHeading___presentation_3"/><text:bookmark-end text:name="presentation"/></text:h>
      <text:p text:style-name="Text_20_body"><text:a xlink:type="simple" xlink:href="http://codecamp.fi/doku.php/maemo2010/grp12/grp12_presentation.odp" text:style-name="Internet_20_link" text:visited-style-name="Visited_20_Internet_20_Link">slides</text:a></text:p>
      <text:h text:style-name="Heading_20_2" text:outline-level="2"><text:bookmark-start text:name="__RefHeading___screenshots_4"/><text:bookmark-start text:name="screenshots"/>Screenshots<text:bookmark-end text:name="__RefHeading___screenshots_4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5"/><text:bookmark-start text:name="code"/>Code<text:bookmark-end text:name="__RefHeading___code_5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p text:style-name="Text_20_body">  <text:a xlink:type="simple" xlink:href="http://codecamp.fi/doku.php/maemo2010/grp12/server_src.zip" text:style-name="Internet_20_link" text:visited-style-name="Visited_20_Internet_20_Link">Server source</text:a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rp12:start</dc:title>
  </office:meta>
</office:document-meta>
</file>