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2010:grp2:start"/><text:bookmark-start text:name="__RefHeading___alarm_zones_1"/><text:bookmark-start text:name="alarm_zones"/>Alarm Zones<text:bookmark-end text:name="__RefHeading___alarm_zones_1"/><text:bookmark-end text:name="alarm_zones"/></text:h>
      <text:h text:style-name="Heading_20_2" text:outline-level="2"><text:bookmark-start text:name="__RefHeading___project_members_2"/><text:bookmark-start text:name="project_members"/>Project Members<text:bookmark-end text:name="__RefHeading___project_members_2"/><text:bookmark-end text:name="project_members"/></text:h>
      <text:list text:style-name="List_20_1" text:continue-numbering="false">
        <text:list-item>
          <text:p text:style-name="List_20_1_Content_First"> Fedotova Anastasia(fedotovanasta@gmail.com)</text:p>
        </text:list-item>
        <text:list-item>
          <text:p text:style-name="List_20_1_Content"> Bukharin Artem(tema1603@mail.ru)</text:p>
        </text:list-item>
        <text:list-item>
          <text:p text:style-name="List_20_1_Content"> Selezneva Olga(windvogel@mail.ru)</text:p>
        </text:list-item>
        <text:list-item>
          <text:p text:style-name="List_20_1_Content_Last"> Sotnikova Margarita(s_margosha@mail.ru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2010:grp2:start</dc:title>
  </office:meta>
</office:document-meta>
</file>