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2010:grp4:start"/><text:bookmark-start text:name="__RefHeading___grp4_-_info-pic_1"/><text:bookmark-start text:name="grp4_-_info-pic"/>grp4 - INFO-PIC<text:bookmark-end text:name="__RefHeading___grp4_-_info-pic_1"/><text:bookmark-end text:name="grp4_-_info-pic"/></text:h>
      <text:list text:style-name="Numbering_20_1" text:continue-numbering="false">
        <text:list-item>
          <text:p text:style-name="Numbering_20_1_Content_First"> Karki Bandana – 0361959 – LUT</text:p>
        </text:list-item>
        <text:list-item>
          <text:p text:style-name="Numbering_20_1_Content"> Fatemeh ahmadi zeleti  – 0361739 – LUT</text:p>
        </text:list-item>
        <text:list-item>
          <text:p text:style-name="Numbering_20_1_Content_Last"> Tuomas Kuitunen – Student Number – School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Paragrap or couple decribing your project idea. What it gives to user, what functionalities it has and so on ..</text:p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2010:grp4:start</dc:title>
  </office:meta>
</office:document-meta>
</file>