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emo2010:grp6:start"/><text:bookmark-start text:name="__RefHeading___grp6_-_shake_it_1"/><text:bookmark-start text:name="grp6_-_shake_it"/>grp6 - SHAKE IT<text:bookmark-end text:name="__RefHeading___grp6_-_shake_it_1"/><text:bookmark-end text:name="grp6_-_shake_it"/></text:h>
      <text:list text:style-name="Numbering_20_1" text:continue-numbering="false">
        <text:list-item>
          <text:p text:style-name="Numbering_20_1_Content_First"> Radim Svoboda – Student Number – University of Eastern Finland</text:p>
        </text:list-item>
        <text:list-item>
          <text:p text:style-name="Numbering_20_1_Content"> Liao Ding – 186109 – University of Eastern Finland</text:p>
        </text:list-item>
        <text:list-item>
          <text:p text:style-name="Numbering_20_1_Content_Last"> Aiguokhian Efosa – Student Number – University of Eastern Finland</text:p>
        </text:list-item>
      </text:list>
      <text:h text:style-name="Heading_20_2" text:outline-level="2"><text:bookmark-start text:name="__RefHeading___idea_2"/><text:bookmark-start text:name="idea"/>Idea<text:bookmark-end text:name="__RefHeading___idea_2"/><text:bookmark-end text:name="idea"/></text:h>
      <text:p text:style-name="Text_20_body">Shake the phone to check the GPS location and display instead of pushing the “small” buttons. <text:a xlink:type="simple" xlink:href="http://codecamp.fi/doku.php/maemo2010/grp6/shake_it.pdf" text:style-name="Internet_20_link" text:visited-style-name="Visited_20_Internet_20_Link">shake_it.pdf</text:a></text:p>
      <text:h text:style-name="Heading_20_2" text:outline-level="2"><text:bookmark-start text:name="__RefHeading___detail_description_3"/><text:bookmark-start text:name="detail_description"/>Detail Description<text:bookmark-end text:name="__RefHeading___detail_description_3"/><text:bookmark-end text:name="detail_description"/></text:h>
      <text:p text:style-name="Text_20_body">This application is developed for the constructors who work with big gloves. Once they want to check the location during work, it would be convenient by just shaking the phone to open the GPS function instead of pushing those small keyboard. </text:p>
      <text:p text:style-name="Text_20_body">First, the user need to choose this application. And under this application, when the user shake the phone, such as up and down, if the estimation of shake movement return true, then it will call the GPS function, and show the current location on the screen. If the user shake the phone again, and estimation of shake movement return true, it would turn off the GPS function.</text:p>
      <text:h text:style-name="Heading_20_2" text:outline-level="2"><text:bookmark-start text:name="__RefHeading___function_flow_4"/><text:bookmark-start text:name="function_flow"/>Function Flow<text:bookmark-end text:name="__RefHeading___function_flow_4"/><text:bookmark-end text:name="function_flow"/></text:h>
      <text:p text:style-name="Text_20_body">Shake movement estimation ⇒ Call up GPS function ⇒ Shake movement estimation ⇒ Turn off GPS function</text:p>
      <text:h text:style-name="Heading_20_2" text:outline-level="2"><text:bookmark-start text:name="__RefHeading___achieved_functions_5"/><text:bookmark-start text:name="achieved_functions"/>Achieved Functions<text:bookmark-end text:name="__RefHeading___achieved_functions_5"/><text:bookmark-end text:name="achieved_functions"/></text:h>
      <text:p text:style-name="Text_20_body">1.Shake movement estimation</text:p>
      <text:p text:style-name="Text_20_body">2.Call up Date function(Encounter with unknown problem to call up the GPS function, so we use call up the Date function to instead of)</text:p>
      <text:p text:style-name="Text_20_body">3.Shake/Touch to turn off Date function</text:p>
      <text:h text:style-name="Heading_20_2" text:outline-level="2"><text:bookmark-start text:name="__RefHeading___screenshots_6"/><text:bookmark-start text:name="screenshots"/>Screenshots<text:bookmark-end text:name="__RefHeading___screenshots_6"/><text:bookmark-end text:name="screenshots"/></text:h>
      <text:p text:style-name="Text_20_body">Upload and attach couple screenshots of application </text:p>
      <text:h text:style-name="Heading_20_2" text:outline-level="2"><text:bookmark-start text:name="__RefHeading___code_7"/><text:bookmark-start text:name="code"/>Code<text:bookmark-end text:name="__RefHeading___code_7"/><text:bookmark-end text:name="code"/></text:h>
      <text:p text:style-name="Text_20_body">Upload and attach your project <text:span text:style-name="Strong_20_Emphasis">source code</text:span> package here.</text:p>
      <text:list text:style-name="List_20_1" text:continue-numbering="false">
        <text:list-item>
          <text:p text:style-name="List_20_1_Content_First"> Clean up compiled binary files before making package</text:p>
        </text:list-item>
        <text:list-item>
          <text:p text:style-name="List_20_1_Content_Last"> Use .zip format</text:p>
        </text:list-item>
      </text:list>
      <text:h text:style-name="Heading_20_2" text:outline-level="2"><text:bookmark-start text:name="__RefHeading___conclusion_8"/><text:bookmark-start text:name="conclusion"/>Conclusion<text:bookmark-end text:name="__RefHeading___conclusion_8"/><text:bookmark-end text:name="conclusion"/></text:h>
      <text:p text:style-name="Text_20_body">Your group comments and thinkings of developing you project in maemo
environment. </text:p>
      <text:h text:style-name="Heading_20_2" text:outline-level="2"><text:bookmark-start text:name="__RefHeading___reference_9"/><text:bookmark-start text:name="reference"/>Reference<text:bookmark-end text:name="__RefHeading___reference_9"/><text:bookmark-end text:name="reference"/></text:h>
      <text:p text:style-name="Text_20_body"><text:a xlink:type="simple" xlink:href="http://wiki.maemo.org/Accelerometers" text:style-name="Internet_20_link" text:visited-style-name="Visited_20_Internet_20_Link">http://wiki.maemo.org/Accelerometers</text:a></text:p>
      <text:p text:style-name="Text_20_body"><text:a xlink:type="simple" xlink:href="http://wiki.maemo.org/Documentation/Maemo_5_Developer_Guide/Using_Connectivity_Components/Using_Location_API" text:style-name="Internet_20_link" text:visited-style-name="Visited_20_Internet_20_Link">http://wiki.maemo.org/Documentation/Maemo_5_Developer_Guide/Using_Connectivity_Components/Using_Location_API</text:a></text:p>
      <text:p text:style-name="Text_20_body"><text:a xlink:type="simple" xlink:href="http://maemo.org/development/" text:style-name="Internet_20_link" text:visited-style-name="Visited_20_Internet_20_Link">http://maemo.org/developme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maemo2010:grp6:start</dc:title>
  </office:meta>
</office:document-meta>
</file>