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9175898839518e6d2d17fb177f742a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emo2010:grp8:start"/><text:bookmark-start text:name="__RefHeading___grp8_-_mocop_1"/><text:bookmark-start text:name="grp8_-_mocop"/>grp8 - MOCOP<text:bookmark-end text:name="__RefHeading___grp8_-_mocop_1"/><text:bookmark-end text:name="grp8_-_mocop"/></text:h>
      <text:list text:style-name="Numbering_20_1" text:continue-numbering="false">
        <text:list-item>
          <text:p text:style-name="Numbering_20_1_Content_First"> Fawad Ahmad – c0346705 – LUT</text:p>
        </text:list-item>
        <text:list-item>
          <text:p text:style-name="Numbering_20_1_Content"> Zahir ul Din Babur – c0346815 – LUT</text:p>
        </text:list-item>
        <text:list-item>
          <text:p text:style-name="Numbering_20_1_Content_Last"> Sita Pun – 185048 – UEF</text:p>
        </text:list-item>
      </text:list>
      <text:h text:style-name="Heading_20_2" text:outline-level="2"><text:bookmark-start text:name="__RefHeading___idea_2"/><text:bookmark-start text:name="idea"/>Idea<text:bookmark-end text:name="__RefHeading___idea_2"/><text:bookmark-end text:name="idea"/></text:h>
      <text:p text:style-name="Text_20_body">Project management is the discipline of planning, organizing, and managing resources to bring about the successful completion of specific project goals and objectives.
It is equally important in construction industry just like in any other industry.</text:p>
      <text:p text:style-name="Text_20_body">The basic idea of application is to facilitate the project manager to assign tasks to workers doing work on remote sites by mobile devices.</text:p>
      <text:p text:style-name="Text_20_body">This thing will help both project manager and workers to save time while in synchronization as well having the archives of assigned tasks.
The application will have server and client sides. Server will communicate with client and make the changes automatically into the client mobile device calendar.</text:p>
      <text:p text:style-name="Text_20_body">The client will be notified with the Alarm which will ring on specified time before actual start time of task.
Client will also be able to reply the project manager by the status of the task.</text:p>
      <text:p text:style-name="Text_20_body">In bottom line idea is to safe time in communication and getting to be at the one point. </text:p>
      <text:p text:style-name="Text_20_body">For this purpose Nokia Maemoo technology is used to make application for mobile devices.</text:p>
      <text:p text:style-name="Text_20_body"><text:a xlink:type="simple" xlink:href="http://codecamp.fi/doku.php/maemo2010/grp8/construction_industry.ppt" text:style-name="Internet_20_link" text:visited-style-name="Visited_20_Internet_20_Link">construction_industry.ppt</text:a></text:p>
      <text:p text:style-name="Text_20_body"><text:a xlink:type="simple" xlink:href="http://codecamp.fi/doku.php/maemo2010/grp8/final.ppt" text:style-name="Internet_20_link" text:visited-style-name="Visited_20_Internet_20_Link">final.ppt</text:a></text:p>
      <text:h text:style-name="Heading_20_2" text:outline-level="2"><text:bookmark-start text:name="__RefHeading___screenshots_3"/><text:bookmark-start text:name="screenshots"/>Screenshots<text:bookmark-end text:name="__RefHeading___screenshots_3"/><text:bookmark-end text:name="screenshots"/></text:h>
      <text:p text:style-name="Text_20_body"><draw:frame draw:style-name="media" draw:name="0" text:anchor-type="as-char" draw:z-index="0" svg:width="27.992916666667cm" style:rel-width="100%" svg:height="21.616458333333cm" style:rel-height="scale"><draw:image xlink:href="Pictures/89175898839518e6d2d17fb177f742a0.jpg" xlink:type="simple" xlink:show="embed" xlink:actuate="onLoad"/></draw:frame></text:p>
      <text:h text:style-name="Heading_20_2" text:outline-level="2"><text:bookmark-start text:name="__RefHeading___code_4"/><text:bookmark-start text:name="code"/>Code<text:bookmark-end text:name="__RefHeading___code_4"/><text:bookmark-end text:name="code"/></text:h>
      <text:p text:style-name="Text_20_body">Upload and attach your project <text:span text:style-name="Strong_20_Emphasis">source code</text:span> package here.</text:p>
      <text:list text:style-name="List_20_1" text:continue-numbering="false">
        <text:list-item>
          <text:p text:style-name="List_20_1_Content_First"> Clean up compiled binary files before making package</text:p>
        </text:list-item>
        <text:list-item>
          <text:p text:style-name="List_20_1_Content_Last"> Use .zip format</text:p>
        </text:list-item>
      </text:list>
      <text:h text:style-name="Heading_20_2" text:outline-level="2"><text:bookmark-start text:name="__RefHeading___conclusion_5"/><text:bookmark-start text:name="conclusion"/>Conclusion<text:bookmark-end text:name="__RefHeading___conclusion_5"/><text:bookmark-end text:name="conclusion"/></text:h>
      <text:p text:style-name="Text_20_body"><text:span text:style-name="Strong_20_Emphasis">Failures/ difficulties</text:span></text:p>
      <text:list text:style-name="List_20_1" text:continue-numbering="false">
        <text:list-item>
          <text:p text:style-name="List_20_1_Content_First"> Getting started</text:p>
        </text:list-item>
        <text:list-item>
          <text:p text:style-name="List_20_1_Content"> All planned features are not working as planned.</text:p>
        </text:list-item>
        <text:list-item>
          <text:p text:style-name="List_20_1_Content_Last"> Poor documentaion for Maemo API's.</text:p>
        </text:list-item>
      </text:list>
      <text:p text:style-name="Text_20_body"><text:span text:style-name="Strong_20_Emphasis">Successes</text:span></text:p>
      <text:list text:style-name="List_20_1" text:continue-numbering="false">
        <text:list-item>
          <text:p text:style-name="List_20_1_Content_First"> Work went well after initial problems .</text:p>
        </text:list-item>
        <text:list-item>
          <text:p text:style-name="List_20_1_Content"> Implementation of core functionalities.</text:p>
        </text:list-item>
        <text:list-item>
          <text:p text:style-name="List_20_1_Content_Last"> Learning of work in intensive working environment.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maemo2010:grp8:start</dc:title>
  </office:meta>
</office:document-meta>
</file>