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77b760658d2d344cd6837e8cf42d4a5.jpeg"/>
  <manifest:file-entry manifest:media-type="image/jpeg" manifest:full-path="Pictures/78f4776df166777a05824d432ae88f95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emo2010:grp9:start"/><text:bookmark-start text:name="__RefHeading___grp9_-_warehouse_management_system_for_construction_factory_1"/><text:bookmark-start text:name="grp9_-_warehouse_management_system_for_construction_factory"/>grp9 - Warehouse Management System for construction factory<text:bookmark-end text:name="__RefHeading___grp9_-_warehouse_management_system_for_construction_factory_1"/><text:bookmark-end text:name="grp9_-_warehouse_management_system_for_construction_factory"/></text:h>
      <text:list text:style-name="Numbering_20_1" text:continue-numbering="false">
        <text:list-item>
          <text:p text:style-name="Numbering_20_1_Content_First"> Barun Khanal – University of Eastern Finland, Joensuu, Finland</text:p>
        </text:list-item>
        <text:list-item>
          <text:p text:style-name="Numbering_20_1_Content"> Nina Korjus – Lappeenranta University of Technology, Finland</text:p>
        </text:list-item>
        <text:list-item>
          <text:p text:style-name="Numbering_20_1_Content"> Tania Belyaeva – St. Petersburg State Polytechnic University, Russia</text:p>
        </text:list-item>
        <text:list-item>
          <text:p text:style-name="Numbering_20_1_Content_Last"> Natalia Tetervova – St. Petersburg State Polytechnic University, Russia</text:p>
        </text:list-item>
      </text:list>
      <text:p text:style-name="Text_20_body"><text:a xlink:type="simple" xlink:href="http://codecamp.fi/doku.php/maemo2010/grp9/warehouse_management.pdf" text:style-name="Internet_20_link" text:visited-style-name="Visited_20_Internet_20_Link">warehouse_management.pdf</text:a></text:p>
      <text:h text:style-name="Heading_20_2" text:outline-level="2"><text:bookmark-start text:name="__RefHeading___idea_2"/><text:bookmark-start text:name="idea"/>Idea<text:bookmark-end text:name="__RefHeading___idea_2"/><text:bookmark-end text:name="idea"/></text:h>
      <text:p text:style-name="Text_20_body">→  When the product have to be kept in Warehouse the worker has to khoum where exactly the location. Where they have to keep the product. </text:p>
      <text:p text:style-name="Text_20_body">→  After the product have been placed to correctly to its location, worker confirms.    This information has to be added to stock  of warehouse database.</text:p>
      <text:p text:style-name="Text_20_body">→  The GPS location of product placed will be confirmed by system and misplaced it will be informed to workers  informed to  workers instantly . </text:p>
      <text:p text:style-name="Text_20_body">→  When the order is made the system will notify workers (specific one) about the order to his mobile device  .</text:p>
      <text:p text:style-name="Text_20_body">→  Products that he have to transfer from warehouse to   transport.</text:p>
      <text:p text:style-name="Text_20_body">→  Each product transferred will be confirmed by workers or the whole order;  which will be updated in database.  </text:p>
      <text:h text:style-name="Heading_20_2" text:outline-level="2"><text:bookmark-start text:name="__RefHeading___screenshots_3"/><text:bookmark-start text:name="screenshots"/>Screenshots<text:bookmark-end text:name="__RefHeading___screenshots_3"/><text:bookmark-end text:name="screenshots"/></text:h>
      <text:p text:style-name="Text_20_body">Upload and attach couple screenshots of application </text:p>
      <text:h text:style-name="Heading_20_2" text:outline-level="2"><text:bookmark-start text:name="__RefHeading___code_4"/><text:bookmark-start text:name="code"/>Code<text:bookmark-end text:name="__RefHeading___code_4"/><text:bookmark-end text:name="code"/></text:h>
      <text:p text:style-name="Text_20_body">Upload and attach your project <text:span text:style-name="Strong_20_Emphasis">source code</text:span> package here.</text:p>
      <text:list text:style-name="List_20_1" text:continue-numbering="false">
        <text:list-item>
          <text:p text:style-name="List_20_1_Content_First"> Clean up compiled binary files before making package</text:p>
        </text:list-item>
        <text:list-item>
          <text:p text:style-name="List_20_1_Content_Last"> Use .zip format</text:p>
        </text:list-item>
      </text:list>
      <text:p text:style-name="Text_20_body"><draw:frame draw:style-name="media" draw:name="0" text:anchor-type="as-char" draw:z-index="0" svg:width="13.070416666667cm" svg:height="21.828125cm"><draw:image xlink:href="Pictures/877b760658d2d344cd6837e8cf42d4a5.jpeg" xlink:type="simple" xlink:show="embed" xlink:actuate="onLoad"/></draw:frame>
<draw:frame draw:style-name="media" draw:name="1" text:anchor-type="as-char" draw:z-index="1" svg:width="22.5425cm" style:rel-width="100%" svg:height="18.044583333333cm" style:rel-height="scale"><draw:image xlink:href="Pictures/78f4776df166777a05824d432ae88f95.jpeg" xlink:type="simple" xlink:show="embed" xlink:actuate="onLoad"/></draw:frame>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p text:style-name="Text_20_body">Your group comments and thinkings of developing you project in maemo
environment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maemo2010:grp9:start</dc:title>
  </office:meta>
</office:document-meta>
</file>