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073331ab37f44c872f91dc033874ca0.jpg"/>
  <manifest:file-entry manifest:media-type="image/jpeg" manifest:full-path="Pictures/d8038befc741cb49f7e1b9e0b6377694.jpg"/>
  <manifest:file-entry manifest:media-type="image/png" manifest:full-path="Pictures/61c731db30a2d35aad0d203bd9cade7f.png"/>
  <manifest:file-entry manifest:media-type="image/png" manifest:full-path="Pictures/82c4cfecd1df136750ae46ff427d4703.png"/>
  <manifest:file-entry manifest:media-type="image/png" manifest:full-path="Pictures/344ac56f4266dc2230fddcd67391342c.png"/>
  <manifest:file-entry manifest:media-type="image/png" manifest:full-path="Pictures/b8a9e5339355996010a6977dd1f74dde.png"/>
  <manifest:file-entry manifest:media-type="image/png" manifest:full-path="Pictures/328d645214c7404cb974ac2c495356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pendata2015:group2:start"/><text:bookmark-start text:name="__RefHeading___group_2_1"/><text:bookmark-start text:name="group_2"/>Group 2<text:bookmark-end text:name="__RefHeading___group_2_1"/><text:bookmark-end text:name="group_2"/></text:h>
      <text:h text:style-name="Heading_20_4" text:outline-level="4"><text:bookmark-start text:name="__RefHeading___table_of_contents_2"/><text:bookmark-start text:name="table_of_contents"/>Table of Contents<text:bookmark-end text:name="__RefHeading___table_of_contents_2"/><text:bookmark-end text:name="table_of_contents"/></text:h>
      <text:p text:style-name="Horizontal_20_Line"/>
      <text:list text:style-name="List_20_1" text:continue-numbering="false">
        <text:list-item>
          <text:p text:style-name="LastListParagraph_List_20_1_Content_First"> <text:a xlink:type="simple" xlink:href="#__RefHeading___group_members_3" text:style-name="Local_20_link" text:visited-style-name="Visited_20_Local_20_Link">Group members</text:a></text:p>
        </text:list-item>
      </text:list>
      <text:list text:style-name="List_20_1" text:continue-numbering="false">
        <text:list-item>
          <text:p text:style-name="LastListParagraph_List_20_1_Content_First"> <text:a xlink:type="simple" xlink:href="#__RefHeading___ideas_4" text:style-name="Local_20_link" text:visited-style-name="Visited_20_Local_20_Link">Ideas</text:a></text:p>
        </text:list-item>
      </text:list>
      <text:list text:style-name="List_20_1" text:continue-numbering="false">
        <text:list-item>
          <text:p text:style-name="LastListParagraph_List_20_1_Content_First"> <text:a xlink:type="simple" xlink:href="#__RefHeading___motivation_5" text:style-name="Local_20_link" text:visited-style-name="Visited_20_Local_20_Link">Motivation</text:a></text:p>
        </text:list-item>
      </text:list>
      <text:list text:style-name="List_20_1" text:continue-numbering="false">
        <text:list-item>
          <text:p text:style-name="LastListParagraph_List_20_1_Content_First"> <text:a xlink:type="simple" xlink:href="#__RefHeading___features_6" text:style-name="Local_20_link" text:visited-style-name="Visited_20_Local_20_Link">Features</text:a></text:p>
        </text:list-item>
      </text:list>
      <text:list text:style-name="List_20_1" text:continue-numbering="false">
        <text:list-item>
          <text:p text:style-name="LastListParagraph_List_20_1_Content_First"> Technology, platforms and access methods</text:p>
        </text:list-item>
      </text:list>
      <text:list text:style-name="List_20_1" text:continue-numbering="false">
        <text:list-item>
          <text:p text:style-name="LastListParagraph_List_20_1_Content_First"> <text:a xlink:type="simple" xlink:href="#__RefHeading___explanatory_charts_8" text:style-name="Local_20_link" text:visited-style-name="Visited_20_Local_20_Link">Explanatory charts</text:a></text:p>
        </text:list-item>
      </text:list>
      <text:list text:style-name="List_20_1" text:continue-numbering="false">
        <text:list-item>
          <text:p text:style-name="LastListParagraph_List_20_1_Content_First"> <text:a xlink:type="simple" xlink:href="#__RefHeading___project_link_and_files_9" text:style-name="Local_20_link" text:visited-style-name="Visited_20_Local_20_Link">Project link and files</text:a></text:p>
        </text:list-item>
      </text:list>
      <text:h text:style-name="Heading_20_5" text:outline-level="5"><text:bookmark-start text:name="__RefHeading___group_members_3"/><text:bookmark-start text:name="group_members"/>Group Members<text:bookmark-end text:name="__RefHeading___group_members_3"/><text:bookmark-end text:name="group_members"/></text:h>
      <text:p text:style-name="Horizontal_20_Line"/>
      <text:p text:style-name="Text_20_body"><text:span text:style-name="Strong_20_Emphasis">Team name - The Hedonists</text:span></text:p>
      <text:p text:style-name="Text_20_body">Abedin Md Anowarul</text:p>
      <text:p text:style-name="Text_20_body">Adekola Adebayo</text:p>
      <text:p text:style-name="Text_20_body">Rajeshwari Chatterjee </text:p>
      <text:p text:style-name="Text_20_body">Sumeet Thombre</text:p>
      <text:h text:style-name="Heading_20_5" text:outline-level="5"><text:bookmark-start text:name="__RefHeading___ideas_4"/><text:bookmark-start text:name="ideas"/>Ideas<text:bookmark-end text:name="__RefHeading___ideas_4"/><text:bookmark-end text:name="ideas"/></text:h>
      <text:p text:style-name="Horizontal_20_Line"/>
      <text:p text:style-name="Text_20_body"><draw:frame draw:style-name="mediaright" draw:name="Citizen watch Legend" text:anchor-type="paragraph" draw:z-index="0" svg:width="8.9958333333333cm"><draw:text-box><text:p text:style-name="legendcenter"><draw:frame draw:style-name="mediaright" draw:name="Citizen watch" text:anchor-type="paragraph" draw:z-index="0" svg:width="8.9958333333333cm" svg:height="6.5616666666667cm"><draw:image xlink:href="Pictures/1073331ab37f44c872f91dc033874ca0.jpg" xlink:type="simple" xlink:show="embed" xlink:actuate="onLoad"/></draw:frame>Citizen watch</text:p></draw:text-box></draw:frame></text:p>
      <text:p text:style-name="Text_20_body"><text:span text:style-name="Strong_20_Emphasis">TheCitizenApp</text:span> - Good governance through citizens' participation.                                                                                                                                                                                                                                                                         </text:p>
      <text:p text:style-name="Text_20_body">Netizens can report the safety and facility issues of their area along with an optional review for that area through TheCitizenApp, both in web and mobile platform. This application is more focused for the developing countries or regions where civil services(amenities) and security cannot be ensured due to inadequate resources, bureaucracy and corruption. An immediate option for reporting safety threats and common facility (electricity, water etc.) problems in the locality is available in TheCitizenApp. </text:p>
      <text:p text:style-name="Text_20_body">People can, in real time, report incidents of crime, noise, traffic violations, hostility etc. These reports from the netizens will be open for all, that means our application will work as an Open Data source for individuals or organizations (including government). Thus the police stations, municipal offices, fire departments, other government offices, NGOs, international organizations etc will have access to these reports. It helps to increase the level of good governance. As an example, we can mention some reporting of violence in an area. As data and reports of violence in that area is available to everyone, there will be increased pressure on police stations of that area to do more patrolling or to take some measures. In addition, people can also report on issues related to general civic facilities such as electricity, water, roads, infrastructure etc. Here again, there is an option to give an optional description of incidents. In such cases, the problem will be considered urgently. If the number of reported incidents reach a particular threshold value it would add greater credibility to the incident reported, which would in turn encourage administrative agencies to take action for redressal.</text:p>
      <text:p text:style-name="Text_20_body">Our project is named CitizenApp because we believe CitizenApp is of the citizen, for the citizen and by the citizen. </text:p>
      <text:p text:style-name="Text_20_body"><text:span text:style-name="Strong_20_Emphasis">Of the Citizen</text:span>: Like the internet does not belong to someone, it belongs to everyone involved, similarly, CitizenApp does not have one particular owner and is open for general use. Everyone will use it and with everyone’s use, it will flourish more and will improve everyone’s life.</text:p>
      <text:p text:style-name="Text_20_body"><text:span text:style-name="Strong_20_Emphasis">For the Citizen</text:span>: CitizenApp is made for the citizens, they will use it and they will get the benefit out of it. This is a good way/platform to express one’s grievances or report incidents of crimes while at the same time protecting the identity of the user. It also helps feel the strength of everyone’s participation on a particular cause. </text:p>
      <text:p text:style-name="Text_20_body"><text:span text:style-name="Strong_20_Emphasis">By the Citizen</text:span>: CitizenApp will be operated only by people, without their active participation it will not reap the benefits. The more they will use it, the more it will be effective.The backbone of our application rests on the data provided by citizens and therefore they remain our primary source for motivation.</text:p>
      <text:p text:style-name="Text_20_body"><draw:frame draw:style-name="mediaright" draw:name="1" text:anchor-type="paragraph" draw:z-index="1" svg:width="11.1125cm" svg:height="5.2916666666667cm"><draw:image xlink:href="Pictures/d8038befc741cb49f7e1b9e0b6377694.jpg" xlink:type="simple" xlink:show="embed" xlink:actuate="onLoad"/></draw:frame></text:p>
      <text:p text:style-name="Text_20_body"><text:span text:style-name="Strong_20_Emphasis">Context of the Code-camp</text:span> - This main focus of the codecamp is on Open Data, Citizen Science and implementing Green IT technology. TheCitizenApp address all three issues and therefore upholds the spirit of the code camp. focuses and thus goes well with the context of the codecamp.</text:p>
      <text:p text:style-name="Text_20_body">TheCitizenApp addresses the context of Open Data by itself being an Open Data source. The application uses Open Data source such as Google Map, and it also exposes itself as as an open data source allowing integration scope by third parties. Any one can use it for further analytical/analysis reporting and display. Also, this data is open for all and an API is available for further integration by third parties.</text:p>
      <text:p text:style-name="Text_20_body">Citizen Science is the collection and analysis of data related to the natural world by members of the general public, typically as part of a collaborative project. Crowdsouring is one of the primary implementations of Citizen Science.TheCitizenApp adopts the idea of crowdsourcing for data collection, analysis and making it available and open for future use and further analysis by other organizations. Thus this application is a good example of Citizen Science.</text:p>
      <text:p text:style-name="Text_20_body">This application is not a direct implementation of Green IT. We have implemented some green coding techniques and thus worked towards achieving “Green IT”.The Citizen App utilizes Cloud Computing for computing implementing efficient resource utilization. At the same time, our application has more to do with “IT for Green”. As a collaboration platform which utilizes crowdsourcing the application is a propitious interface for Knowledge Management. This application could be used to increase people’s comfort in every aspect of their life. Moreover,citizens will have the privilege of anonymity in expressing their views and incident reporting, which will encourage greater participation. </text:p>
      <text:p text:style-name="Text_20_body">In addition, it would also contribute towards reduction of Carbon Footprint since the current real-life scenarios for collection of information related to safety and facilities often requires a lot of human resource involvement. Our platform would provide a seamless application for collection of information remotely. Also, TheCitizenApp has a section to report about the issues related to environmental cleanliness.Thus this application could play a positive role from the perspective of implementation of IT for Green.</text:p>
      <text:p text:style-name="Text_20_body"><text:span text:style-name="Strong_20_Emphasis">IT for Green - </text:span></text:p>
      <text:list text:style-name="Numbering_20_1" text:continue-numbering="false">
        <text:list-item>
          <text:p text:style-name="Numbering_20_1_Content_First"> The CitizenApp could be used to ensure environmental cleanliness,promote citizen participation including their opinion for availability of better civic amenities.</text:p>
        </text:list-item>
        <text:list-item>
          <text:p text:style-name="Numbering_20_1_Content"> The CitizenApp could be useful platform for gathering statistical information and citizen’s opinion in a more resource efficient way.</text:p>
        </text:list-item>
        <text:list-item>
          <text:p text:style-name="Numbering_20_1_Content_Last"> It is a platform for making an effort towards improving the quality of life of citizens </text:p>
        </text:list-item>
      </text:list>
      <text:h text:style-name="Heading_20_5" text:outline-level="5"><text:bookmark-start text:name="__RefHeading___motivation_5"/><text:bookmark-start text:name="motivation"/>Motivation<text:bookmark-end text:name="__RefHeading___motivation_5"/><text:bookmark-end text:name="motivation"/></text:h>
      <text:p text:style-name="Horizontal_20_Line"/>
      <text:p text:style-name="Text_20_body">Citizens often do not find a platform to voice their grievances or opinions freely. Even in a good democratic society, people get the option to voice their     opinion only at the time for voting. 
This application provides a platform for participation of citizens to share their views across all strata s of the society , ensuring privacy and anonymity of the user's at the same time.The application demonstrates the importance of public opinion and involvement of citizens for ensuring good governance.</text:p>
      <text:p text:style-name="Text_20_body">The CitizenApp will have a positive impact ensuring better transparency of opinions and makes and effort for improving the civil rights.A paper published by the World Bank [Bott et. al., 2014] stressed on the importance of crowd-sourcing for implementing good governance in  fragile or in developing states. But the same method, could also be very effective  in developed parts of the world as well.</text:p>
      <text:p text:style-name="Text_20_body">With a focus to implement an application which is in line with “Green IT” and “IT for Green”, this application gives us further motivation since it implements a number of features concerning “IT for Green”. </text:p>
      <text:h text:style-name="Heading_20_5" text:outline-level="5"><text:bookmark-start text:name="__RefHeading___features_6"/><text:bookmark-start text:name="features"/>Features<text:bookmark-end text:name="__RefHeading___features_6"/><text:bookmark-end text:name="features"/></text:h>
      <text:p text:style-name="Horizontal_20_Line"/>
      <text:list text:style-name="Numbering_20_1" text:continue-numbering="false">
        <text:list-item>
          <text:p text:style-name="Numbering_20_1_Content_First"> Incident Reporting.</text:p>
        </text:list-item>
        <text:list-item>
          <text:p text:style-name="Numbering_20_1_Content"> Scope for providing additional commenting for better insight.</text:p>
        </text:list-item>
        <text:list-item>
          <text:p text:style-name="Numbering_20_1_Content"> Viewing a detailed and comprehensive view of the status according to the problems divided into city/area.</text:p>
        </text:list-item>
        <text:list-item>
          <text:p text:style-name="Numbering_20_1_Content"> Poll of the Week based on a concurrent problem.</text:p>
        </text:list-item>
        <text:list-item>
          <text:p text:style-name="Numbering_20_1_Content"> Geo-location features which improves usability quotient.</text:p>
        </text:list-item>
        <text:list-item>
          <text:p text:style-name="Numbering_20_1_Content"> Statistical Report based on people’s feedback.</text:p>
        </text:list-item>
        <text:list-item>
          <text:p text:style-name="Numbering_20_1_Content_Last"> An API for usage to retrieve number, area, type and category of reports</text:p>
        </text:list-item>
      </text:list>
      <text:h text:style-name="Heading_20_5" text:outline-level="5"><text:bookmark-start text:name="__RefHeading___technology_platforms_and_access_methods_7"/><text:bookmark-start text:name="technology_platforms_and_access_methods"/>Technology, platforms and access methods<text:bookmark-end text:name="__RefHeading___technology_platforms_and_access_methods_7"/><text:bookmark-end text:name="technology_platforms_and_access_methods"/></text:h>
      <text:p text:style-name="Text_20_body"><draw:frame draw:style-name="media" draw:name="2" text:anchor-type="as-char" draw:z-index="2" svg:width="18.811875cm" style:rel-width="100%" svg:height="5.953125cm" style:rel-height="scale"><draw:image xlink:href="Pictures/61c731db30a2d35aad0d203bd9cade7f.png" xlink:type="simple" xlink:show="embed" xlink:actuate="onLoad"/></draw:frame></text:p>
      <text:p text:style-name="Text_20_body"><text:span text:style-name="Strong_20_Emphasis">Fig: Process flow of Application.</text:span></text:p>
      <text:p text:style-name="Text_20_body">For the purpose of web-development , we have implemented all the features in the <text:span text:style-name="Strong_20_Emphasis">MEAN</text:span> stack.We have used <text:span text:style-name="Strong_20_Emphasis">Mongo DB</text:span> for handling the database.In addition we have used <text:span text:style-name="Strong_20_Emphasis">Express</text:span> for back-end web framework,<text:span text:style-name="Strong_20_Emphasis">AngularJS</text:span> for the front-end framework. Finally we have implemented <text:span text:style-name="Strong_20_Emphasis">Node</text:span> for back end web-platform.  
Apart from these we are using the <text:span text:style-name="Strong_20_Emphasis">Google MAP API</text:span>,for location and area mapping.</text:p>
      <text:p text:style-name="Text_20_body"><text:span text:style-name="Strong_20_Emphasis">Details</text:span></text:p>
      <text:p text:style-name="Text_20_body">The Citizen App offers its services through three major processes -</text:p>
      <text:list text:style-name="Numbering_20_1" text:continue-numbering="false">
        <text:list-item>
          <text:p text:style-name="Numbering_20_1_Content_First"> Crowdsourcing</text:p>
        </text:list-item>
        <text:list-item>
          <text:p text:style-name="Numbering_20_1_Content"> Storing Data, analyzing and Displaying Reporting</text:p>
        </text:list-item>
        <text:list-item>
          <text:p text:style-name="Numbering_20_1_Content_Last"> Sharing the data for future use</text:p>
        </text:list-item>
      </text:list>
      <text:p text:style-name="Text_20_body">TheCitizenApp has two features presently -</text:p>
      <text:list text:style-name="Numbering_20_1" text:continue-numbering="false">
        <text:list-item>
          <text:p text:style-name="Numbering_20_1_Content_First"> The Mobile App - At present the mobile application has only been partially implemented.</text:p>
        </text:list-item>
        <text:list-item>
          <text:p text:style-name="Numbering_20_1_Content_Last"> The Web Platform –The web-application implements full features.</text:p>
        </text:list-item>
      </text:list>
      <text:h text:style-name="Heading_20_5" text:outline-level="5"><text:bookmark-start text:name="__RefHeading___explanatory_charts_8"/><text:bookmark-start text:name="explanatory_charts"/>Explanatory charts<text:bookmark-end text:name="__RefHeading___explanatory_charts_8"/><text:bookmark-end text:name="explanatory_charts"/></text:h>
      <text:p text:style-name="Horizontal_20_Line"/>
      <text:p text:style-name="Text_20_body"><text:span text:style-name="Strong_20_Emphasis"> Figure - </text:span> Interface of our web application</text:p>
      <text:p text:style-name="Text_20_body"><draw:frame draw:style-name="mediacenter" draw:name="3" text:anchor-type="paragraph" draw:z-index="3" svg:width="29.104166666667cm" style:rel-width="100%" svg:height="10.597123976173cm" style:rel-height="scale"><draw:image xlink:href="Pictures/82c4cfecd1df136750ae46ff427d4703.png" xlink:type="simple" xlink:show="embed" xlink:actuate="onLoad"/></draw:frame></text:p>
      <text:p text:style-name="Text_20_body">The list of reports according to the category can be accessed and viewed (screenshot below) - </text:p>
      <text:p text:style-name="Text_20_body"><draw:frame draw:style-name="mediacenter" draw:name="4" text:anchor-type="paragraph" draw:z-index="4" svg:width="29.104166666667cm" style:rel-width="100%" svg:height="10.906043350478cm" style:rel-height="scale"><draw:image xlink:href="Pictures/344ac56f4266dc2230fddcd67391342c.png" xlink:type="simple" xlink:show="embed" xlink:actuate="onLoad"/></draw:frame></text:p>
      <text:p text:style-name="Text_20_body"><draw:frame draw:style-name="mediaright" draw:name="5" text:anchor-type="paragraph" draw:z-index="5" svg:width="13.229166666667cm" svg:height="7.4377745241581cm"><draw:image xlink:href="Pictures/b8a9e5339355996010a6977dd1f74dde.png" xlink:type="simple" xlink:show="embed" xlink:actuate="onLoad"/></draw:frame></text:p>
      <text:p text:style-name="Text_20_body"><draw:frame draw:style-name="media" draw:name="  Legend" text:anchor-type="as-char" draw:z-index="0" svg:width="13.229166666667cm"><draw:text-box><text:p text:style-name="legendcenter"><draw:frame draw:style-name="media" draw:name=" " text:anchor-type="as-char" draw:z-index="6" svg:width="13.229166666667cm" svg:height="7.4377745241581cm"><draw:image xlink:href="Pictures/328d645214c7404cb974ac2c4953569a.png" xlink:type="simple" xlink:show="embed" xlink:actuate="onLoad"/></draw:frame> </text:p></draw:text-box></draw:frame></text:p>
      <text:p text:style-name="Text_20_body"><text:span text:style-name="Strong_20_Emphasis">Figure - </text:span> The API screenshots for the usage by others to query based on the type, category, area and number of reports is as shown above,</text:p>
      <text:p text:style-name="Horizontal_20_Line"/>
      <text:h text:style-name="Heading_20_5" text:outline-level="5"><text:bookmark-start text:name="__RefHeading___project_link_and_files_9"/><text:bookmark-start text:name="project_link_and_files"/>Project link and files<text:bookmark-end text:name="__RefHeading___project_link_and_files_9"/><text:bookmark-end text:name="project_link_and_files"/></text:h>
      <text:p text:style-name="Horizontal_20_Line"/>
      <text:p text:style-name="Text_20_body">The poster of our application is attached below,</text:p>
      <text:p text:style-name="Text_20_body"><text:a xlink:type="simple" xlink:href="http://codecamp.fi/doku.php/opendata2015/group2/poster-final.pptx" text:style-name="Internet_20_link" text:visited-style-name="Visited_20_Internet_20_Link">poster-final.ppt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pendata2015:group2:start</dc:title>
  </office:meta>
</office:document-meta>
</file>