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1bf588b19331798c428f8d8df12e0d.png"/>
  <manifest:file-entry manifest:media-type="image/png" manifest:full-path="Pictures/f420a2260208cb678d5518cd9225a388.png"/>
  <manifest:file-entry manifest:media-type="image/png" manifest:full-path="Pictures/3c13dea0b1caad077d950aa9ff3c9236.png"/>
  <manifest:file-entry manifest:media-type="image/png" manifest:full-path="Pictures/442837da140771070edd0a9f943fd9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data2015:group3:start"/><text:bookmark-start text:name="__RefHeading___open_cycling_data_raritan_1"/><text:bookmark-start text:name="open_cycling_data_raritan"/>Open Cycling Data [#RARITAN]<text:bookmark-end text:name="__RefHeading___open_cycling_data_raritan_1"/><text:bookmark-end text:name="open_cycling_data_raritan"/></text:h>
      <text:h text:style-name="Heading_20_2" text:outline-level="2"><text:bookmark-start text:name="__RefHeading___group_members_2"/><text:bookmark-start text:name="group_members"/>Group members<text:bookmark-end text:name="__RefHeading___group_members_2"/><text:bookmark-end text:name="group_members"/></text:h>
      <text:list text:style-name="List_20_1" text:continue-numbering="false">
        <text:list-item>
          <text:p text:style-name="List_20_1_Content_First"> Ashraf Abdo (Abdomen)</text:p>
        </text:list-item>
        <text:list-item>
          <text:p text:style-name="List_20_1_Content"> Dimitar “Polarbear” Minovski</text:p>
        </text:list-item>
        <text:list-item>
          <text:p text:style-name="List_20_1_Content_Last"> Niklas Kolbe, the wise man</text:p>
        </text:list-item>
      </text:list>
      <text:h text:style-name="Heading_20_2" text:outline-level="2"><text:bookmark-start text:name="__RefHeading___idea_and_motivation_3"/><text:bookmark-start text:name="idea_and_motivation"/>Idea and Motivation<text:bookmark-end text:name="__RefHeading___idea_and_motivation_3"/><text:bookmark-end text:name="idea_and_motivation"/></text:h>
      <text:p text:style-name="Text_20_body">The idea is to crowd source bicycling data in terms of the cycling routes and times to improve biking conditions in cities.</text:p>
      <text:p text:style-name="Text_20_body">With the help of this data, the city, municipality or region could maintain and provide biking routes that correspond to the demand and enhance services on busy routes. Also analysis in terms of traffic (e.g. traffic lights) could consider the cycling data.</text:p>
      <text:p text:style-name="Text_20_body">The user just needs to run a mobile application while he is biking to track the route. The routes will then be sent to the server. The anonymously gathered data will be accessible via an open REST API.</text:p>
      <text:h text:style-name="Heading_20_2" text:outline-level="2"><text:bookmark-start text:name="__RefHeading___concept_4"/><text:bookmark-start text:name="concept"/>Concept<text:bookmark-end text:name="__RefHeading___concept_4"/><text:bookmark-end text:name="concept"/></text:h>
      <text:p text:style-name="Text_20_body"><draw:frame draw:style-name="mediacenter" draw:name="0" text:anchor-type="paragraph" draw:z-index="0" svg:width="15.875cm" svg:height="5.8400259067358cm"><draw:image xlink:href="Pictures/dd1bf588b19331798c428f8d8df12e0d.png" xlink:type="simple" xlink:show="embed" xlink:actuate="onLoad"/></draw:frame></text:p>
      <text:h text:style-name="Heading_20_2" text:outline-level="2"><text:bookmark-start text:name="__RefHeading___features_5"/><text:bookmark-start text:name="features"/>Features<text:bookmark-end text:name="__RefHeading___features_5"/><text:bookmark-end text:name="features"/></text:h>
      <text:h text:style-name="Heading_20_4" text:outline-level="4"><text:bookmark-start text:name="__RefHeading___mobile_application_6"/><text:bookmark-start text:name="mobile_application"/>Mobile Application<text:bookmark-end text:name="__RefHeading___mobile_application_6"/><text:bookmark-end text:name="mobile_application"/></text:h>
      <text:p text:style-name="Text_20_body">The mobile application will provide this set of features:
<draw:frame draw:style-name="mediaright" draw:name="1" text:anchor-type="paragraph" draw:z-index="1" svg:width="5.2916666666667cm" svg:height="9.4074074074074cm"><draw:image xlink:href="Pictures/f420a2260208cb678d5518cd9225a388.png" xlink:type="simple" xlink:show="embed" xlink:actuate="onLoad"/></draw:frame>
<draw:frame draw:style-name="mediaright" draw:name="2" text:anchor-type="paragraph" draw:z-index="2" svg:width="5.2916666666667cm" svg:height="9.4074074074074cm"><draw:image xlink:href="Pictures/3c13dea0b1caad077d950aa9ff3c9236.png" xlink:type="simple" xlink:show="embed" xlink:actuate="onLoad"/></draw:frame></text:p>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etails </text:p>
          </table:table-cell>
          <table:table-cell office:value-type="string" table:style-name="tableheader">
            <text:p text:style-name="Table_20_Heading"> Goal </text:p>
          </table:table-cell>
          <table:table-cell office:value-type="string" table:style-name="tableheader">
            <text:p text:style-name="Table_20_Heading"> Implemented </text:p>
          </table:table-cell>
        </table:table-row>
        <table:table-row>
          <table:table-cell office:value-type="string" table:style-name="tableheader">
            <text:p text:style-name="Table_20_Heading"> Record Cycling Route </text:p>
          </table:table-cell>
          <table:table-cell office:value-type="string" table:style-name="tablecell">
            <text:p text:style-name="tablealignleft"> Tracking the GPS coordinates of the mobile phone and saving them on the phone </text:p>
          </table:table-cell>
          <table:table-cell office:value-type="string" table:style-name="tablecell">
            <text:p text:style-name="tablealignleft"> Must-have </text:p>
          </table:table-cell>
          <table:table-cell office:value-type="string" table:style-name="tablecell">
            <text:p text:style-name="tablealignleft"> YES </text:p>
          </table:table-cell>
        </table:table-row>
        <table:table-row>
          <table:table-cell office:value-type="string" table:style-name="tableheader">
            <text:p text:style-name="Table_20_Heading"> Upload Tracked Data </text:p>
          </table:table-cell>
          <table:table-cell office:value-type="string" table:style-name="tablecell">
            <text:p text:style-name="tablealignleft"> Sending the trip information to the server </text:p>
          </table:table-cell>
          <table:table-cell office:value-type="string" table:style-name="tablecell">
            <text:p text:style-name="tablealignleft"> Must-have </text:p>
          </table:table-cell>
          <table:table-cell office:value-type="string" table:style-name="tablecell">
            <text:p text:style-name="tablealignleft"> YES </text:p>
          </table:table-cell>
        </table:table-row>
        <table:table-row>
          <table:table-cell office:value-type="string" table:style-name="tableheader">
            <text:p text:style-name="Table_20_Heading"> Provide Cycling Information </text:p>
          </table:table-cell>
          <table:table-cell office:value-type="string" table:style-name="tablecell">
            <text:p text:style-name="tablealignleft"> Providing information to the user about the tracked routes </text:p>
          </table:table-cell>
          <table:table-cell office:value-type="string" table:style-name="tablecell">
            <text:p text:style-name="tablealignleft"> As time allows </text:p>
          </table:table-cell>
          <table:table-cell office:value-type="string" table:style-name="tablecell">
            <text:p text:style-name="tablealignleft"> YES, but only basic tracked data </text:p>
          </table:table-cell>
        </table:table-row>
        <table:table-row>
          <table:table-cell office:value-type="string" table:style-name="tableheader">
            <text:p text:style-name="Table_20_Heading"> Integrate external data </text:p>
          </table:table-cell>
          <table:table-cell office:value-type="string" table:style-name="tablecell">
            <text:p text:style-name="tablealignleft"> Sending the trip information to the server </text:p>
          </table:table-cell>
          <table:table-cell office:value-type="string" table:style-name="tablecell">
            <text:p text:style-name="tablealignleft"> Optional </text:p>
          </table:table-cell>
          <table:table-cell office:value-type="string" table:style-name="tablecell">
            <text:p text:style-name="tablealignleft"> Dummies </text:p>
          </table:table-cell>
        </table:table-row>
      </table:table>
      <text:h text:style-name="Heading_20_4" text:outline-level="4"><text:bookmark-start text:name="__RefHeading___webserver_7"/><text:bookmark-start text:name="webserver"/>Webserver<text:bookmark-end text:name="__RefHeading___webserver_7"/><text:bookmark-end text:name="webserver"/></text:h>
      <text:p text:style-name="Text_20_body">The webserver allows to store and retrieve data through the REST API which provides:</text:p>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etails </text:p>
          </table:table-cell>
          <table:table-cell office:value-type="string" table:style-name="tableheader">
            <text:p text:style-name="Table_20_Heading"> Goal </text:p>
          </table:table-cell>
          <table:table-cell office:value-type="string" table:style-name="tableheader">
            <text:p text:style-name="Table_20_Heading"> Implemented </text:p>
          </table:table-cell>
        </table:table-row>
        <table:table-row>
          <table:table-cell office:value-type="string" table:style-name="tableheader">
            <text:p text:style-name="Table_20_Heading"> Query data </text:p>
          </table:table-cell>
          <table:table-cell office:value-type="string" table:style-name="tablecell">
            <text:p text:style-name="tablealignleft"> Querying the gathered data in terms of date and location with different granularities to make it accessible for the public. </text:p>
          </table:table-cell>
          <table:table-cell office:value-type="string" table:style-name="tablecell">
            <text:p text:style-name="tablealignleft"> Must-have </text:p>
          </table:table-cell>
          <table:table-cell office:value-type="string" table:style-name="tablecell">
            <text:p text:style-name="tablealignleft"> YES </text:p>
          </table:table-cell>
        </table:table-row>
        <table:table-row>
          <table:table-cell office:value-type="string" table:style-name="tableheader">
            <text:p text:style-name="Table_20_Heading"> Add data </text:p>
          </table:table-cell>
          <table:table-cell office:value-type="string" table:style-name="tablecell">
            <text:p text:style-name="tablealignleft"> Adding new routes with GPS and time information sent by the mobile application </text:p>
          </table:table-cell>
          <table:table-cell office:value-type="string" table:style-name="tablecell">
            <text:p text:style-name="tablealignleft"> Must-have </text:p>
          </table:table-cell>
          <table:table-cell office:value-type="string" table:style-name="tablecell">
            <text:p text:style-name="tablealignleft"> YES </text:p>
          </table:table-cell>
        </table:table-row>
        <table:table-row>
          <table:table-cell office:value-type="string" table:style-name="tableheader">
            <text:p text:style-name="Table_20_Heading"> Add meta data to GPS route data </text:p>
          </table:table-cell>
          <table:table-cell office:value-type="string" table:style-name="tablecell">
            <text:p text:style-name="tablealignleft"> For good searches the GPS data has to be enhanced with meta information like time, country or city. </text:p>
          </table:table-cell>
          <table:table-cell office:value-type="string" table:style-name="tablecell">
            <text:p text:style-name="tablealignleft"> Must-have </text:p>
          </table:table-cell>
          <table:table-cell office:value-type="string" table:style-name="tablecell">
            <text:p text:style-name="tablealignleft"> YES </text:p>
          </table:table-cell>
        </table:table-row>
        <table:table-row>
          <table:table-cell office:value-type="string" table:style-name="tableheader">
            <text:p text:style-name="Table_20_Heading"> Different Respond Formats </text:p>
          </table:table-cell>
          <table:table-cell office:value-type="string" table:style-name="tablecell">
            <text:p text:style-name="tablealignleft"> Providing different formats like GEOJSON or just coordinates as respond </text:p>
          </table:table-cell>
          <table:table-cell office:value-type="string" table:style-name="tablecell">
            <text:p text:style-name="tablealignleft"> Optional </text:p>
          </table:table-cell>
          <table:table-cell office:value-type="string" table:style-name="tablecell">
            <text:p text:style-name="tablealignleft"> YES </text:p>
          </table:table-cell>
        </table:table-row>
      </table:table>
      <text:p text:style-name="Text_20_body"><draw:frame draw:style-name="mediaright" draw:name="3" text:anchor-type="paragraph" draw:z-index="3" svg:width="7.9375cm" svg:height="4.316015625cm"><draw:image xlink:href="Pictures/442837da140771070edd0a9f943fd90e.png" xlink:type="simple" xlink:show="embed" xlink:actuate="onLoad"/></draw:frame></text:p>
      <text:h text:style-name="Heading_20_4" text:outline-level="4"><text:bookmark-start text:name="__RefHeading___external_webservice_8"/><text:bookmark-start text:name="external_webservice"/>"External" Webservice<text:bookmark-end text:name="__RefHeading___external_webservice_8"/><text:bookmark-end text:name="external_webservice"/></text:h>
      <text:p text:style-name="Text_20_body">To demonstrate what could be done with the data we implemented an example service which accesses the Open Bicycling Data:</text:p>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etails </text:p>
          </table:table-cell>
          <table:table-cell office:value-type="string" table:style-name="tableheader">
            <text:p text:style-name="Table_20_Heading"> Goal </text:p>
          </table:table-cell>
          <table:table-cell office:value-type="string" table:style-name="tableheader">
            <text:p text:style-name="Table_20_Heading"> Implemented </text:p>
          </table:table-cell>
        </table:table-row>
        <table:table-row>
          <table:table-cell office:value-type="string" table:style-name="tableheader">
            <text:p text:style-name="Table_20_Heading"> Bicycling Density Route Usage Map </text:p>
          </table:table-cell>
          <table:table-cell office:value-type="string" table:style-name="tablecell">
            <text:p text:style-name="tablealignleft"> A map that visualises the Open Bike Data to show busy routes. </text:p>
          </table:table-cell>
          <table:table-cell office:value-type="string" table:style-name="tablecell">
            <text:p text:style-name="tablealignleft"> Optional </text:p>
          </table:table-cell>
          <table:table-cell office:value-type="string" table:style-name="tablecell">
            <text:p text:style-name="tablealignleft"> YES </text:p>
          </table:table-cell>
        </table:table-row>
        <table:table-row>
          <table:table-cell office:value-type="string" table:style-name="tableheader">
            <text:p text:style-name="Table_20_Heading"> Focus map and filter data </text:p>
          </table:table-cell>
          <table:table-cell office:value-type="string" table:style-name="tablecell">
            <text:p text:style-name="tablealignleft"> Focus map by URL params and only request the data of the specified country/region </text:p>
          </table:table-cell>
          <table:table-cell office:value-type="string" table:style-name="tablecell">
            <text:p text:style-name="tablealignleft"> Optional </text:p>
          </table:table-cell>
          <table:table-cell office:value-type="string" table:style-name="tablecell">
            <text:p text:style-name="tablealignleft"> YES </text:p>
          </table:table-cell>
        </table:table-row>
      </table:table>
      <text:h text:style-name="Heading_20_2" text:outline-level="2"><text:bookmark-start text:name="__RefHeading___platforms_and_technologies_9"/><text:bookmark-start text:name="platforms_and_technologies"/>Platforms and Technologies<text:bookmark-end text:name="__RefHeading___platforms_and_technologies_9"/><text:bookmark-end text:name="platforms_and_technologies"/></text:h>
      <text:p text:style-name="Text_20_body">Some details about the implementation.</text:p>
      <text:h text:style-name="Heading_20_4" text:outline-level="4"><text:bookmark-start text:name="__RefHeading___android_application_10"/><text:bookmark-start text:name="android_application"/>Android Application<text:bookmark-end text:name="__RefHeading___android_application_10"/><text:bookmark-end text:name="android_application"/></text:h>
      <text:list text:style-name="List_20_1" text:continue-numbering="false">
        <text:list-item>
          <text:p text:style-name="List_20_1_Content_First"> IDE: Android Studio</text:p>
        </text:list-item>
        <text:list-item>
          <text:p text:style-name="List_20_1_Content"> Android phone for testing (Android OS 5)</text:p>
        </text:list-item>
        <text:list-item>
          <text:p text:style-name="List_20_1_Content_Last"> Location sensor, network connection</text:p>
        </text:list-item>
      </text:list>
      <text:h text:style-name="Heading_20_4" text:outline-level="4"><text:bookmark-start text:name="__RefHeading___webserver_11"/><text:bookmark-start text:name="webserver1"/>Webserver<text:bookmark-end text:name="__RefHeading___webserver_11"/><text:bookmark-end text:name="webserver1"/></text:h>
      <text:list text:style-name="List_20_1" text:continue-numbering="false">
        <text:list-item>
          <text:p text:style-name="List_20_1_Content_First"> IDE: Cloud9</text:p>
        </text:list-item>
        <text:list-item>
          <text:p text:style-name="List_20_1_Content"> Node JS framework: Express JS</text:p>
        </text:list-item>
        <text:list-item>
          <text:p text:style-name="List_20_1_Content"> MongoDB, Mongoose for access</text:p>
        </text:list-item>
        <text:list-item>
          <text:p text:style-name="List_20_1_Content_Last"> Google Maps API for geocoding</text:p>
        </text:list-item>
      </text:list>
      <text:h text:style-name="Heading_20_4" text:outline-level="4"><text:bookmark-start text:name="__RefHeading___external_webservice_12"/><text:bookmark-start text:name="external_webservice1"/>"External" Webservice<text:bookmark-end text:name="__RefHeading___external_webservice_12"/><text:bookmark-end text:name="external_webservice1"/></text:h>
      <text:list text:style-name="List_20_1" text:continue-numbering="false">
        <text:list-item>
          <text:p text:style-name="List_20_1_Content_First"> Open Cycling Data API (developed by us)</text:p>
        </text:list-item>
        <text:list-item>
          <text:p text:style-name="List_20_1_Content_Last"> Google Maps API</text:p>
        </text:list-item>
      </text:list>
      <text:h text:style-name="Heading_20_2" text:outline-level="2"><text:bookmark-start text:name="__RefHeading___restful_open_cycling_data_api_13"/><text:bookmark-start text:name="restful_open_cycling_data_api"/>RESTful Open Cycling Data API<text:bookmark-end text:name="__RefHeading___restful_open_cycling_data_api_13"/><text:bookmark-end text:name="restful_open_cycling_data_api"/></text:h>
      <text:h text:style-name="Heading_20_4" text:outline-level="4"><text:bookmark-start text:name="__RefHeading___documentation_14"/><text:bookmark-start text:name="documentation"/>Documentation<text:bookmark-end text:name="__RefHeading___documentation_14"/><text:bookmark-end text:name="documentation"/></text:h>
      <text:p text:style-name="Text_20_body">The complete Open Cycling Data API Documentation is available in .json and .yaml format:
<text:a xlink:type="simple" xlink:href="http://codecamp.fi/doku.php/opendata2015/group3/open_cycling_data_api.zip" text:style-name="Internet_20_link" text:visited-style-name="Visited_20_Internet_20_Link">open_cycling_data_api.zip</text:a></text:p>
      <text:p text:style-name="Text_20_body">A short summary: 
The API is available at <text:a xlink:type="simple" xlink:href="https://lutcodecamp-niklaskolbe.c9.io/biketracks/" text:style-name="Internet_20_link" text:visited-style-name="Visited_20_Internet_20_Link">https://lutcodecamp-niklaskolbe.c9.io/biketracks/</text:a>{datarequest}/{country}/{region}?{parameters}</text:p>
      <text:list text:style-name="List_20_1" text:continue-numbering="false">
        <text:list-item>
          <text:p text:style-name="List_20_1_Content_First"> datarequest = all|geojson|coordinates. Defines the respond format. Available: all the date, GEOJSON format or just coordinates. </text:p>
        </text:list-item>
        <text:list-item>
          <text:p text:style-name="List_20_1_Content"> country = the country name or country code (e.g. finland or fi)</text:p>
        </text:list-item>
        <text:list-item>
          <text:p text:style-name="List_20_1_Content_Last"> region = city or area in a country (e.g. lappeenranta)</text:p>
        </text:list-item>
      </text:list>
      <text:p text:style-name="Text_20_body">It allows following optional parameters:</text:p>
      <text:list text:style-name="List_20_1" text:continue-numbering="false">
        <text:list-item>
          <text:p text:style-name="List_20_1_Content_First"> year</text:p>
        </text:list-item>
        <text:list-item>
          <text:p text:style-name="List_20_1_Content"> month</text:p>
        </text:list-item>
        <text:list-item>
          <text:p text:style-name="List_20_1_Content"> day</text:p>
        </text:list-item>
        <text:list-item>
          <text:p text:style-name="List_20_1_Content_Last"> limit (to limit respond to x datasets)</text:p>
        </text:list-item>
      </text:list>
      <text:h text:style-name="Heading_20_4" text:outline-level="4"><text:bookmark-start text:name="__RefHeading___example_requests_15"/><text:bookmark-start text:name="example_requests"/>Example Requests<text:bookmark-end text:name="__RefHeading___example_requests_15"/><text:bookmark-end text:name="example_requests"/></text:h>
      <text:p text:style-name="Text_20_body">Request: <text:a xlink:type="simple" xlink:href="https://lutcodecamp-niklaskolbe.c9.io/biketracks/all/finland/lappeenranta?year=2015&amp;month=3&amp;day=3&amp;limit=100" text:style-name="Internet_20_link" text:visited-style-name="Visited_20_Internet_20_Link">https://lutcodecamp-niklaskolbe.c9.io/biketracks/all/finland/lappeenranta?year=2015&amp;month=3&amp;day=3&amp;limit=100</text:a></text:p>
      <text:p text:style-name="Text_20_body">Example response: </text:p>
      <text:p text:style-name="Preformatted_20_Text">[<text:line-break/><text:s text:c="2"/>{<text:line-break/><text:s text:c="4"/>"_id":"54f873dd8a87341d583aa4d2",<text:line-break/><text:s text:c="4"/>"country":"finland",<text:line-break/><text:s text:c="4"/>"country_code":"fi",<text:line-break/><text:s text:c="4"/>"administrative_area_level_1":"",<text:line-break/><text:s text:c="4"/>"administrative_area_level_2":"lappeenranta",<text:line-break/><text:s text:c="4"/>"locality":"",<text:line-break/><text:s text:c="4"/>"postal_code":"53850",<text:line-break/><text:s text:c="4"/>"__v":0,<text:line-break/><text:s text:c="4"/>"timestamps":[<text:line-break/><text:s text:c="7"/>"2015-03-05T15:17:10.487Z",<text:line-break/><text:s text:c="7"/>"2015-03-05T15:17:18.831Z",<text:line-break/><text:s text:c="7"/>"2015-03-05T15:17:30.220Z"<text:line-break/><text:s text:c="4"/>],<text:line-break/><text:s text:c="4"/>"coordinates":[<text:line-break/><text:s text:c="7"/>{<text:line-break/><text:s text:c="10"/>"latitude":61.04767,<text:line-break/><text:s text:c="10"/>"longitude":28.09706,<text:line-break/><text:s text:c="10"/>"_id":"54f873dd8a87341d583aa4d5"<text:line-break/><text:s text:c="7"/>},<text:line-break/><text:s text:c="7"/>{<text:line-break/><text:s text:c="10"/>"latitude":61.04767,<text:line-break/><text:s text:c="10"/>"longitude":28.09706,<text:line-break/><text:s text:c="10"/>"_id":"54f873dd8a87341d583aa4d4"<text:line-break/><text:s text:c="7"/>},<text:line-break/><text:s text:c="7"/>{<text:line-break/><text:s text:c="10"/>"latitude":61.04767,<text:line-break/><text:s text:c="10"/>"longitude":28.09706,<text:line-break/><text:s text:c="10"/>"_id":"54f873dd8a87341d583aa4d3"<text:line-break/><text:s text:c="7"/>}<text:line-break/><text:s text:c="4"/>]<text:line-break/><text:s text:c="2"/>}<text:line-break/>]</text:p>
      <text:p text:style-name="Text_20_body">Request: <text:a xlink:type="simple" xlink:href="https://lutcodecamp-niklaskolbe.c9.io/biketracks/geojson/finland?year=2015&amp;month=3" text:style-name="Internet_20_link" text:visited-style-name="Visited_20_Internet_20_Link">https://lutcodecamp-niklaskolbe.c9.io/biketracks/geojson/finland?year=2015&amp;month=3</text:a></text:p>
      <text:p text:style-name="Text_20_body">Example response:</text:p>
      <text:p text:style-name="Preformatted_20_Text">{<text:line-break/> "type":"FeatureCollection",<text:line-break/> "features":[<text:line-break/><text:s text:c="4"/>{<text:line-break/><text:s text:c="7"/>"type":"Feature",<text:line-break/><text:s text:c="7"/>"geometry":{<text:line-break/><text:s text:c="10"/>"type":"LineString",<text:line-break/><text:s text:c="10"/>"coordinates":[<text:line-break/><text:s text:c="13"/>[<text:line-break/><text:s text:c="16"/>61.04767,<text:line-break/><text:s text:c="16"/>28.09706<text:line-break/><text:s text:c="13"/>],<text:line-break/><text:s text:c="13"/>[<text:line-break/><text:s text:c="16"/>61.04767,<text:line-break/><text:s text:c="16"/>28.09706<text:line-break/><text:s text:c="13"/>],<text:line-break/><text:s text:c="13"/>[<text:line-break/><text:s text:c="16"/>61.04767,<text:line-break/><text:s text:c="16"/>28.09706<text:line-break/><text:s text:c="13"/>]<text:line-break/><text:s text:c="10"/>]<text:line-break/><text:s text:c="7"/>}<text:line-break/><text:s text:c="4"/>}<text:line-break/><text:s text:c="2"/>]<text:line-break/>}</text:p>
      <text:p text:style-name="Text_20_body">Request: <text:a xlink:type="simple" xlink:href="https://lutcodecamp-niklaskolbe.c9.io/biketracks/coordinates/finland/lappeenranta?year=2015" text:style-name="Internet_20_link" text:visited-style-name="Visited_20_Internet_20_Link">https://lutcodecamp-niklaskolbe.c9.io/biketracks/coordinates/finland/lappeenranta?year=2015</text:a></text:p>
      <text:p text:style-name="Text_20_body">Example respond:</text:p>
      <text:p text:style-name="Preformatted_20_Text">[<text:line-break/> [<text:line-break/><text:s text:c="4"/>61.06173,<text:line-break/><text:s text:c="4"/>28.10345<text:line-break/> ],<text:line-break/> [<text:line-break/><text:s text:c="4"/>61.05953,<text:line-break/><text:s text:c="4"/>28.10354<text:line-break/> ],<text:line-break/> [<text:line-break/><text:s text:c="4"/>61.05568,<text:line-break/><text:s text:c="4"/>28.10794<text:line-break/> ]<text:line-break/>]</text:p>
      <text:h text:style-name="Heading_20_2" text:outline-level="2"><text:bookmark-start text:name="__RefHeading___your_project_folder_compressed_and_uploaded_to_the_wiki_or_a_public_link_to_your_git_or_mercurial_repository_16"/><text:bookmark-start text:name="your_project_folder_compressed_and_uploaded_to_the_wiki_or_a_public_link_to_your_git_or_mercurial_repository"/>Your project folder compressed and uploaded to the wiki OR a public link to your Git or Mercurial repository<text:bookmark-end text:name="__RefHeading___your_project_folder_compressed_and_uploaded_to_the_wiki_or_a_public_link_to_your_git_or_mercurial_repository_16"/><text:bookmark-end text:name="your_project_folder_compressed_and_uploaded_to_the_wiki_or_a_public_link_to_your_git_or_mercurial_repository"/></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pendata2015:group3:start</dc:title>
  </office:meta>
</office:document-meta>
</file>