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7127fff8102d42ff464d5bbb8a3f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endata2015:group6:start"/><text:bookmark-start text:name="__RefHeading___lut_-_lecture_notes_pro_2000_1"/><text:bookmark-start text:name="lut_-_lecture_notes_pro_2000"/>LUT - Lecture notes pro 2000<text:bookmark-end text:name="__RefHeading___lut_-_lecture_notes_pro_2000_1"/><text:bookmark-end text:name="lut_-_lecture_notes_pro_2000"/></text:h>
      <text:h text:style-name="Heading_20_2" text:outline-level="2"><text:bookmark-start text:name="__RefHeading___repository_2"/><text:bookmark-start text:name="repository"/>Repository<text:bookmark-end text:name="__RefHeading___repository_2"/><text:bookmark-end text:name="repository"/></text:h>
      <text:p text:style-name="Text_20_body"><text:a xlink:type="simple" xlink:href="https://bitbucket.org/jpesonen/opendata_codecamp/" text:style-name="Internet_20_link" text:visited-style-name="Visited_20_Internet_20_Link">Bitbucket</text:a></text:p>
      <text:h text:style-name="Heading_20_2" text:outline-level="2"><text:bookmark-start text:name="__RefHeading___idea_3"/><text:bookmark-start text:name="idea"/>Idea<text:bookmark-end text:name="__RefHeading___idea_3"/><text:bookmark-end text:name="idea"/></text:h>
      <text:p text:style-name="Text_20_body">Students can save their notes during lectures under specific course. Notes can be created and edited by all users. Courses are loaded automatically to the database and they cannot be edited by user. All the notes can be browsed by course.</text:p>
      <text:h text:style-name="Heading_20_2" text:outline-level="2"><text:bookmark-start text:name="__RefHeading___motivation_4"/><text:bookmark-start text:name="motivation"/>Motivation<text:bookmark-end text:name="__RefHeading___motivation_4"/><text:bookmark-end text:name="motivation"/></text:h>
      <text:p text:style-name="Text_20_body">There had been some earlier talk about possible need for this kind of system, so our team decided to try and see how we could implement it. We were also interested in the possibility of using Socket.IO for browser to server communication, which was something nobody in our group had previously used.</text:p>
      <text:h text:style-name="Heading_20_2" text:outline-level="2"><text:bookmark-start text:name="__RefHeading___technologies_5"/><text:bookmark-start text:name="technologies"/>Technologies<text:bookmark-end text:name="__RefHeading___technologies_5"/><text:bookmark-end text:name="technologies"/></text:h>
      <text:list text:style-name="List_20_1" text:continue-numbering="false">
        <text:list-item>
          <text:p text:style-name="List_20_1_Content_First">Node.js w/ express - server side programming</text:p>
        </text:list-item>
        <text:list-item>
          <text:p text:style-name="List_20_1_Content">MongoDB - database</text:p>
        </text:list-item>
        <text:list-item>
          <text:p text:style-name="List_20_1_Content">Angularjs - client side programming</text:p>
        </text:list-item>
        <text:list-item>
          <text:p text:style-name="List_20_1_Content">Socket.IO - realtime communication between server and client</text:p>
        </text:list-item>
        <text:list-item>
          <text:p text:style-name="List_20_1_Content_Last">Bootstrap CSS - html styling</text:p>
        </text:list-item>
      </text:list>
      <text:p text:style-name="Text_20_body">and multiple smaller libraries</text:p>
      <text:h text:style-name="Heading_20_2" text:outline-level="2"><text:bookmark-start text:name="__RefHeading___api_endpoint_6"/><text:bookmark-start text:name="api_endpoint"/>API endpoint<text:bookmark-end text:name="__RefHeading___api_endpoint_6"/><text:bookmark-end text:name="api_endpoint"/></text:h>
      <text:h text:style-name="Heading_20_4" text:outline-level="4"><text:bookmark-start text:name="__RefHeading___post_7"/><text:bookmark-start text:name="post"/>POST<text:bookmark-end text:name="__RefHeading___post_7"/><text:bookmark-end text:name="post"/></text:h>
      <text:list text:style-name="List_20_1" text:continue-numbering="false">
        <text:list-item>
          <text:p text:style-name="LastListParagraph_List_20_1_Content_First"> /courses/&lt;id&gt;/notes (create new note)</text:p>
        </text:list-item>
      </text:list>
      <text:h text:style-name="Heading_20_4" text:outline-level="4"><text:bookmark-start text:name="__RefHeading___get_8"/><text:bookmark-start text:name="get"/>GET<text:bookmark-end text:name="__RefHeading___get_8"/><text:bookmark-end text:name="get"/></text:h>
      <text:list text:style-name="List_20_1" text:continue-numbering="false">
        <text:list-item>
          <text:p text:style-name="List_20_1_Content_First"> /courses/&lt;id&gt;/notes/&lt;id&gt; (show note)</text:p>
        </text:list-item>
        <text:list-item>
          <text:p text:style-name="List_20_1_Content"> /courses/&lt;id&gt; (list all notes by course id)</text:p>
        </text:list-item>
        <text:list-item>
          <text:p text:style-name="List_20_1_Content"> /courses (list courses)</text:p>
        </text:list-item>
        <text:list-item>
          <text:p text:style-name="List_20_1_Content_Last"> /snapshots/&lt;id&gt; (list history snapshots for note)</text:p>
        </text:list-item>
      </text:list>
      <text:h text:style-name="Heading_20_4" text:outline-level="4"><text:bookmark-start text:name="__RefHeading___put_9"/><text:bookmark-start text:name="put"/>PUT<text:bookmark-end text:name="__RefHeading___put_9"/><text:bookmark-end text:name="put"/></text:h>
      <text:list text:style-name="List_20_1" text:continue-numbering="false">
        <text:list-item>
          <text:p text:style-name="LastListParagraph_List_20_1_Content_First"> /courses/&lt;id&gt;/notes/&lt;id&gt; (edit note by id)</text:p>
        </text:list-item>
      </text:list>
      <text:h text:style-name="Heading_20_2" text:outline-level="2"><text:bookmark-start text:name="__RefHeading___user_interface_10"/><text:bookmark-start text:name="user_interface"/>User interface<text:bookmark-end text:name="__RefHeading___user_interface_10"/><text:bookmark-end text:name="user_interface"/></text:h>
      <text:p text:style-name="Text_20_body"><draw:frame draw:style-name="media" draw:name="0" text:anchor-type="as-char" draw:z-index="0" svg:width="5.2916666666667cm" svg:height="2.159738372093cm"><draw:image xlink:href="Pictures/937127fff8102d42ff464d5bbb8a3f97.png" xlink:type="simple" xlink:show="embed" xlink:actuate="onLoad"/></draw:frame></text:p>
      <text:h text:style-name="Heading_20_2" text:outline-level="2"><text:bookmark-start text:name="__RefHeading___functionalities_11"/><text:bookmark-start text:name="functionalities"/>Functionalities<text:bookmark-end text:name="__RefHeading___functionalities_11"/><text:bookmark-end text:name="functionalities"/></text:h>
      <text:h text:style-name="Heading_20_5" text:outline-level="5"><text:bookmark-start text:name="__RefHeading___socket.io_12"/><text:bookmark-start text:name="socket.io"/>Socket.io:<text:bookmark-end text:name="__RefHeading___socket.io_12"/><text:bookmark-end text:name="socket.io"/></text:h>
      <text:p text:style-name="Text_20_body">Multiple users can add, create and update lecture notes simultaneously. Collaboration is done by using socket.io streaming the content from and to all the users.</text:p>
      <text:h text:style-name="Heading_20_5" text:outline-level="5"><text:bookmark-start text:name="__RefHeading___node.js_express_crud_style_13"/><text:bookmark-start text:name="node.js_express_crud_style"/>Node.js, express, CRUD style<text:bookmark-end text:name="__RefHeading___node.js_express_crud_style_13"/><text:bookmark-end text:name="node.js_express_crud_style"/></text:h>
      <text:p text:style-name="Text_20_body">Implementation of the web-service can be used to integrate the backend services to any program. </text:p>
      <text:h text:style-name="Heading_20_5" text:outline-level="5"><text:bookmark-start text:name="__RefHeading___revision_history_14"/><text:bookmark-start text:name="revision_history"/>Revision history:<text:bookmark-end text:name="__RefHeading___revision_history_14"/><text:bookmark-end text:name="revision_history"/></text:h>
      <text:p text:style-name="Text_20_body">Backend takes revision snapshots from inputted texts twice in a minute, if there has been changes in the text. User can roll a revision from a history back any time.</text:p>
      <text:h text:style-name="Heading_20_2" text:outline-level="2"><text:bookmark-start text:name="__RefHeading___how_to_run_15"/><text:bookmark-start text:name="how_to_run"/>How to run<text:bookmark-end text:name="__RefHeading___how_to_run_15"/><text:bookmark-end text:name="how_to_run"/></text:h>
      <text:list text:style-name="List_20_1" text:continue-numbering="false">
        <text:list-item>
          <text:p text:style-name="List_20_1_Content_First"> npm install</text:p>
        </text:list-item>
        <text:list-item>
          <text:p text:style-name="List_20_1_Content"> bower install</text:p>
        </text:list-item>
        <text:list-item>
          <text:p text:style-name="List_20_1_Content_Last"> npm start this starts the server at port 808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pendata2015:group6:start</dc:title>
  </office:meta>
</office:document-meta>
</file>