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705802c37baa9d0b28a7f07593abae.png"/>
  <manifest:file-entry manifest:media-type="image/png" manifest:full-path="Pictures/ebd778fa12308f0f86cb36d28c573993.png"/>
  <manifest:file-entry manifest:media-type="image/jpeg" manifest:full-path="Pictures/c619788484f48d892dcc35f8bde92f13.jpg"/>
  <manifest:file-entry manifest:media-type="image/png" manifest:full-path="Pictures/7dbd3623b07e41c5cbdea168a5cf8667.png"/>
  <manifest:file-entry manifest:media-type="image/png" manifest:full-path="Pictures/3e73b3870a17134a42e5ff893737c8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2016fall:group1:start"/><text:bookmark-start text:name="__RefHeading___group1_1"/><text:bookmark-start text:name="group1"/>Group1<text:bookmark-end text:name="__RefHeading___group1_1"/><text:bookmark-end text:name="group1"/></text:h>
      <text:p text:style-name="Text_20_body"><text:span text:style-name="Strong_20_Emphasis">MINT</text:span> - Move It Now &amp; Then</text:p>
      <text:h text:style-name="Heading_20_1" text:outline-level="1"><text:bookmark-start text:name="__RefHeading___team_members_2"/><text:bookmark-start text:name="team_members"/>Team members<text:bookmark-end text:name="__RefHeading___team_members_2"/><text:bookmark-end text:name="team_members"/></text:h>
      <table:table table:style-name="Table">
        <table:table-column/>
        <table:table-column/>
        <table:table-row>
          <table:table-cell office:value-type="string" table:style-name="tableheader">
            <text:p text:style-name="Table_20_Heading"> Student Number </text:p>
          </table:table-cell>
          <table:table-cell office:value-type="string" table:style-name="tableheader">
            <text:p text:style-name="Table_20_Heading"> Member Name </text:p>
          </table:table-cell>
        </table:table-row>
        <table:table-row>
          <table:table-cell office:value-type="string" table:style-name="tablecell">
            <text:p text:style-name="tablealignleft"> 0504606 </text:p>
          </table:table-cell>
          <table:table-cell office:value-type="string" table:style-name="tablecell">
            <text:p text:style-name="tablealignleft"> Sarah Kexel </text:p>
          </table:table-cell>
        </table:table-row>
        <table:table-row>
          <table:table-cell office:value-type="string" table:style-name="tablecell">
            <text:p text:style-name="tablealignleft"> 0504305 </text:p>
          </table:table-cell>
          <table:table-cell office:value-type="string" table:style-name="tablecell">
            <text:p text:style-name="tablealignleft"> Carlos Gonzalez Juarez </text:p>
          </table:table-cell>
        </table:table-row>
        <table:table-row>
          <table:table-cell office:value-type="string" table:style-name="tablecell">
            <text:p text:style-name="tablealignleft"> 460287 </text:p>
          </table:table-cell>
          <table:table-cell office:value-type="string" table:style-name="tablecell">
            <text:p text:style-name="tablealignleft"> Muninder Adavelli </text:p>
          </table:table-cell>
        </table:table-row>
      </table:table>
      <text:h text:style-name="Heading_20_1" text:outline-level="1"><text:bookmark-start text:name="__RefHeading___idea_3"/><text:bookmark-start text:name="idea"/>Idea<text:bookmark-end text:name="__RefHeading___idea_3"/><text:bookmark-end text:name="idea"/></text:h>
      <text:p text:style-name="Text_20_body">We will create an application for companies that take care of their employees' health and want to motivate them through rewards.
For the fitness, the amount of sleep, the adherence of breaks and the learning about health issues (how to treat sick colleagues) each worker gets points and will then be ranked among all employees and receive rewards for a certain amount of collected points.
The app will receive data about the fitness and sleeping rhythm of the workers from their normally used fitness or running apps and sleeping tracker, since most of them have their own favourite app. The adherence of breaks will be checked through scanning a QR code next to the coffee machine or the bench outside. Workers can learn about what they should consider in case of a flu or about a sickness (like diabetics) of a colleague and get advises how to support him.
Through the ranking workers can compete with their colleagues and get rewards from the company like a free day, free food at the canting, massages or books in order to motivate them to improve their health.</text:p>
      <text:h text:style-name="Heading_20_1" text:outline-level="1"><text:bookmark-start text:name="__RefHeading___motivation_4"/><text:bookmark-start text:name="motivation"/>Motivation<text:bookmark-end text:name="__RefHeading___motivation_4"/><text:bookmark-end text:name="motivation"/></text:h>
      <text:p text:style-name="Text_20_body">Nowadays there are many applications that are related to tracking fitness and sport activities. Statistical findings show: </text:p>
      <text:p text:style-name="Text_20_body">- Only around 20% of the population takes a lot of care about their health and around 50% of the population worry about their health –&gt; hight potential to adress more people who are also willing to change something</text:p>
      <text:p text:style-name="Text_20_body">- 33% of the 18-39 year old and 25% of the 40-59 year old would do more sport activities if it would be financially rewarded by the company</text:p>
      <text:p text:style-name="Text_20_body">- 41% of the 18-39 year old and 36% of the 40-59 year old would do more sport activities if it would be financially supported by the heath insurance ( provide the app to health insurances)</text:p>
      <text:p text:style-name="Text_20_body">- 26% of the 18-39 year old and 19% of the 40-59 year old would do more sport activities for better carrier prospects</text:p>
      <text:p text:style-name="Text_20_body">(<text:a xlink:type="simple" xlink:href="https://de.statista.com" text:style-name="Internet_20_link" text:visited-style-name="Visited_20_Internet_20_Link">https://de.statista.com</text:a>)</text:p>
      <text:p text:style-name="Text_20_body">Therefore we see a high potential in motivating people through company's rewards to use their own fitness, sport and sleeping apps in order to improve their health.</text:p>
      <text:h text:style-name="Heading_20_1" text:outline-level="1"><text:bookmark-start text:name="__RefHeading___features_5"/><text:bookmark-start text:name="features"/>Features<text:bookmark-end text:name="__RefHeading___features_5"/><text:bookmark-end text:name="features"/></text:h>
      <text:p text:style-name="Text_20_body">Gamification</text:p>
      <text:p text:style-name="Text_20_body">- Challanges among colleagues through rankings</text:p>
      <text:p text:style-name="Text_20_body"><draw:frame draw:style-name="media" draw:name="0" text:anchor-type="as-char" draw:z-index="0" svg:width="5.2916666666667cm" svg:height="4.8395305907173cm"><draw:image xlink:href="Pictures/f3705802c37baa9d0b28a7f07593abae.png" xlink:type="simple" xlink:show="embed" xlink:actuate="onLoad"/></draw:frame></text:p>
      <text:p text:style-name="Text_20_body">- Quizes to learn</text:p>
      <text:p text:style-name="Text_20_body"><draw:frame draw:style-name="media" draw:name="1" text:anchor-type="as-char" draw:z-index="1" svg:width="5.2916666666667cm" svg:height="1.7638888888889cm"><draw:image xlink:href="Pictures/ebd778fa12308f0f86cb36d28c573993.png" xlink:type="simple" xlink:show="embed" xlink:actuate="onLoad"/></draw:frame></text:p>
      <text:p text:style-name="Text_20_body">QR Code scanning and prove of breaks</text:p>
      <text:p text:style-name="Text_20_body"><draw:frame draw:style-name="media" draw:name="2" text:anchor-type="as-char" draw:z-index="2" svg:width="5.2916666666667cm" svg:height="2.9732441471572cm"><draw:image xlink:href="Pictures/c619788484f48d892dcc35f8bde92f13.jpg" xlink:type="simple" xlink:show="embed" xlink:actuate="onLoad"/></draw:frame></text:p>
      <text:h text:style-name="Heading_20_1" text:outline-level="1"><text:bookmark-start text:name="__RefHeading___technologies_6"/><text:bookmark-start text:name="technologies"/>Technologies<text:bookmark-end text:name="__RefHeading___technologies_6"/><text:bookmark-end text:name="technologies"/></text:h>
      <text:p text:style-name="Text_20_body">Could9</text:p>
      <text:p text:style-name="Text_20_body">Backend: Back&amp;</text:p>
      <text:p text:style-name="Text_20_body">Frontend: jQuery, Materialize</text:p>
      <text:p text:style-name="Text_20_body"><draw:frame draw:style-name="media" draw:name="3" text:anchor-type="as-char" draw:z-index="3" svg:width="5.2916666666667cm" svg:height="2.312100571813cm"><draw:image xlink:href="Pictures/7dbd3623b07e41c5cbdea168a5cf8667.png" xlink:type="simple" xlink:show="embed" xlink:actuate="onLoad"/></draw:frame></text:p>
      <text:p text:style-name="Text_20_body"><draw:frame draw:style-name="media" draw:name="4" text:anchor-type="as-char" draw:z-index="4" svg:width="7.9375cm" svg:height="3.3335328317373cm"><draw:image xlink:href="Pictures/3e73b3870a17134a42e5ff893737c838.png" xlink:type="simple" xlink:show="embed" xlink:actuate="onLoad"/></draw:frame></text:p>
      <text:h text:style-name="Heading_20_1" text:outline-level="1"><text:bookmark-start text:name="__RefHeading___schedule_7"/><text:bookmark-start text:name="schedule"/>Schedule<text:bookmark-end text:name="__RefHeading___schedule_7"/><text:bookmark-end text:name="schedule"/></text:h>
      <table:table table:style-name="Table">
        <table:table-column/>
        <table:table-column/>
        <table:table-row>
          <table:table-cell office:value-type="string" table:style-name="tableheader">
            <text:p text:style-name="Table_20_Heading"> Date </text:p>
          </table:table-cell>
          <table:table-cell office:value-type="string" table:style-name="tableheader">
            <text:p text:style-name="Table_20_Heading"> Activities </text:p>
          </table:table-cell>
        </table:table-row>
        <table:table-row>
          <table:table-cell office:value-type="string" table:style-name="tableheader">
            <text:p text:style-name="Table_20_Heading"> Day 1</text:p>
          </table:table-cell>
          <table:table-cell office:value-type="string" table:style-name="tablecell">
            <text:p text:style-name="tablealignleft"> Define the idea and steps, set up brack- and frontend, build a snowman </text:p>
          </table:table-cell>
        </table:table-row>
        <table:table-row>
          <table:table-cell office:value-type="string" table:style-name="tableheader">
            <text:p text:style-name="Table_20_Heading"> Day 2</text:p>
          </table:table-cell>
          <table:table-cell office:value-type="string" table:style-name="tablecell">
            <text:p text:style-name="tablealignleft"> Develop back- and frontend further </text:p>
          </table:table-cell>
        </table:table-row>
        <table:table-row>
          <table:table-cell office:value-type="string" table:style-name="tableheader">
            <text:p text:style-name="Table_20_Heading"> Day 3</text:p>
          </table:table-cell>
          <table:table-cell office:value-type="string" table:style-name="tablecell">
            <text:p text:style-name="tablealignleft"> Develop back- and frontend further, gather customer feedback, prepare the presentation </text:p>
          </table:table-cell>
        </table:table-row>
      </table:table>
      <text:h text:style-name="Heading_20_1" text:outline-level="1"><text:bookmark-start text:name="__RefHeading___presentation_8"/><text:bookmark-start text:name="presentation"/>Presentation<text:bookmark-end text:name="__RefHeading___presentation_8"/><text:bookmark-end text:name="presentation"/></text:h>
      <text:h text:style-name="Heading_20_1" text:outline-level="1"><text:bookmark-start text:name="__RefHeading___source_code_9"/><text:bookmark-start text:name="source_code"/>Source code<text:bookmark-end text:name="__RefHeading___source_code_9"/><text:bookmark-end text:name="source_cod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2016fall:group1:start</dc:title>
  </office:meta>
</office:document-meta>
</file>