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e6bd4625f374eccaca17039cf703b7e.png"/>
  <manifest:file-entry manifest:media-type="image/png" manifest:full-path="Pictures/5e3613866d6c5d080ff2eaf85a4324c6.png"/>
  <manifest:file-entry manifest:media-type="image/jpeg" manifest:full-path="Pictures/49c49631fa77c46b4b7af92590d6b6fb.jpg"/>
  <manifest:file-entry manifest:media-type="image/png" manifest:full-path="Pictures/0d047379585e7c319a6c4b0c719a00e0.png"/>
  <manifest:file-entry manifest:media-type="image/png" manifest:full-path="Pictures/67ebed226ead8bcf2008fdba53ef006b.png"/>
  <manifest:file-entry manifest:media-type="image/jpeg" manifest:full-path="Pictures/00cf544238c35cd2f1f5a17ad1ae8ae9.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otso2016fall:group2:start"/><text:bookmark-start text:name="__RefHeading___office_workout_1"/><text:bookmark-start text:name="office_workout"/>Office Workout<text:bookmark-end text:name="__RefHeading___office_workout_1"/><text:bookmark-end text:name="office_workout"/></text:h>
      <text:p text:style-name="Text_20_body"><text:span text:style-name="Strong_20_Emphasis">Team</text:span></text:p>
      <text:p text:style-name="Text_20_body">Mohamed Khaled Aljundi 0499054</text:p>
      <text:p text:style-name="Text_20_body">Hafiz M Shahzad Sikandar 0506002</text:p>
      <text:p text:style-name="Text_20_body">Hana Kadlcikova 0504567</text:p>
      <text:h text:style-name="Heading_20_3" text:outline-level="3"><text:bookmark-start text:name="__RefHeading___what_is_it_2"/><text:bookmark-start text:name="what_is_it"/>What is it?<text:bookmark-end text:name="__RefHeading___what_is_it_2"/><text:bookmark-end text:name="what_is_it"/></text:h>
      <text:p text:style-name="Text_20_body">Our application should encourage people who work at office to take short breaks from their work and use them to exercise. Both actions were proved to have significant positive effect on people's health.</text:p>
      <text:h text:style-name="Heading_20_3" text:outline-level="3"><text:bookmark-start text:name="__RefHeading___motivation_3"/><text:bookmark-start text:name="motivation"/>Motivation<text:bookmark-end text:name="__RefHeading___motivation_3"/><text:bookmark-end text:name="motivation"/></text:h>
      <text:p text:style-name="Text_20_body">Though the positive effect of taking short breaks when working in office is undeniable, it is difficult to remember to actually take these breaks. And it is even more challenging to use the breaks to exercise. Our goal is to remind people when it is time to take a break and to motivate them to improve their health with very simple, yet effective, exercise. The set of exercises is designed specifically for people working in office. It aims at the most common office-related health issues and most of the exercises are discrete enough to practice at your desk.</text:p>
      <text:h text:style-name="Heading_20_3" text:outline-level="3"><text:bookmark-start text:name="__RefHeading___features_4"/><text:bookmark-start text:name="features"/>Features<text:bookmark-end text:name="__RefHeading___features_4"/><text:bookmark-end text:name="features"/></text:h>
      <text:p text:style-name="Text_20_body">This app consist on a numbers of features to get rid boring hours in office by doing some healthy workout activities. In this app, workout activities are categorized as:</text:p>
      <text:p text:style-name="Text_20_body">50s eyes Move only your eyes, not your head. Look up, then look down. Each time hold for 10s. Close your eyes, then look to your right as far as you can, then look to your left. Hold each position 10s. Close your eyes.</text:p>
      <text:p text:style-name="Text_20_body">15s neck Sit tall. Keep face forward, place your left hand on your right ear and tilt your head to the left. Hold 10s. Slowly make a half-circle motion, starting at the left, moving downward, and finishing at the right. hold 10s. Do not tense or hunch shoulders.</text:p>
      <text:p text:style-name="Text_20_body">10s shoulders Sit with good posture. Roll your shoulders 3 times in a forward direction. Do the same in a backward direction.</text:p>
      <text:p text:style-name="Text_20_body">20s hands Stretch arm out with palm down. With other hand, pull fingers down. Hold for 10 seconds.</text:p>
      <text:p text:style-name="Text_20_body">140s legs&amp;abs Hold your abdominal muscles tight. Extend one leg until it is level with your hip. Hold for 10 seconds. Slowly lower leg.  Repeat 7 times. Change legs.</text:p>
      <text:p text:style-name="Text_20_body">60s arms Lift the table. Put your hands under the table. Press up against the table.</text:p>
      <text:p text:style-name="Text_20_body">60s arms Push the table into the floor. Put hands on table, palms down. Press down as strongly as you can.</text:p>
      <text:h text:style-name="Heading_20_3" text:outline-level="3"><text:bookmark-start text:name="__RefHeading___technology_5"/><text:bookmark-start text:name="technology"/>Technology<text:bookmark-end text:name="__RefHeading___technology_5"/><text:bookmark-end text:name="technology"/></text:h>
      <text:p text:style-name="Text_20_body">We have divided our technology part into two parts front-end and back-end development.</text:p>
      <text:h text:style-name="Heading_20_5" text:outline-level="5"><text:bookmark-start text:name="__RefHeading___front-end_development_6"/><text:bookmark-start text:name="front-end_development"/>Front-end Development:<text:bookmark-end text:name="__RefHeading___front-end_development_6"/><text:bookmark-end text:name="front-end_development"/></text:h>
      <text:p text:style-name="Text_20_body">For front-end, Ionic framework is using along with HTML and CSS. As HTML and CSS are essential part for web and mobile application. For slicing images or editing images, Adobe-Photoshop has been used.</text:p>
      <text:p text:style-name="Text_20_body"><draw:frame draw:style-name="media" draw:name="0" text:anchor-type="as-char" draw:z-index="0" svg:width="5.2916666666667cm" svg:height="1.8388541666667cm"><draw:image xlink:href="Pictures/3e6bd4625f374eccaca17039cf703b7e.png" xlink:type="simple" xlink:show="embed" xlink:actuate="onLoad"/></draw:frame><draw:frame draw:style-name="media" draw:name="1" text:anchor-type="as-char" draw:z-index="1" svg:width="5.2916666666667cm" svg:height="5.2916666666667cm"><draw:image xlink:href="Pictures/5e3613866d6c5d080ff2eaf85a4324c6.png" xlink:type="simple" xlink:show="embed" xlink:actuate="onLoad"/></draw:frame><draw:frame draw:style-name="media" draw:name="2" text:anchor-type="as-char" draw:z-index="2" svg:width="5.2916666666667cm" svg:height="4.7247023809524cm"><draw:image xlink:href="Pictures/49c49631fa77c46b4b7af92590d6b6fb.jpg" xlink:type="simple" xlink:show="embed" xlink:actuate="onLoad"/></draw:frame><draw:frame draw:style-name="media" draw:name="3" text:anchor-type="as-char" draw:z-index="3" svg:width="5.2916666666667cm" svg:height="5.2916666666667cm"><draw:image xlink:href="Pictures/0d047379585e7c319a6c4b0c719a00e0.png" xlink:type="simple" xlink:show="embed" xlink:actuate="onLoad"/></draw:frame></text:p>
      <text:h text:style-name="Heading_20_5" text:outline-level="5"><text:bookmark-start text:name="__RefHeading___back-end_development_7"/><text:bookmark-start text:name="back-end_development"/>Back-end Development:<text:bookmark-end text:name="__RefHeading___back-end_development_7"/><text:bookmark-end text:name="back-end_development"/></text:h>
      <text:p text:style-name="Text_20_body">For back-end, we have used Angularjs along with Backand service. AngularJs is very power JavaScript library mostly used for Back-end development during hybrid mobile application. It suits all the platform.</text:p>
      <text:p text:style-name="Text_20_body"><draw:frame draw:style-name="media" draw:name="4" text:anchor-type="as-char" draw:z-index="4" svg:width="5.2916666666667cm" svg:height="5.2916666666667cm"><draw:image xlink:href="Pictures/67ebed226ead8bcf2008fdba53ef006b.png" xlink:type="simple" xlink:show="embed" xlink:actuate="onLoad"/></draw:frame><draw:frame draw:style-name="media" draw:name="5" text:anchor-type="as-char" draw:z-index="5" svg:width="5.2916666666667cm" svg:height="5.2916666666667cm"><draw:image xlink:href="Pictures/00cf544238c35cd2f1f5a17ad1ae8ae9.jpe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tso2016fall:group2:start</dc:title>
  </office:meta>
</office:document-meta>
</file>