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6e903d13b5ba99ee07e6d2208fa062.png"/>
  <manifest:file-entry manifest:media-type="image/png" manifest:full-path="Pictures/019fa1d773f0311be44438f49ba3df2f.png"/>
  <manifest:file-entry manifest:media-type="image/png" manifest:full-path="Pictures/9d883c53974bda6a7ae5703c3d9890b8.png"/>
  <manifest:file-entry manifest:media-type="image/png" manifest:full-path="Pictures/2fd15a56c74da3df05d6605f73f2ef23.png"/>
  <manifest:file-entry manifest:media-type="image/png" manifest:full-path="Pictures/5c1040f0bd23e5b7625cdc9faa4fc456.png"/>
  <manifest:file-entry manifest:media-type="image/png" manifest:full-path="Pictures/cae692bd483a83ffefbbfe85459980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socase2015:group1:start"/><text:bookmark-start text:name="__RefHeading___paavoinsurances_1"/><text:bookmark-start text:name="paavoinsurances"/>PaavoInsurances<text:bookmark-end text:name="__RefHeading___paavoinsurances_1"/><text:bookmark-end text:name="paavoinsurances"/></text:h>
      <text:p text:style-name="Text_20_body"><text:span text:style-name="Strong_20_Emphasis">Group 1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ies </text:p>
          </table:table-cell>
        </table:table-row>
        <table:table-row>
          <table:table-cell office:value-type="string" table:style-name="tablecell">
            <text:p text:style-name="tablealignleft"> Otto Laitinen </text:p>
          </table:table-cell>
          <table:table-cell office:value-type="string" table:style-name="tablecell">
            <text:p text:style-name="tablealignleft"> Lead front end developer </text:p>
          </table:table-cell>
        </table:table-row>
        <table:table-row>
          <table:table-cell office:value-type="string" table:style-name="tablecell">
            <text:p text:style-name="tablealignleft"> Joonas Pohjala </text:p>
          </table:table-cell>
          <table:table-cell office:value-type="string" table:style-name="tablecell">
            <text:p text:style-name="tablealignleft"> Special features, front end </text:p>
          </table:table-cell>
        </table:table-row>
        <table:table-row>
          <table:table-cell office:value-type="string" table:style-name="tablecell">
            <text:p text:style-name="tablealignleft"> Juhana Repo </text:p>
          </table:table-cell>
          <table:table-cell office:value-type="string" table:style-name="tablecell">
            <text:p text:style-name="tablealignleft"> UI, front end </text:p>
          </table:table-cell>
        </table:table-row>
        <table:table-row>
          <table:table-cell office:value-type="string" table:style-name="tablecell">
            <text:p text:style-name="tablealignleft"> Tatu Virta </text:p>
          </table:table-cell>
          <table:table-cell office:value-type="string" table:style-name="tablecell">
            <text:p text:style-name="tablealignleft"> UI, front end </text:p>
          </table:table-cell>
        </table:table-row>
      </table:table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Our idea was to create an insurance sale app which LTC-Otso wanted us to do. We managed to program all the three priorities. We also added possibility to make a new offer to the old customer. Our highly hyped special feature is barcode reader. Our app is able to read any kind of barcode, mainly social security number and S-bonus card.</text:p>
      <text:h text:style-name="Heading_20_1" text:outline-level="1"><text:bookmark-start text:name="__RefHeading___timetable_3"/><text:bookmark-start text:name="timetable"/>Timetable<text:bookmark-end text:name="__RefHeading___timetable_3"/><text:bookmark-end text:name="timetab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y </text:p>
          </table:table-cell>
          <table:table-cell office:value-type="string" table:style-name="tableheader">
            <text:p text:style-name="Table_20_Heading"> What to do </text:p>
          </table:table-cell>
        </table:table-row>
        <table:table-row>
          <table:table-cell office:value-type="string" table:style-name="tableheader">
            <text:p text:style-name="Table_20_Heading"> Monday</text:p>
          </table:table-cell>
          <table:table-cell office:value-type="string" table:style-name="tablecell">
            <text:p text:style-name="tablealignleft"> Brainstorming and prototyping </text:p>
          </table:table-cell>
        </table:table-row>
        <table:table-row>
          <table:table-cell office:value-type="string" table:style-name="tableheader">
            <text:p text:style-name="Table_20_Heading"> Tuesday</text:p>
          </table:table-cell>
          <table:table-cell office:value-type="string" table:style-name="tablecell">
            <text:p text:style-name="tablealignleft"> Setting everything up, Coding, UI </text:p>
          </table:table-cell>
        </table:table-row>
        <table:table-row>
          <table:table-cell office:value-type="string" table:style-name="tableheader">
            <text:p text:style-name="Table_20_Heading"> Wednesday</text:p>
          </table:table-cell>
          <table:table-cell office:value-type="string" table:style-name="tablecell">
            <text:p text:style-name="tablealignleft"> Coding, UI </text:p>
          </table:table-cell>
        </table:table-row>
        <table:table-row>
          <table:table-cell office:value-type="string" table:style-name="tableheader">
            <text:p text:style-name="Table_20_Heading"> Thurday</text:p>
          </table:table-cell>
          <table:table-cell office:value-type="string" table:style-name="tablecell">
            <text:p text:style-name="tablealignleft"> Coding, UI, finish everything </text:p>
          </table:table-cell>
        </table:table-row>
        <table:table-row>
          <table:table-cell office:value-type="string" table:style-name="tableheader">
            <text:p text:style-name="Table_20_Heading"> Friday</text:p>
          </table:table-cell>
          <table:table-cell office:value-type="string" table:style-name="tablecell">
            <text:p text:style-name="tablealignleft"> Presentation </text:p>
          </table:table-cell>
        </table:table-row>
      </table:table>
      <text:h text:style-name="Heading_20_1" text:outline-level="1"><text:bookmark-start text:name="__RefHeading___motivation_4"/><text:bookmark-start text:name="motivation"/>Motivation<text:bookmark-end text:name="__RefHeading___motivation_4"/><text:bookmark-end text:name="motivation"/></text:h>
      <text:p text:style-name="Text_20_body">We want to show what we can do. Paavos are two time Code Camp winners and we'll try to win this one also. We had a big group, so we need to do something special. As mentioned in the idea section, we were able to program the barcode-feature, which is kinda awesome.</text:p>
      <text:h text:style-name="Heading_20_1" text:outline-level="1"><text:bookmark-start text:name="__RefHeading___features_5"/><text:bookmark-start text:name="features"/>Features<text:bookmark-end text:name="__RefHeading___features_5"/><text:bookmark-end text:name="features"/></text:h>
      <text:list text:style-name="List_20_1" text:continue-numbering="false">
        <text:list-item>
          <text:p text:style-name="List_20_1_Content_First"> Customers are able to make home insurance contracts with us. Data will be saved in Otso database.</text:p>
        </text:list-item>
        <text:list-item>
          <text:p text:style-name="List_20_1_Content"> Customers are able to join “spam list”, so they will be contacted later about insurances they are interested in by email or phone.</text:p>
        </text:list-item>
        <text:list-item>
          <text:p text:style-name="List_20_1_Content"> Old customers are able to do a new contract with us.</text:p>
        </text:list-item>
        <text:list-item>
          <text:p text:style-name="List_20_1_Content"> We can recognize old customers by scanning the ID-card and they can join loyality program with S-card.</text:p>
        </text:list-item>
        <text:list-item>
          <text:p text:style-name="List_20_1_Content_Last"> Local database with social security numbers and bonus card numbers.</text:p>
        </text:list-item>
      </text:list>
      <text:h text:style-name="Heading_20_1" text:outline-level="1"><text:bookmark-start text:name="__RefHeading___tech_6"/><text:bookmark-start text:name="tech"/>Tech<text:bookmark-end text:name="__RefHeading___tech_6"/><text:bookmark-end text:name="tech"/></text:h>
      <text:p text:style-name="Text_20_body">Visual Studio 2013 (C#, JSON.NET, XAML), GitHub, MarvelApp, Adobe Illustrator CC, CorelDRAW X6</text:p>
      <text:h text:style-name="Heading_20_1" text:outline-level="1"><text:bookmark-start text:name="__RefHeading___screenshots_7"/><text:bookmark-start text:name="screenshots"/>Screenshots<text:bookmark-end text:name="__RefHeading___screenshots_7"/><text:bookmark-end text:name="screenshots"/></text:h>
      <text:p text:style-name="Text_20_body"><draw:frame draw:style-name="media" draw:name="0" text:anchor-type="as-char" draw:z-index="0" svg:width="5.2916666666667cm" svg:height="2.9765625cm"><draw:image xlink:href="Pictures/cc6e903d13b5ba99ee07e6d2208fa062.png" xlink:type="simple" xlink:show="embed" xlink:actuate="onLoad"/></draw:frame>
<draw:frame draw:style-name="media" draw:name="1" text:anchor-type="as-char" draw:z-index="1" svg:width="5.2916666666667cm" svg:height="2.9765625cm"><draw:image xlink:href="Pictures/019fa1d773f0311be44438f49ba3df2f.png" xlink:type="simple" xlink:show="embed" xlink:actuate="onLoad"/></draw:frame>
<draw:frame draw:style-name="media" draw:name="2" text:anchor-type="as-char" draw:z-index="2" svg:width="5.2916666666667cm" svg:height="2.9765625cm"><draw:image xlink:href="Pictures/9d883c53974bda6a7ae5703c3d9890b8.png" xlink:type="simple" xlink:show="embed" xlink:actuate="onLoad"/></draw:frame>
<draw:frame draw:style-name="media" draw:name="3" text:anchor-type="as-char" draw:z-index="3" svg:width="5.2916666666667cm" svg:height="2.9765625cm"><draw:image xlink:href="Pictures/2fd15a56c74da3df05d6605f73f2ef23.png" xlink:type="simple" xlink:show="embed" xlink:actuate="onLoad"/></draw:frame>
<draw:frame draw:style-name="media" draw:name="4" text:anchor-type="as-char" draw:z-index="4" svg:width="5.2916666666667cm" svg:height="2.9765625cm"><draw:image xlink:href="Pictures/5c1040f0bd23e5b7625cdc9faa4fc456.png" xlink:type="simple" xlink:show="embed" xlink:actuate="onLoad"/></draw:frame></text:p>
      <text:h text:style-name="Heading_20_1" text:outline-level="1"><text:bookmark-start text:name="__RefHeading___software_poster_and_demo_video_8"/><text:bookmark-start text:name="software_poster_and_demo_video"/>Software Poster and Demo Video<text:bookmark-end text:name="__RefHeading___software_poster_and_demo_video_8"/><text:bookmark-end text:name="software_poster_and_demo_video"/></text:h>
      <text:p text:style-name="Text_20_body"><draw:frame draw:style-name="media" draw:name="5" text:anchor-type="as-char" draw:z-index="5" svg:width="7.9375cm" svg:height="11.283323220065cm"><draw:image xlink:href="Pictures/cae692bd483a83ffefbbfe85459980e1.png" xlink:type="simple" xlink:show="embed" xlink:actuate="onLoad"/></draw:frame></text:p>
      <text:p text:style-name="Text_20_body">Demo video: <text:a xlink:type="simple" xlink:href="https://www.youtube.com/watch?v=sPlyRNL51Js" text:style-name="Internet_20_link" text:visited-style-name="Visited_20_Internet_20_Link">https://www.youtube.com/watch?v=sPlyRNL51Js</text:a></text:p>
      <text:p text:style-name="Text_20_body"><text:a xlink:type="simple" xlink:href="youtube&amp;#62;sPlyRNL51Js" text:style-name="Internet_20_link" text:visited-style-name="Visited_20_Internet_20_Link">youtube&gt;sPlyRNL51Js</text:a></text:p>
      <text:h text:style-name="Heading_20_1" text:outline-level="1"><text:bookmark-start text:name="__RefHeading___presentation_and_project_report_9"/><text:bookmark-start text:name="presentation_and_project_report"/>Presentation and Project Report<text:bookmark-end text:name="__RefHeading___presentation_and_project_report_9"/><text:bookmark-end text:name="presentation_and_project_report"/></text:h>
      <text:p text:style-name="Text_20_body">Presentation: <text:a xlink:type="simple" xlink:href="http://codecamp.fi/doku.php/otsocase2015/group1/paavoinsurances_slides.pptx" text:style-name="Internet_20_link" text:visited-style-name="Visited_20_Internet_20_Link">paavoinsurances_slides.pptx</text:a></text:p>
      <text:h text:style-name="Heading_20_1" text:outline-level="1"><text:bookmark-start text:name="__RefHeading___links_10"/><text:bookmark-start text:name="links"/>Links<text:bookmark-end text:name="__RefHeading___links_10"/><text:bookmark-end text:name="links"/></text:h>
      <text:p text:style-name="Text_20_body">Source: <text:a xlink:type="simple" xlink:href="https://github.com/Nathorr/PaavoInsurances" text:style-name="Internet_20_link" text:visited-style-name="Visited_20_Internet_20_Link">https://github.com/Nathorr/PaavoInsurances</text:a></text:p>
      <text:p text:style-name="Text_20_body">First mock-up: <text:a xlink:type="simple" xlink:href="http://marvl.in/4cd81i" text:style-name="Internet_20_link" text:visited-style-name="Visited_20_Internet_20_Link">http://marvl.in/4cd81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otsocase2015:group1:start</dc:title>
  </office:meta>
</office:document-meta>
</file>