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2de1ba7d26e8bdc79c7be56230020a4.png"/>
  <manifest:file-entry manifest:media-type="image/png" manifest:full-path="Pictures/f81a3060e9caedb3356dc02e326be605.png"/>
  <manifest:file-entry manifest:media-type="image/png" manifest:full-path="Pictures/eac1800be7ea13446fba8b9dd8a0c084.png"/>
  <manifest:file-entry manifest:media-type="image/png" manifest:full-path="Pictures/f1865abeb2c39bb04f9f0588d1c0f7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socase2015:group3:start"/><text:bookmark-start text:name="__RefHeading___insurance_1"/><text:bookmark-start text:name="insurance"/>Insurance<text:bookmark-end text:name="__RefHeading___insurance_1"/><text:bookmark-end text:name="insurance"/></text:h>
      <text:p text:style-name="Text_20_body"><text:span text:style-name="Strong_20_Emphasis">Group 3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Member </text:p>
          </table:table-cell>
          <table:table-cell office:value-type="string" table:style-name="tableheader">
            <text:p text:style-name="Table_20_Heading"> Main Responsibility </text:p>
          </table:table-cell>
        </table:table-row>
        <table:table-row>
          <table:table-cell office:value-type="string" table:style-name="tablecell">
            <text:p text:style-name="tablealignleft"> Mikko Turunen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Janne Salopaasi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Konstantin Taranov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LTC-Otso presented us 3 use cases which are related to insurance sales with a tablet device. Solving the given use cases could help insurance salesmen to gain new clients.</text:p>
      <text:p text:style-name="Text_20_body"><text:span text:style-name="underline">Use case 1, home insurance (highest priority):</text:span></text:p>
      <text:p text:style-name="Text_20_body">Collect information from a client and calculate the price of a home insurance. Place an order to a REST-server if client wants to buy the insurance. </text:p>
      <text:p text:style-name="Text_20_body"><text:span text:style-name="underline">Use case 2, collect sales leads (medium priority):</text:span></text:p>
      <text:p text:style-name="Text_20_body">If customer is in hurry collect basic contact info and insurance needs.</text:p>
      <text:p text:style-name="Text_20_body"><text:span text:style-name="underline">Use case 3, Customer loyalty program (lowest priority):</text:span></text:p>
      <text:p text:style-name="Text_20_body">If the customer has an insurance in the company, ask if the customer would like to join the loyalty program.</text:p>
      <text:h text:style-name="Heading_20_2" text:outline-level="2"><text:bookmark-start text:name="__RefHeading___motivation_3"/><text:bookmark-start text:name="motivation"/>Motivation<text:bookmark-end text:name="__RefHeading___motivation_3"/><text:bookmark-end text:name="motivation"/></text:h>
      <text:p text:style-name="Text_20_body">Solve the given use cases with C#, Xaml &amp; JSON.</text:p>
      <text:p text:style-name="Text_20_body">Solution should be simple and easy to use.</text:p>
      <text:p text:style-name="Text_20_body">Solution should support a variety of different sized devices</text:p>
      <text:h text:style-name="Heading_20_2" text:outline-level="2"><text:bookmark-start text:name="__RefHeading___features_4"/><text:bookmark-start text:name="features"/>Features<text:bookmark-end text:name="__RefHeading___features_4"/><text:bookmark-end text:name="features"/></text:h>
      <text:list text:style-name="Numbering_20_1" text:continue-numbering="false">
        <text:list-item>
          <text:p text:style-name="Numbering_20_1_Content_First"> Collect information for home insurance price calculation and for insurance application</text:p>
        </text:list-item>
        <text:list-item>
          <text:p text:style-name="Numbering_20_1_Content"> Uses REST-server with JSON-calls (POST:price calculation &amp; storing application; GET: single application with ID; DELETE: single application with ID)</text:p>
        </text:list-item>
        <text:list-item>
          <text:p text:style-name="Numbering_20_1_Content"> Dynamic layout in portrait mode (app is locked into portrait mode, if landscape mode is enabled upon build it works all resolutions except 1024×768)</text:p>
        </text:list-item>
        <text:list-item>
          <text:p text:style-name="Numbering_20_1_Content_Last"> Reset local data with a single button press</text:p>
        </text:list-item>
      </text:list>
      <text:h text:style-name="Heading_20_2" text:outline-level="2"><text:bookmark-start text:name="__RefHeading___screen_shots_5"/><text:bookmark-start text:name="screen_shots"/>Screen shots<text:bookmark-end text:name="__RefHeading___screen_shots_5"/><text:bookmark-end text:name="screen_shots"/></text:h>
      <text:p text:style-name="Text_20_body"><draw:frame draw:style-name="media" draw:name="0" text:anchor-type="as-char" draw:z-index="0" svg:width="5.2916666666667cm" svg:height="9.4120008680556cm"><draw:image xlink:href="Pictures/12de1ba7d26e8bdc79c7be56230020a4.png" xlink:type="simple" xlink:show="embed" xlink:actuate="onLoad"/></draw:frame>
<draw:frame draw:style-name="media" draw:name="1" text:anchor-type="as-char" draw:z-index="1" svg:width="5.2916666666667cm" svg:height="9.4120008680556cm"><draw:image xlink:href="Pictures/f81a3060e9caedb3356dc02e326be605.png" xlink:type="simple" xlink:show="embed" xlink:actuate="onLoad"/></draw:frame>
<draw:frame draw:style-name="media" draw:name="2" text:anchor-type="as-char" draw:z-index="2" svg:width="5.2916666666667cm" svg:height="9.4120008680556cm"><draw:image xlink:href="Pictures/eac1800be7ea13446fba8b9dd8a0c084.png" xlink:type="simple" xlink:show="embed" xlink:actuate="onLoad"/></draw:frame>
<draw:frame draw:style-name="media" draw:name="3" text:anchor-type="as-char" draw:z-index="3" svg:width="5.2916666666667cm" svg:height="9.4120008680556cm"><draw:image xlink:href="Pictures/f1865abeb2c39bb04f9f0588d1c0f750.png" xlink:type="simple" xlink:show="embed" xlink:actuate="onLoad"/></draw:frame></text:p>
      <text:h text:style-name="Heading_20_2" text:outline-level="2"><text:bookmark-start text:name="__RefHeading___technologies_6"/><text:bookmark-start text:name="technologies"/>Technologies<text:bookmark-end text:name="__RefHeading___technologies_6"/><text:bookmark-end text:name="technologies"/></text:h>
      <text:p text:style-name="Text_20_body">C#</text:p>
      <text:p text:style-name="Text_20_body">Xaml</text:p>
      <text:p text:style-name="Text_20_body">JSON</text:p>
      <text:h text:style-name="Heading_20_2" text:outline-level="2"><text:bookmark-start text:name="__RefHeading___tools_7"/><text:bookmark-start text:name="tools"/>Tools<text:bookmark-end text:name="__RefHeading___tools_7"/><text:bookmark-end text:name="tools"/></text:h>
      <text:p text:style-name="Text_20_body">Visual Studio 2013 Professional</text:p>
      <text:p text:style-name="Text_20_body">Blend</text:p>
      <text:p text:style-name="Text_20_body">Irfanview</text:p>
      <text:h text:style-name="Heading_20_2" text:outline-level="2"><text:bookmark-start text:name="__RefHeading___presentation_8"/><text:bookmark-start text:name="presentation"/>Presentation<text:bookmark-end text:name="__RefHeading___presentation_8"/><text:bookmark-end text:name="presentation"/></text:h>
      <text:p text:style-name="Text_20_body">Prototype: <text:a xlink:type="simple" xlink:href="https://marvelapp.com/426fa0" text:style-name="Internet_20_link" text:visited-style-name="Visited_20_Internet_20_Link">https://marvelapp.com/426fa0</text:a></text:p>
      <text:p text:style-name="Text_20_body">Final: <text:a xlink:type="simple" xlink:href="http://codecamp.fi/doku.php/otsocase2015/group3/codecamp_presentation_group_3.pdf" text:style-name="Internet_20_link" text:visited-style-name="Visited_20_Internet_20_Link">codecamp_presentation_group_3.pdf</text:a></text:p>
      <text:h text:style-name="Heading_20_2" text:outline-level="2"><text:bookmark-start text:name="__RefHeading___package_9"/><text:bookmark-start text:name="package"/>Package<text:bookmark-end text:name="__RefHeading___package_9"/><text:bookmark-end text:name="package"/></text:h>
      <text:p text:style-name="Text_20_body"><text:a xlink:type="simple" xlink:href="http://codecamp.fi/doku.php/otsocase2015/group3/insuranceapp_1.0.0.0_anycpu_test.zip" text:style-name="Internet_20_link" text:visited-style-name="Visited_20_Internet_20_Link">insuranceapp_1.0.0.0_anycpu_test.zip</text:a></text:p>
      <text:h text:style-name="Heading_20_3" text:outline-level="3"><text:bookmark-start text:name="__RefHeading___how_to_run_10"/><text:bookmark-start text:name="how_to_run"/>How to run<text:bookmark-end text:name="__RefHeading___how_to_run_10"/><text:bookmark-end text:name="how_to_run"/></text:h>
      <text:list text:style-name="Numbering_20_1" text:continue-numbering="false">
        <text:list-item>
          <text:p text:style-name="Numbering_20_1_Content_First"> Extract zip-file</text:p>
        </text:list-item>
        <text:list-item>
          <text:p text:style-name="Numbering_20_1_Content"> Right-click on “Add-AppDevPackage” PowerShell script</text:p>
        </text:list-item>
        <text:list-item>
          <text:p text:style-name="Numbering_20_1_Content"> Click “Run with PowerShell”</text:p>
        </text:list-item>
        <text:list-item>
          <text:p text:style-name="Numbering_20_1_Content"> Follow Instructions</text:p>
        </text:list-item>
        <text:list-item>
          <text:p text:style-name="Numbering_20_1_Content_Last"> Find app in startscreen</text:p>
        </text:list-item>
      </text:list>
      <text:p text:style-name="Text_20_body">Ref: <text:a xlink:type="simple" xlink:href="https://msdn.microsoft.com/en-us/library/hh975356.aspx" text:style-name="Internet_20_link" text:visited-style-name="Visited_20_Internet_20_Link">https://msdn.microsoft.com/en-us/library/hh975356.asp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otsocase2015:group3:start</dc:title>
  </office:meta>
</office:document-meta>
</file>