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8ee6992ae7977c292895bdd3a144e77.png"/>
  <manifest:file-entry manifest:media-type="image/png" manifest:full-path="Pictures/b715c22c820d5cb1218f650be58ac05a.png"/>
  <manifest:file-entry manifest:media-type="image/png" manifest:full-path="Pictures/612d91dc733b99153de19ee59e41ae46.png"/>
  <manifest:file-entry manifest:media-type="image/png" manifest:full-path="Pictures/efeb203b87c156042586db2db8f14a78.png"/>
  <manifest:file-entry manifest:media-type="image/png" manifest:full-path="Pictures/1921504ed02f3892d1fdfa85fb0cc80e.png"/>
  <manifest:file-entry manifest:media-type="image/png" manifest:full-path="Pictures/8f69ea2b9687a48010d0fb8933aa086b.png"/>
  <manifest:file-entry manifest:media-type="image/png" manifest:full-path="Pictures/0c1c15cbff919106a1edf54d9827061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socase2015winter:group1:start"/><text:bookmark-start text:name="__RefHeading___project_erlangen_assignment_manager_1"/><text:bookmark-start text:name="project_erlangen_assignment_manager"/>Project Erlangen (Assignment Manager)<text:bookmark-end text:name="__RefHeading___project_erlangen_assignment_manager_1"/><text:bookmark-end text:name="project_erlangen_assignment_manager"/></text:h>
      <text:p text:style-name="Text_20_body"><text:span text:style-name="Strong_20_Emphasis">Group 1</text:span></text:p>
      <table:table table:style-name="Table">
        <table:table-column/>
        <table:table-column/>
        <table:table-row>
          <table:table-cell office:value-type="string" table:style-name="tableheader">
            <text:p text:style-name="Table_20_Heading"> Group Members </text:p>
          </table:table-cell>
          <table:table-cell office:value-type="string" table:style-name="tableheader">
            <text:p text:style-name="Table_20_Heading"> Main Responsibility </text:p>
          </table:table-cell>
        </table:table-row>
        <table:table-row>
          <table:table-cell office:value-type="string" table:style-name="tablecell">
            <text:p text:style-name="tablealignleft"> Aitor Brazaola </text:p>
          </table:table-cell>
          <table:table-cell office:value-type="string" table:style-name="tablecell">
            <text:p text:style-name="tablealignleft"> Coding </text:p>
          </table:table-cell>
        </table:table-row>
        <table:table-row>
          <table:table-cell office:value-type="string" table:style-name="tablecell">
            <text:p text:style-name="tablealignleft"> Behnaz Norouzi </text:p>
          </table:table-cell>
          <table:table-cell office:value-type="string" table:style-name="tablecell">
            <text:p text:style-name="tablealignleft"> Content </text:p>
          </table:table-cell>
        </table:table-row>
        <table:table-row>
          <table:table-cell office:value-type="string" table:style-name="tablecell">
            <text:p text:style-name="tablealignleft"> Eduard Telezhnikov </text:p>
          </table:table-cell>
          <table:table-cell office:value-type="string" table:style-name="tablecell">
            <text:p text:style-name="tablealignleft"> Design </text:p>
          </table:table-cell>
        </table:table-row>
        <table:table-row>
          <table:table-cell office:value-type="string" table:style-name="tablecell">
            <text:p text:style-name="tablealignleft"> Rohan Durugkar </text:p>
          </table:table-cell>
          <table:table-cell office:value-type="string" table:style-name="tablecell">
            <text:p text:style-name="tablealignleft"> Coding </text:p>
          </table:table-cell>
        </table:table-row>
      </table:table>
      <text:p text:style-name="Text_20_body">Repository can be found here: <text:a xlink:type="simple" xlink:href="https://github.com/kronosnhz/Erlangen" text:style-name="Internet_20_link" text:visited-style-name="Visited_20_Internet_20_Link">GitHub</text:a></text:p>
      <text:h text:style-name="Heading_20_2" text:outline-level="2"><text:bookmark-start text:name="__RefHeading___idea_2"/><text:bookmark-start text:name="idea"/>Idea<text:bookmark-end text:name="__RefHeading___idea_2"/><text:bookmark-end text:name="idea"/></text:h>
      <text:p text:style-name="Text_20_body">Based on the second option listed by the organizers:</text:p>
      <text:list text:style-name="List_20_1" text:continue-numbering="false">
        <text:list-item>
          <text:p text:style-name="LastListParagraph_List_20_1_Content_First"> Create an app or a web UI where the manufacturer can manage his subcontractors.</text:p>
        </text:list-item>
      </text:list>
      <text:p text:style-name="Text_20_body">The mobile application is an assignment manager which enables the manufacturers to create customized assignments with many combinations of subcontractor companies and see it in a friendly way using dashboard statistics and also to read the latest feedback given from the final customers depending on the assignment selected.</text:p>
      <text:h text:style-name="Heading_20_2" text:outline-level="2"><text:bookmark-start text:name="__RefHeading___features_3"/><text:bookmark-start text:name="features"/>Features<text:bookmark-end text:name="__RefHeading___features_3"/><text:bookmark-end text:name="features"/></text:h>
      <text:p text:style-name="Text_20_body">(Least Critical) 1-2-3-4-5 (Most Critical)</text:p>
      <table:table table:style-name="Table">
        <table:table-column/>
        <table:table-column/>
        <table:table-row>
          <table:table-cell office:value-type="string" table:style-name="tableheader">
            <text:p text:style-name="Table_20_Heading"> Feature </text:p>
          </table:table-cell>
          <table:table-cell office:value-type="string" table:style-name="tableheader">
            <text:p text:style-name="Table_20_Heading"> Priority </text:p>
          </table:table-cell>
        </table:table-row>
        <table:table-row>
          <table:table-cell office:value-type="string" table:style-name="tablecell">
            <text:p text:style-name="tablealignleft"> Assignment creation </text:p>
          </table:table-cell>
          <table:table-cell office:value-type="string" table:style-name="tablecell">
            <text:p text:style-name="tablealignleft"> 4 </text:p>
          </table:table-cell>
        </table:table-row>
        <table:table-row>
          <table:table-cell office:value-type="string" table:style-name="tablecell">
            <text:p text:style-name="tablealignleft"> Subcontractors list </text:p>
          </table:table-cell>
          <table:table-cell office:value-type="string" table:style-name="tablecell">
            <text:p text:style-name="tablealignleft"> 3 </text:p>
          </table:table-cell>
        </table:table-row>
        <table:table-row>
          <table:table-cell office:value-type="string" table:style-name="tablecell">
            <text:p text:style-name="tablealignleft"> Charts of subcontractors performance </text:p>
          </table:table-cell>
          <table:table-cell office:value-type="string" table:style-name="tablecell">
            <text:p text:style-name="tablealignleft"> 5 </text:p>
          </table:table-cell>
        </table:table-row>
        <table:table-row>
          <table:table-cell office:value-type="string" table:style-name="tablecell">
            <text:p text:style-name="tablealignleft"> Listing recent customer feedback </text:p>
          </table:table-cell>
          <table:table-cell office:value-type="string" table:style-name="tablecell">
            <text:p text:style-name="tablealignleft"> 3 </text:p>
          </table:table-cell>
        </table:table-row>
        <table:table-row>
          <table:table-cell office:value-type="string" table:style-name="tablecell">
            <text:p text:style-name="tablealignleft"> Native-like user interface </text:p>
          </table:table-cell>
          <table:table-cell office:value-type="string" table:style-name="tablecell">
            <text:p text:style-name="tablealignleft"> 2 </text:p>
          </table:table-cell>
        </table:table-row>
      </table:table>
      <text:h text:style-name="Heading_20_2" text:outline-level="2"><text:bookmark-start text:name="__RefHeading___mini_goals_4"/><text:bookmark-start text:name="mini_goals"/>Mini Goals<text:bookmark-end text:name="__RefHeading___mini_goals_4"/><text:bookmark-end text:name="mini_goals"/></text:h>
      <text:list text:style-name="Numbering_20_1" text:continue-numbering="false">
        <text:list-item>
          <text:p text:style-name="Numbering_20_1_Content_First"> Coding fetching of data from JSON objects,</text:p>
        </text:list-item>
        <text:list-item>
          <text:p text:style-name="Numbering_20_1_Content"> Designing a responsive, modern and native-like interface,</text:p>
        </text:list-item>
        <text:list-item>
          <text:p text:style-name="Numbering_20_1_Content"> Coding and displaying charts,</text:p>
        </text:list-item>
        <text:list-item>
          <text:p text:style-name="Numbering_20_1_Content_Last"> Making prototype for addition of pipelines and subcontractors.</text:p>
        </text:list-item>
      </text:list>
      <text:h text:style-name="Heading_20_2" text:outline-level="2"><text:bookmark-start text:name="__RefHeading___screen_shots_5"/><text:bookmark-start text:name="screen_shots"/>Screen Shots<text:bookmark-end text:name="__RefHeading___screen_shots_5"/><text:bookmark-end text:name="screen_shots"/></text:h>
      <text:p text:style-name="Text_20_body"><draw:frame draw:style-name="media" draw:name="0" text:anchor-type="as-char" draw:z-index="0" svg:width="5.2916666666667cm" svg:height="7.9843289085546cm"><draw:image xlink:href="Pictures/28ee6992ae7977c292895bdd3a144e77.png" xlink:type="simple" xlink:show="embed" xlink:actuate="onLoad"/></draw:frame>
<draw:frame draw:style-name="media" draw:name="1" text:anchor-type="as-char" draw:z-index="1" svg:width="5.2916666666667cm" svg:height="7.9726216814159cm"><draw:image xlink:href="Pictures/b715c22c820d5cb1218f650be58ac05a.png" xlink:type="simple" xlink:show="embed" xlink:actuate="onLoad"/></draw:frame>
<draw:frame draw:style-name="media" draw:name="2" text:anchor-type="as-char" draw:z-index="2" svg:width="5.2916666666667cm" svg:height="7.9726216814159cm"><draw:image xlink:href="Pictures/612d91dc733b99153de19ee59e41ae46.png" xlink:type="simple" xlink:show="embed" xlink:actuate="onLoad"/></draw:frame>
<draw:frame draw:style-name="media" draw:name="3" text:anchor-type="as-char" draw:z-index="3" svg:width="5.2916666666667cm" svg:height="7.9783848417954cm"><draw:image xlink:href="Pictures/efeb203b87c156042586db2db8f14a78.png" xlink:type="simple" xlink:show="embed" xlink:actuate="onLoad"/></draw:frame>
<draw:frame draw:style-name="media" draw:name="4" text:anchor-type="as-char" draw:z-index="4" svg:width="5.2916666666667cm" svg:height="7.9492072271386cm"><draw:image xlink:href="Pictures/1921504ed02f3892d1fdfa85fb0cc80e.png" xlink:type="simple" xlink:show="embed" xlink:actuate="onLoad"/></draw:frame>
<draw:frame draw:style-name="media" draw:name="5" text:anchor-type="as-char" draw:z-index="5" svg:width="5.2916666666667cm" svg:height="7.9609144542773cm"><draw:image xlink:href="Pictures/8f69ea2b9687a48010d0fb8933aa086b.png" xlink:type="simple" xlink:show="embed" xlink:actuate="onLoad"/></draw:frame>
<draw:frame draw:style-name="media" draw:name="6" text:anchor-type="as-char" draw:z-index="6" svg:width="5.2916666666667cm" svg:height="7.9726216814159cm"><draw:image xlink:href="Pictures/0c1c15cbff919106a1edf54d98270618.png" xlink:type="simple" xlink:show="embed" xlink:actuate="onLoad"/></draw:frame></text:p>
      <text:h text:style-name="Heading_20_2" text:outline-level="2"><text:bookmark-start text:name="__RefHeading___implementation_comments_6"/><text:bookmark-start text:name="implementation_comments"/>Implementation Comments<text:bookmark-end text:name="__RefHeading___implementation_comments_6"/><text:bookmark-end text:name="implementation_comments"/></text:h>
      <text:p text:style-name="Text_20_body">The application works with fake data stored in a JSON object, it is supposed to be working with a REST-service back-end which was not implemented at the Code Camp.</text:p>
      <text:p text:style-name="Text_20_body">The technologies used in the implementation are:</text:p>
      <text:list text:style-name="List_20_1" text:continue-numbering="false">
        <text:list-item>
          <text:p text:style-name="List_20_1_Content_First"> <text:a xlink:type="simple" xlink:href="http://phonegap.com" text:style-name="Internet_20_link" text:visited-style-name="Visited_20_Internet_20_Link"> PhoneGap</text:a>for multi-platform deployment.</text:p>
        </text:list-item>
        <text:list-item>
          <text:p text:style-name="List_20_1_Content"> <text:a xlink:type="simple" xlink:href="http://jquerymobile.com" text:style-name="Internet_20_link" text:visited-style-name="Visited_20_Internet_20_Link">jQuery Mobile</text:a> for handling the events and the UI structure.</text:p>
        </text:list-item>
        <text:list-item>
          <text:p text:style-name="List_20_1_Content"> <text:a xlink:type="simple" xlink:href="http://nativedroid.scripter.click" text:style-name="Internet_20_link" text:visited-style-name="Visited_20_Internet_20_Link">NativeDroid2</text:a> for an Android Native Look&amp;Feel</text:p>
        </text:list-item>
        <text:list-item>
          <text:p text:style-name="List_20_1_Content_Last"> <text:a xlink:type="simple" xlink:href="http://www.w3schools.com/html/html5_intro.asp" text:style-name="Internet_20_link" text:visited-style-name="Visited_20_Internet_20_Link">HTML5</text:a> for the front-end markup.</text:p>
        </text:list-item>
      </text:list>
      <text:p text:style-name="Text_20_body">For developing the project we have used the following tools:</text:p>
      <text:list text:style-name="List_20_1" text:continue-numbering="false">
        <text:list-item>
          <text:p text:style-name="List_20_1_Content_First"> <text:a xlink:type="simple" xlink:href="https://atom.io" text:style-name="Internet_20_link" text:visited-style-name="Visited_20_Internet_20_Link">Atom text-editor</text:a></text:p>
        </text:list-item>
        <text:list-item>
          <text:p text:style-name="List_20_1_Content_Last"> <text:a xlink:type="simple" xlink:href="http://brackets.io" text:style-name="Internet_20_link" text:visited-style-name="Visited_20_Internet_20_Link">Brackets text-editor</text:a></text:p>
        </text:list-item>
      </text:list>
      <text:h text:style-name="Heading_20_2" text:outline-level="2"><text:bookmark-start text:name="__RefHeading___presentation_7"/><text:bookmark-start text:name="presentation"/>Presentation<text:bookmark-end text:name="__RefHeading___presentation_7"/><text:bookmark-end text:name="presentation"/></text:h>
      <text:p text:style-name="Text_20_body"><text:a xlink:type="simple" xlink:href="http://codecamp.fi/doku.php/otsocase2015winter/group1/erlangen.pdf" text:style-name="Internet_20_link" text:visited-style-name="Visited_20_Internet_20_Link">erlangen.pdf</text:a></text:p>
      <text:h text:style-name="Heading_20_2" text:outline-level="2"><text:bookmark-start text:name="__RefHeading___report_8"/><text:bookmark-start text:name="report"/>Report<text:bookmark-end text:name="__RefHeading___report_8"/><text:bookmark-end text:name="report"/></text:h>
      <text:p text:style-name="Text_20_body"><text:a xlink:type="simple" xlink:href="http://codecamp.fi/doku.php/otsocase2015winter/group1/otso-case-codecamp-report-norouzi-brazaola-durugkar-telezhnikov.pdf" text:style-name="Internet_20_link" text:visited-style-name="Visited_20_Internet_20_Link">otso-case-codecamp-report-norouzi-brazaola-durugkar-telezhnikov.pdf</text:a></text:p>
      <text:h text:style-name="Heading_20_2" text:outline-level="2"><text:bookmark-start text:name="__RefHeading___poster_9"/><text:bookmark-start text:name="poster"/>Poster<text:bookmark-end text:name="__RefHeading___poster_9"/><text:bookmark-end text:name="poster"/></text:h>
      <text:p text:style-name="Text_20_body"><text:a xlink:type="simple" xlink:href="http://codecamp.fi/doku.php/otsocase2015winter/group1/poster.pdf" text:style-name="Internet_20_link" text:visited-style-name="Visited_20_Internet_20_Link">poster.pdf</text:a></text:p>
      <text:h text:style-name="Heading_20_2" text:outline-level="2"><text:bookmark-start text:name="__RefHeading___package_10"/><text:bookmark-start text:name="package"/>Package<text:bookmark-end text:name="__RefHeading___package_10"/><text:bookmark-end text:name="package"/></text:h>
      <text:list text:style-name="List_20_1" text:continue-numbering="false">
        <text:list-item>
          <text:p text:style-name="List_20_1_Content_First"> Repository can be found here: <text:a xlink:type="simple" xlink:href="https://github.com/kronosnhz/Erlangen" text:style-name="Internet_20_link" text:visited-style-name="Visited_20_Internet_20_Link">GitHub</text:a></text:p>
        </text:list-item>
        <text:list-item>
          <text:p text:style-name="List_20_1_Content_Last"> ZIP download <text:a xlink:type="simple" xlink:href="http://codecamp.fi/doku.php/otsocase2015winter/group1/erlangen-master.zip" text:style-name="Internet_20_link" text:visited-style-name="Visited_20_Internet_20_Link">erlangen-master.zip</text:a></text:p>
        </text:list-item>
      </text:list>
      <text:h text:style-name="Heading_20_2" text:outline-level="2"><text:bookmark-start text:name="__RefHeading___how_to_run_11"/><text:bookmark-start text:name="how_to_run"/>How to Run<text:bookmark-end text:name="__RefHeading___how_to_run_11"/><text:bookmark-end text:name="how_to_run"/></text:h>
      <text:h text:style-name="Heading_20_3" text:outline-level="3"><text:bookmark-start text:name="__RefHeading___for_running_on_phonegap_developer_app_12"/><text:bookmark-start text:name="for_running_on_phonegap_developer_app"/>For running on PhoneGap Developer app<text:bookmark-end text:name="__RefHeading___for_running_on_phonegap_developer_app_12"/><text:bookmark-end text:name="for_running_on_phonegap_developer_app"/></text:h>
      <text:list text:style-name="Numbering_20_1" text:continue-numbering="false">
        <text:list-item>
          <text:p text:style-name="Numbering_20_1_Content_First"> Download the code from <text:a xlink:type="simple" xlink:href="https://github.com/kronosnhz/Erlangen" text:style-name="Internet_20_link" text:visited-style-name="Visited_20_Internet_20_Link">GitHub</text:a></text:p>
        </text:list-item>
        <text:list-item>
          <text:p text:style-name="Numbering_20_1_Content"> Install <text:a xlink:type="simple" xlink:href="https://nodejs.org/en/download/" text:style-name="Internet_20_link" text:visited-style-name="Visited_20_Internet_20_Link">NodeJS</text:a></text:p>
        </text:list-item>
        <text:list-item>
          <text:p text:style-name="Numbering_20_1_Content"> Install <text:a xlink:type="simple" xlink:href="http://phonegap.com/install/" text:style-name="Internet_20_link" text:visited-style-name="Visited_20_Internet_20_Link">PhoneGap</text:a> typing <text:span text:style-name="Source_20_Text">sudo npm install -g phonegap</text:span> on a terminal window</text:p>
        </text:list-item>
        <text:list-item>
          <text:p text:style-name="Numbering_20_1_Content"> Having in the same WiFi network the computer and the phone, executing in a terminal placed on the code folder <text:span text:style-name="Source_20_Text">phonegap serve</text:span></text:p>
        </text:list-item>
        <text:list-item>
          <text:p text:style-name="Numbering_20_1_Content_Last"> Download the <text:a xlink:type="simple" xlink:href="https://itunes.apple.com/app/id843536693" text:style-name="Internet_20_link" text:visited-style-name="Visited_20_Internet_20_Link">iOS</text:a> or<text:a xlink:type="simple" xlink:href="https://play.google.com/store/apps/details?id=com.adobe.phonegap.app" text:style-name="Internet_20_link" text:visited-style-name="Visited_20_Internet_20_Link"> Android</text:a> free PhoneGap application from the store and type the IP on the corresponding field.</text:p>
        </text:list-item>
      </text:list>
      <text:h text:style-name="Heading_20_2" text:outline-level="2"><text:bookmark-start text:name="__RefHeading___conclusion_13"/><text:bookmark-start text:name="conclusion"/>Conclusion<text:bookmark-end text:name="__RefHeading___conclusion_13"/><text:bookmark-end text:name="conclusion"/></text:h>
      <text:p text:style-name="Text_20_body">We have successfully implemented some of the features as demanded by the Business Case. The team was highly motivated and we worked with the 'Code Camp' spirit. Some of us learned new development techniques and they will surely help us in our future projects. We successfully completed our 'mini goal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tsocase2015winter:group1:start</dc:title>
  </office:meta>
</office:document-meta>
</file>