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0334a5ab1046037f1e53e6a291e6242.jpg"/>
  <manifest:file-entry manifest:media-type="image/jpeg" manifest:full-path="Pictures/8e934f30d83cb7c20a0821632dd1ab2a.jpg"/>
  <manifest:file-entry manifest:media-type="image/jpeg" manifest:full-path="Pictures/970c553a49e7610f53e4766dc5c5cb43.jpg"/>
  <manifest:file-entry manifest:media-type="image/jpeg" manifest:full-path="Pictures/992cc42911076ca48b5130dc6026c4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case2015winter:group5:start"/><text:bookmark-start text:name="__RefHeading___zeros_guide_1"/><text:bookmark-start text:name="zeros_guide"/>ZEROS Guide<text:bookmark-end text:name="__RefHeading___zeros_guide_1"/><text:bookmark-end text:name="zeros_guide"/></text:h>
      <text:p text:style-name="Text_20_body"><text:span text:style-name="Strong_20_Emphasis">TEAM Members</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Student Number </text:p>
          </table:table-cell>
        </table:table-row>
        <table:table-row>
          <table:table-cell office:value-type="string" table:style-name="tablecell">
            <text:p text:style-name="tablealignleft"> Mansoureh Rousta </text:p>
          </table:table-cell>
          <table:table-cell office:value-type="string" table:style-name="tablecell">
            <text:p text:style-name="tablealignleft"> 0444957 </text:p>
          </table:table-cell>
        </table:table-row>
        <table:table-row>
          <table:table-cell office:value-type="string" table:style-name="tablecell" table:number-columns-spanned="2">
            <text:p text:style-name="tablealignleft"> Naeem Ahmad Sattar </text:p>
          </table:table-cell>
          <table:covered-table-cell/>
        </table:table-row>
        <table:table-row>
          <table:table-cell office:value-type="string" table:style-name="tablecell" table:number-columns-spanned="2">
            <text:p text:style-name="tablealignleft"> Meher Yar Khan </text:p>
          </table:table-cell>
          <table:covered-table-cell/>
        </table:table-row>
        <table:table-row>
          <table:table-cell office:value-type="string" table:style-name="tablecell" table:number-columns-spanned="2">
            <text:p text:style-name="tablealignleft"> Jai Kumar </text:p>
          </table:table-cell>
          <table:covered-table-cell/>
        </table:table-row>
      </table:table>
      <text:h text:style-name="Heading_20_1" text:outline-level="1"><text:bookmark-start text:name="__RefHeading___what_is_zeros_2"/><text:bookmark-start text:name="what_is_zeros"/>What is ZEROS<text:bookmark-end text:name="__RefHeading___what_is_zeros_2"/><text:bookmark-end text:name="what_is_zeros"/></text:h>
      <text:p text:style-name="Text_20_body">To motivate your customers to come and give their feedbacks about subcontractors is now easy, fun and possible. Customers do not prefer to use an application and filling the boring forms for nothing. If they feel after filling forms they will earn benefits they try to enter to ZEROS and give their feedback about subcontractors otherwise acting as non-technical people can harm the company. With ZEROS it is possible for customers while they are sending their feedbacks they receive a luck number to participate in lottery of the company. The main purpose is to make motivation for customers, in addition, administration and management subcontractors as online tool has been declared.</text:p>
      <text:h text:style-name="Heading_20_1" text:outline-level="1"><text:bookmark-start text:name="__RefHeading___motivation_3"/><text:bookmark-start text:name="motivation"/>Motivation<text:bookmark-end text:name="__RefHeading___motivation_3"/><text:bookmark-end text:name="motivation"/></text:h>
      <text:p text:style-name="Text_20_body">ZEROS is a web application mobile friendly developed during the CodeCamp- winter2015 in Lappeenranta University of Technology.</text:p>
      <text:p text:style-name="Text_20_body">The most important thing which we have considered is “The Customer Does Not Care About Your Value Chain!”Sub partners and subcontractors can seriously damage the reputation of the manufacturer. 
The main reason why ZEROS wanted to develop this project is because we wanted to create a network of companies for its clients, where seeking additional services and new subcontractors would be less risky for clients due to community feedback and insurer’s risk data. With ZEROS's feedback form functionalities, the Manufacturer can see how specific subcontractors are performing because Customers don’t care if they experience bad service due to low-quality contractors. Outsourcing partners represent the Manufacturer to customers. Aiming to create a network for clients to easily seek additional services and subcontractors in reduced-risk environments. In addition, gathering data directly from the previous clients and the insurer's risk data. </text:p>
      <text:h text:style-name="Heading_20_1" text:outline-level="1"><text:bookmark-start text:name="__RefHeading___goals_4"/><text:bookmark-start text:name="goals"/>Goals<text:bookmark-end text:name="__RefHeading___goals_4"/><text:bookmark-end text:name="goals"/></text:h>
      <table:table table:style-name="Table">
        <table:table-column/>
        <table:table-column/>
        <table:table-column/>
        <table:table-row>
          <table:table-cell office:value-type="string" table:style-name="tableheader">
            <text:p text:style-name="Table_20_Heading"> S/N </text:p>
          </table:table-cell>
          <table:table-cell office:value-type="string" table:style-name="tableheader">
            <text:p text:style-name="Table_20_Heading"> GOAL              </text:p>
          </table:table-cell>
          <table:table-cell office:value-type="string" table:style-name="tableheader">
            <text:p text:style-name="Table_20_Heading">  Implemented    </text:p>
          </table:table-cell>
        </table:table-row>
        <table:table-row>
          <table:table-cell office:value-type="string" table:style-name="tablecell">
            <text:p text:style-name="tablealignleft"> 1   </text:p>
          </table:table-cell>
          <table:table-cell office:value-type="string" table:style-name="tablecell">
            <text:p text:style-name="tablealignleft"> Implement Mobile app based on phoneGap </text:p>
          </table:table-cell>
          <table:table-cell office:value-type="string" table:style-name="tablecell">
            <text:p text:style-name="tablealignleft"> Yes       </text:p>
          </table:table-cell>
        </table:table-row>
        <table:table-row>
          <table:table-cell office:value-type="string" table:style-name="tablecell">
            <text:p text:style-name="tablealignleft"> 2   </text:p>
          </table:table-cell>
          <table:table-cell office:value-type="string" table:style-name="tablecell">
            <text:p text:style-name="tablealignleft"> Motivate customers by lottery option </text:p>
          </table:table-cell>
          <table:table-cell office:value-type="string" table:style-name="tablecell">
            <text:p text:style-name="tablealignleft"> Yes </text:p>
          </table:table-cell>
        </table:table-row>
        <table:table-row>
          <table:table-cell office:value-type="string" table:style-name="tablecell">
            <text:p text:style-name="tablealignleft"> 3   </text:p>
          </table:table-cell>
          <table:table-cell office:value-type="string" table:style-name="tablecell">
            <text:p text:style-name="tablealignleft"> Customer feedback form </text:p>
          </table:table-cell>
          <table:table-cell office:value-type="string" table:style-name="tablecell">
            <text:p text:style-name="tablealignleft"> Yes       </text:p>
          </table:table-cell>
        </table:table-row>
        <table:table-row>
          <table:table-cell office:value-type="string" table:style-name="tablecell">
            <text:p text:style-name="tablealignleft"> 4   </text:p>
          </table:table-cell>
          <table:table-cell office:value-type="string" table:style-name="tablecell">
            <text:p text:style-name="tablealignleft"> Random Luck numbers assign </text:p>
          </table:table-cell>
          <table:table-cell office:value-type="string" table:style-name="tablecell">
            <text:p text:style-name="tablealignleft"> Yes </text:p>
          </table:table-cell>
        </table:table-row>
        <table:table-row>
          <table:table-cell office:value-type="string" table:style-name="tablecell">
            <text:p text:style-name="tablealignleft"> 5   </text:p>
          </table:table-cell>
          <table:table-cell office:value-type="string" table:style-name="tablecell">
            <text:p text:style-name="tablealignleft"> Lottery Results table </text:p>
          </table:table-cell>
          <table:table-cell office:value-type="string" table:style-name="tablecell">
            <text:p text:style-name="tablealignleft"> Yes      </text:p>
          </table:table-cell>
        </table:table-row>
        <table:table-row>
          <table:table-cell office:value-type="string" table:style-name="tablecell">
            <text:p text:style-name="tablealignleft"> 6   </text:p>
          </table:table-cell>
          <table:table-cell office:value-type="string" table:style-name="tablecell">
            <text:p text:style-name="tablealignleft"> Managing subcontractors page </text:p>
          </table:table-cell>
          <table:table-cell office:value-type="string" table:style-name="tablecell">
            <text:p text:style-name="tablealignleft"> Yes      </text:p>
          </table:table-cell>
        </table:table-row>
        <table:table-row>
          <table:table-cell office:value-type="string" table:style-name="tablecell">
            <text:p text:style-name="tablealignleft"> 7   </text:p>
          </table:table-cell>
          <table:table-cell office:value-type="string" table:style-name="tablecell">
            <text:p text:style-name="tablealignleft"> Create an assignment form </text:p>
          </table:table-cell>
          <table:table-cell office:value-type="string" table:style-name="tablecell">
            <text:p text:style-name="tablealignleft"> Yes      </text:p>
          </table:table-cell>
        </table:table-row>
        <table:table-row>
          <table:table-cell office:value-type="string" table:style-name="tablecell">
            <text:p text:style-name="tablealignleft"> 8   </text:p>
          </table:table-cell>
          <table:table-cell office:value-type="string" table:style-name="tablecell">
            <text:p text:style-name="tablealignleft"> Add subcontractors to assignments form </text:p>
          </table:table-cell>
          <table:table-cell office:value-type="string" table:style-name="tablecell">
            <text:p text:style-name="tablealignleft"> Yes      </text:p>
          </table:table-cell>
        </table:table-row>
        <table:table-row>
          <table:table-cell office:value-type="string" table:style-name="tablecell">
            <text:p text:style-name="tablealignleft"> 9   </text:p>
          </table:table-cell>
          <table:table-cell office:value-type="string" table:style-name="tablecell">
            <text:p text:style-name="tablealignleft"> ScoreBand page </text:p>
          </table:table-cell>
          <table:table-cell office:value-type="string" table:style-name="tablecell">
            <text:p text:style-name="tablealignleft"> Yes      </text:p>
          </table:table-cell>
        </table:table-row>
        <table:table-row>
          <table:table-cell office:value-type="string" table:style-name="tablecell">
            <text:p text:style-name="tablealignleft"> 10  </text:p>
          </table:table-cell>
          <table:table-cell office:value-type="string" table:style-name="tablecell">
            <text:p text:style-name="tablealignleft"> Browse feedback form for subcontractors </text:p>
          </table:table-cell>
          <table:table-cell office:value-type="string" table:style-name="tablecell">
            <text:p text:style-name="tablealignleft"> Yes      </text:p>
          </table:table-cell>
        </table:table-row>
        <table:table-row>
          <table:table-cell office:value-type="string" table:style-name="tablecell">
            <text:p text:style-name="tablealignleft"> 11  </text:p>
          </table:table-cell>
          <table:table-cell office:value-type="string" table:style-name="tablecell">
            <text:p text:style-name="tablealignleft"> ScoreBand page for subcontractors </text:p>
          </table:table-cell>
          <table:table-cell office:value-type="string" table:style-name="tablecell">
            <text:p text:style-name="tablealignleft"> Yes      </text:p>
          </table:table-cell>
        </table:table-row>
      </table:table>
      <text:h text:style-name="Heading_20_1" text:outline-level="1"><text:bookmark-start text:name="__RefHeading___technologies_5"/><text:bookmark-start text:name="technologies"/>Technologies<text:bookmark-end text:name="__RefHeading___technologies_5"/><text:bookmark-end text:name="technologies"/></text:h>
      <text:list text:style-name="List_20_1" text:continue-numbering="false">
        <text:list-item>
          <text:p text:style-name="List_20_1_Content_First"> IDE: Cloud9</text:p>
        </text:list-item>
        <text:list-item>
          <text:p text:style-name="List_20_1_Content"> PhoneGap - HTML, CSS, JavaScript</text:p>
        </text:list-item>
        <text:list-item>
          <text:p text:style-name="List_20_1_Content"> jquery Mobile</text:p>
        </text:list-item>
        <text:list-item>
          <text:p text:style-name="List_20_1_Content"> PHP</text:p>
        </text:list-item>
        <text:list-item>
          <text:p text:style-name="List_20_1_Content_Last"> MySql</text:p>
        </text:list-item>
      </text:list>
      <text:h text:style-name="Heading_20_1" text:outline-level="1"><text:bookmark-start text:name="__RefHeading___screenshots_6"/><text:bookmark-start text:name="screenshots"/>ScreenShots<text:bookmark-end text:name="__RefHeading___screenshots_6"/><text:bookmark-end text:name="screenshots"/></text:h>
      <text:p text:style-name="Text_20_body"><draw:frame draw:style-name="media" draw:name="0" text:anchor-type="as-char" draw:z-index="0" svg:width="9.525cm" svg:height="14.366875cm"><draw:image xlink:href="Pictures/90334a5ab1046037f1e53e6a291e6242.jpg" xlink:type="simple" xlink:show="embed" xlink:actuate="onLoad"/></draw:frame><draw:frame draw:style-name="media" draw:name="1" text:anchor-type="as-char" draw:z-index="1" svg:width="9.604375cm" svg:height="14.44625cm"><draw:image xlink:href="Pictures/8e934f30d83cb7c20a0821632dd1ab2a.jpg" xlink:type="simple" xlink:show="embed" xlink:actuate="onLoad"/></draw:frame>
<draw:frame draw:style-name="media" draw:name="2" text:anchor-type="as-char" draw:z-index="2" svg:width="9.525cm" svg:height="14.44625cm"><draw:image xlink:href="Pictures/970c553a49e7610f53e4766dc5c5cb43.jpg" xlink:type="simple" xlink:show="embed" xlink:actuate="onLoad"/></draw:frame><draw:frame draw:style-name="media" draw:name="3" text:anchor-type="as-char" draw:z-index="3" svg:width="9.525cm" svg:height="14.313958333333cm"><draw:image xlink:href="Pictures/992cc42911076ca48b5130dc6026c443.jpg" xlink:type="simple" xlink:show="embed" xlink:actuate="onLoad"/></draw:frame></text:p>
      <text:h text:style-name="Heading_20_1" text:outline-level="1"><text:bookmark-start text:name="__RefHeading___presentation_and_report_7"/><text:bookmark-start text:name="presentation_and_report"/>Presentation and Report<text:bookmark-end text:name="__RefHeading___presentation_and_report_7"/><text:bookmark-end text:name="presentation_and_report"/></text:h>
      <text:p text:style-name="Text_20_body">Presentation: <text:a xlink:type="simple" xlink:href="http://codecamp.fi/doku.php/otsocase2015winter/group5/code-camp-52fzgg0ov4h3.zip" text:style-name="Internet_20_link" text:visited-style-name="Visited_20_Internet_20_Link">code-camp-52fzgg0ov4h3.zip</text:a></text:p>
      <text:p text:style-name="Text_20_body">Report: </text:p>
      <text:p text:style-name="Text_20_body">Poster: </text:p>
      <text:p text:style-name="Text_20_body">Code: <text:a xlink:type="simple" xlink:href="http://codecamp.fi/doku.php/otsocase2015winter/group5/zeros.tar.gz" text:style-name="Internet_20_link" text:visited-style-name="Visited_20_Internet_20_Link">zeros.tar.gz</text:a></text:p>
      <text:h text:style-name="Heading_20_1" text:outline-level="1"><text:bookmark-start text:name="__RefHeading___poster_8"/><text:bookmark-start text:name="poster"/>Poster<text:bookmark-end text:name="__RefHeading___poster_8"/><text:bookmark-end text:name="poster"/></text:h>
      <text:h text:style-name="Heading_20_1" text:outline-level="1"><text:bookmark-start text:name="__RefHeading___sample_code_9"/><text:bookmark-start text:name="sample_code"/>Sample Code<text:bookmark-end text:name="__RefHeading___sample_code_9"/><text:bookmark-end text:name="sample_code"/></text:h>
      <text:p text:style-name="Preformatted_20_Text"><text:s text:c="2"/>&lt;div data-role="panel" id="left-panel"&gt;<text:line-break/><text:s text:c="8"/>&lt;ul data-role="listview"&gt;<text:line-break/><text:s text:c="8"/><text:tab/>&lt;li data-icon="delete"&gt;&lt;a href="#" data-rel="close"&gt;Close&lt;/a&gt;&lt;/li&gt;<text:line-break/><text:s text:c="8"/><text:tab/><text:tab/><text:line-break/><text:s text:c="8"/><text:tab/>&lt;li data-icon="home"&gt;&lt;a href="#one"&gt;Dashboard&lt;/a&gt;&lt;/li&gt;<text:line-break/><text:s text:c="8"/><text:tab/>&lt;li data-icon="comment"&gt;&lt;a href="#"&gt;Customer Feedback&lt;/a&gt;&lt;/li&gt;<text:line-break/><text:s text:c="8"/><text:tab/>&lt;li data-icon="eye"&gt;&lt;a href="#login1" &gt;Manage SubContractors&lt;/a&gt;&lt;/li&gt;<text:line-break/><text:s text:c="8"/><text:tab/>&lt;li data-icon="star"&gt;&lt;a href="#login2" &gt;ScoreBand&lt;/a&gt;&lt;/li&gt;<text:line-break/><text:tab/><text:tab/><text:tab/>&lt;li data-icon="check"&gt;&lt;a href="#lottery" &gt;Lottery Results&lt;/a&gt;&lt;/li&gt;<text:line-break/><text:s text:c="8"/>&lt;/ul&gt;<text:line-break/><text:s text:c="4"/>&lt;/div&gt;</text:p>
      <text:h text:style-name="Heading_20_1" text:outline-level="1"><text:bookmark-start text:name="__RefHeading___post-code_camp_10"/><text:bookmark-start text:name="post-code_camp"/>Post-Code Camp<text:bookmark-end text:name="__RefHeading___post-code_camp_10"/><text:bookmark-end text:name="post-code_camp"/></text:h>
      <text:list text:style-name="List_20_1" text:continue-numbering="false">
        <text:list-item>
          <text:p text:style-name="List_20_1_Content_First"> Contact Center Optimization: Branches</text:p>
        </text:list-item>
        <text:list-item>
          <text:p text:style-name="List_20_1_Content"> Sales force transformation: e.g. Life insurance</text:p>
        </text:list-item>
        <text:list-item>
          <text:p text:style-name="List_20_1_Content"> Mobile sales automation: Salesperson</text:p>
        </text:list-item>
        <text:list-item>
          <text:p text:style-name="List_20_1_Content"> Social Monitoring: adopting social technology</text:p>
        </text:list-item>
        <text:list-item>
          <text:p text:style-name="List_20_1_Content_Last"> Concentration on digitalization of  CR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case2015winter:group5:start</dc:title>
  </office:meta>
</office:document-meta>
</file>