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5d2bf9b25d71e22b57a637b8807aa4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parkingmap:start"/><text:bookmark-start text:name="__RefHeading___lut_parking_map_1"/><text:bookmark-start text:name="lut_parking_map"/>LUT Parking Map<text:bookmark-end text:name="__RefHeading___lut_parking_map_1"/><text:bookmark-end text:name="lut_parking_map"/></text:h>
      <text:p text:style-name="Text_20_body">During the summer school you may park your car in the purple areas. Below a map of the parking spaces at LUT. 
<draw:frame draw:style-name="mediacenter" draw:name="0" text:anchor-type="paragraph" draw:z-index="0" svg:width="7.9375cm" svg:height="5.4287130021142cm"><draw:image xlink:href="Pictures/b5d2bf9b25d71e22b57a637b8807aa46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parkingmap:start</dc:title>
  </office:meta>
</office:document-meta>
</file>