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eab45777f3743d9f1af2246fe1dc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2.6458333333333cm" svg:height="3.1207264957265cm"><draw:image xlink:href="Pictures/f9eab45777f3743d9f1af2246fe1dc14.jpg" xlink:type="simple" xlink:show="embed" xlink:actuate="onLoad"/></draw:frame></text:p>
      <text:h text:style-name="Heading_20_1" text:outline-level="1"><text:bookmark text:name="qt:start"/><text:bookmark-start text:name="__RefHeading___qt_coding_1"/><text:bookmark-start text:name="qt_coding"/>Qt Coding<text:bookmark-end text:name="__RefHeading___qt_coding_1"/><text:bookmark-end text:name="qt_coding"/></text:h>
      <text:h text:style-name="Heading_20_2" text:outline-level="2"><text:bookmark-start text:name="__RefHeading___software_stack_2"/><text:bookmark-start text:name="software_stack"/>Software stack<text:bookmark-end text:name="__RefHeading___software_stack_2"/><text:bookmark-end text:name="software_stack"/></text:h>
      <text:list text:style-name="List_20_1" text:continue-numbering="false">
        <text:list-item>
          <text:p text:style-name="List_20_1_Content_First"> Nokia Qt SDK LGPL, <text:a xlink:type="simple" xlink:href="http://qt.nokia.com/downloads" text:style-name="Internet_20_link" text:visited-style-name="Visited_20_Internet_20_Link">http://qt.nokia.com/downloads</text:a></text:p>
          <text:list text:style-name="List_20_1">
            <text:list-item>
              <text:p text:style-name="List_20_1_Content"> Qt Creator</text:p>
            </text:list-item>
            <text:list-item>
              <text:p text:style-name="List_20_1_Content_Last"> Qt Development Librarie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:start</dc:title>
  </office:meta>
</office:document-meta>
</file>