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bda4e6dac9db5df07afd90012240e8.jpg"/>
  <manifest:file-entry manifest:media-type="image/jpeg" manifest:full-path="Pictures/238e9db3946ca6708a5a04b1067655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2760416666667cm" svg:height="7.2760416666667cm"><draw:image xlink:href="Pictures/15bda4e6dac9db5df07afd90012240e8.jpg" xlink:type="simple" xlink:show="embed" xlink:actuate="onLoad"/></draw:frame></text:p>
      <text:h text:style-name="Heading_20_1" text:outline-level="1"><text:bookmark text:name="qt2010:grp12:start"/><text:bookmark-start text:name="__RefHeading___name_1"/><text:bookmark-start text:name="name"/>Name<text:bookmark-end text:name="__RefHeading___name_1"/><text:bookmark-end text:name="name"/></text:h>
      <text:list text:style-name="Numbering_20_1" text:continue-numbering="false">
        <text:list-item>
          <text:p text:style-name="Numbering_20_1_Content_First"> Abrar Sohail</text:p>
        </text:list-item>
        <text:list-item>
          <text:p text:style-name="Numbering_20_1_Content_Last"> Hilmi Abdullah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QHoroscope is an application which displays the horoscopes on daily, weekly, monthly or yearly basis. </text:p>
      <text:h text:style-name="Heading_20_2" text:outline-level="2"><text:bookmark-start text:name="__RefHeading___features_3"/><text:bookmark-start text:name="features"/>Features<text:bookmark-end text:name="__RefHeading___features_3"/><text:bookmark-end text:name="features"/></text:h>
      <text:list text:style-name="Numbering_20_1" text:continue-numbering="false">
        <text:list-item>
          <text:p text:style-name="Numbering_20_1_Content_First"> Displays updated daily, weekly, monthly or yearly horoscope depending on user selection.</text:p>
        </text:list-item>
        <text:list-item>
          <text:p text:style-name="Numbering_20_1_Content"> User can set the default horoscope for him/her.</text:p>
        </text:list-item>
        <text:list-item>
          <text:p text:style-name="Numbering_20_1_Content_Last"> Shows the default horoscope for the user which was preset before.</text:p>
        </text:list-item>
      </text:list>
      <text:h text:style-name="Heading_20_2" text:outline-level="2"><text:bookmark-start text:name="__RefHeading___implementation_plan_and_goals_4"/><text:bookmark-start text:name="implementation_plan_and_goals"/>Implementation Plan and Goals<text:bookmark-end text:name="__RefHeading___implementation_plan_and_goals_4"/><text:bookmark-end text:name="implementation_plan_and_goals"/></text:h>
      <text:p text:style-name="Text_20_body">We were planning to create an application which can show the the horoscopes with differet periods of time selected by user. And also planning to have chineese horoscopes inculded. </text:p>
      <text:h text:style-name="Heading_20_2" text:outline-level="2"><text:bookmark-start text:name="__RefHeading___tools_5"/><text:bookmark-start text:name="tools"/>Tools<text:bookmark-end text:name="__RefHeading___tools_5"/><text:bookmark-end text:name="tools"/></text:h>
      <text:p text:style-name="Text_20_body">QT creator, Simulator</text:p>
      <text:h text:style-name="Heading_20_2" text:outline-level="2"><text:bookmark-start text:name="__RefHeading___design_6"/><text:bookmark-start text:name="design"/>Design<text:bookmark-end text:name="__RefHeading___design_6"/><text:bookmark-end text:name="design"/></text:h>
      <text:p text:style-name="Text_20_body">(structure of the software, class diagram) 
<draw:frame draw:style-name="media" draw:name="1" text:anchor-type="as-char" draw:z-index="1" svg:width="16.933333333333cm" svg:height="13.546666666667cm"><draw:image xlink:href="Pictures/238e9db3946ca6708a5a04b10676550e.jpg" xlink:type="simple" xlink:show="embed" xlink:actuate="onLoad"/></draw:frame></text:p>
      <text:h text:style-name="Heading_20_2" text:outline-level="2"><text:bookmark-start text:name="__RefHeading___screen_shots_7"/><text:bookmark-start text:name="screen_shots"/>Screen shots<text:bookmark-end text:name="__RefHeading___screen_shots_7"/><text:bookmark-end text:name="screen_shots"/></text:h>
      <text:p text:style-name="Text_20_body"><draw:frame draw:style-name="media" draw:name="2" text:anchor-type="as-char" draw:z-index="2" svg:width="" svg:rel-width="100%" svg:height="0cm"><draw:image xlink:href="/var/www/wiki/data/media/qt2010/grp12/default.jpg" xlink:type="simple" xlink:show="embed" xlink:actuate="onLoad"/></draw:frame></text:p>
      <text:p text:style-name="Text_20_body"><draw:frame draw:style-name="media" draw:name="3" text:anchor-type="as-char" draw:z-index="3" svg:width="" svg:rel-width="100%" svg:height="0cm"><draw:image xlink:href="/var/www/wiki/data/media/qt2010/grp12/month.jpg" xlink:type="simple" xlink:show="embed" xlink:actuate="onLoad"/></draw:frame></text:p>
      <text:h text:style-name="Heading_20_3" text:outline-level="3"><text:bookmark-start text:name="__RefHeading___presentation_slides_8"/><text:bookmark-start text:name="presentation_slides"/>Presentation slides<text:bookmark-end text:name="__RefHeading___presentation_slides_8"/><text:bookmark-end text:name="presentation_slides"/></text:h>
      <text:p text:style-name="Text_20_body"><text:a xlink:type="simple" xlink:href="http://codecamp.fi/doku.php/qt2010/grp12/qt_codecamp_presentation_dailyhoroscope.ppt" text:style-name="Internet_20_link" text:visited-style-name="Visited_20_Internet_20_Link">qt_codecamp_presentation_dailyhoroscope.ppt</text:a></text:p>
      <text:h text:style-name="Heading_20_3" text:outline-level="3"><text:bookmark-start text:name="__RefHeading___report_document_9"/><text:bookmark-start text:name="report_document"/>Report document<text:bookmark-end text:name="__RefHeading___report_document_9"/><text:bookmark-end text:name="report_document"/></text:h>
      <text:h text:style-name="Heading_20_3" text:outline-level="3"><text:bookmark-start text:name="__RefHeading___source_package_10"/><text:bookmark-start text:name="source_package"/>Source Package<text:bookmark-end text:name="__RefHeading___source_package_10"/><text:bookmark-end text:name="source_package"/></text:h>
      <text:h text:style-name="Heading_20_4" text:outline-level="4"><text:bookmark-start text:name="__RefHeading___how_to_run_software_11"/><text:bookmark-start text:name="how_to_run_software"/>How to run software<text:bookmark-end text:name="__RefHeading___how_to_run_software_11"/><text:bookmark-end text:name="how_to_run_software"/></text:h>
      <text:p text:style-name="Text_20_body">Extract ZIP file.</text:p>
      <text:p text:style-name="Text_20_body">-Open NokiaQtSDK software.</text:p>
      <text:p text:style-name="Text_20_body">-Open QTcreator.exe</text:p>
      <text:p text:style-name="Text_20_body">-Open simulator.</text:p>
      <text:p text:style-name="Text_20_body">-Open source code from folder and run hor1.pro </text:p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2010:grp12:start</dc:title>
  </office:meta>
</office:document-meta>
</file>