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grp6:start"/><text:bookmark-start text:name="__RefHeading___name_1"/><text:bookmark-start text:name="name"/>Name<text:bookmark-end text:name="__RefHeading___name_1"/><text:bookmark-end text:name="name"/></text:h>
      <text:list text:style-name="Numbering_20_1" text:continue-numbering="false">
        <text:list-item>
          <text:p text:style-name="Numbering_20_1_Content_First"> PARAM JYOTHI MARILLA</text:p>
        </text:list-item>
        <text:list-item>
          <text:p text:style-name="Numbering_20_1_Content"> SIDHARTHA YALAVARTHI</text:p>
        </text:list-item>
        <text:list-item>
          <text:p text:style-name="Numbering_20_1_Content_Last"> JALAMADUGU RAVITHEJA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Everyone knows that a name can tell lot about the person and their behavior. Names are not randomly chosen they all have a meaning.With love calculator you can calculate the probability of a successful relationship between two people,it s an effective way to get an impression of what the chances are on a relationship. </text:p>
      <text:h text:style-name="Heading_20_4" text:outline-level="4"><text:bookmark-start text:name="__RefHeading___solution_3"/><text:bookmark-start text:name="solution"/>Solution<text:bookmark-end text:name="__RefHeading___solution_3"/><text:bookmark-end text:name="solution"/></text:h>
      <text:p text:style-name="Text_20_body"><text:span text:style-name="Strong_20_Emphasis"><text:span text:style-name="Emphasis">»  To get an impression of what the chances are on a relationship. «</text:span></text:span></text:p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p text:style-name="Text_20_body">Take two persons names.</text:p>
      <text:p text:style-name="Text_20_body">Calculates the percentage of love.</text:p>
      <text:p text:style-name="Text_20_body">Displays the message according to result.</text:p>
      <text:h text:style-name="Heading_20_2" text:outline-level="2"><text:bookmark-start text:name="__RefHeading___implementation_plan_and_goals_5"/><text:bookmark-start text:name="implementation_plan_and_goals"/>Implementation Plan and Goals<text:bookmark-end text:name="__RefHeading___implementation_plan_and_goals_5"/><text:bookmark-end text:name="implementation_plan_and_goals"/></text:h>
      <text:p text:style-name="Text_20_body">Basically we followed the iteration process for the implementation.</text:p>
      <text:h text:style-name="Heading_20_2" text:outline-level="2"><text:bookmark-start text:name="__RefHeading___design_6"/><text:bookmark-start text:name="design"/>Design<text:bookmark-end text:name="__RefHeading___design_6"/><text:bookmark-end text:name="design"/></text:h>
      <text:h text:style-name="Heading_20_2" text:outline-level="2"><text:bookmark-start text:name="__RefHeading___screen_shots_7"/><text:bookmark-start text:name="screen_shots"/>Screen shots<text:bookmark-end text:name="__RefHeading___screen_shots_7"/><text:bookmark-end text:name="screen_shots"/></text:h>
      <text:h text:style-name="Heading_20_2" text:outline-level="2"><text:bookmark-start text:name="__RefHeading___project_artefacts_8"/><text:bookmark-start text:name="project_artefacts"/>Project Artefacts<text:bookmark-end text:name="__RefHeading___project_artefacts_8"/><text:bookmark-end text:name="project_artefacts"/></text:h>
      <text:h text:style-name="Heading_20_3" text:outline-level="3"><text:bookmark-start text:name="__RefHeading___presentation_slides_9"/><text:bookmark-start text:name="presentation_slides"/>Presentation slides<text:bookmark-end text:name="__RefHeading___presentation_slides_9"/><text:bookmark-end text:name="presentation_slides"/></text:h>
      <text:p text:style-name="Text_20_body"><text:a xlink:type="simple" xlink:href="http://codecamp.fi/doku.php/qt2010/grp6/teamo6.odp" text:style-name="Internet_20_link" text:visited-style-name="Visited_20_Internet_20_Link">teamo6.odp</text:a></text:p>
      <text:h text:style-name="Heading_20_3" text:outline-level="3"><text:bookmark-start text:name="__RefHeading___report_document_10"/><text:bookmark-start text:name="report_document"/>Report document<text:bookmark-end text:name="__RefHeading___report_document_10"/><text:bookmark-end text:name="report_document"/></text:h>
      <text:h text:style-name="Heading_20_3" text:outline-level="3"><text:bookmark-start text:name="__RefHeading___source_package_11"/><text:bookmark-start text:name="source_package"/>Source Package<text:bookmark-end text:name="__RefHeading___source_package_11"/><text:bookmark-end text:name="source_package"/></text:h>
      <text:h text:style-name="Heading_20_4" text:outline-level="4"><text:bookmark-start text:name="__RefHeading___how_to_run_software_12"/><text:bookmark-start text:name="how_to_run_software"/>How to run software<text:bookmark-end text:name="__RefHeading___how_to_run_software_12"/><text:bookmark-end text:name="how_to_run_software"/></text:h>
      <text:list text:style-name="Numbering_20_1" text:continue-numbering="false">
        <text:list-item>
          <text:p text:style-name="Numbering_20_1_Content_First"> open QTSDK sofware.</text:p>
        </text:list-item>
        <text:list-item>
          <text:p text:style-name="Numbering_20_1_Content"> open QT creator.</text:p>
        </text:list-item>
        <text:list-item>
          <text:p text:style-name="Numbering_20_1_Content"> open simulator.</text:p>
        </text:list-item>
        <text:list-item>
          <text:p text:style-name="Numbering_20_1_Content_Last"> Run the application</text:p>
        </text:list-item>
      </text:list>
      <text:h text:style-name="Heading_20_2" text:outline-level="2"><text:bookmark-start text:name="__RefHeading___conclusion_13"/><text:bookmark-start text:name="conclusion"/>Conclusion<text:bookmark-end text:name="__RefHeading___conclusion_13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grp6:start</dc:title>
  </office:meta>
</office:document-meta>
</file>