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57eb22e6fd0bfa8bcf2f47b009449e.png"/>
  <manifest:file-entry manifest:media-type="image/png" manifest:full-path="Pictures/83022f87b8dac54e7c1562ed16049910.png"/>
  <manifest:file-entry manifest:media-type="image/jpeg" manifest:full-path="Pictures/692e6c415cbc77b25a2944bef21ae975.jpg"/>
  <manifest:file-entry manifest:media-type="image/jpeg" manifest:full-path="Pictures/6365388f45c109e53672e1c4c12c72e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t2010:grp8:start"/><text:bookmark-start text:name="__RefHeading___imagine_1"/><text:bookmark-start text:name="imagine"/>iMagine<text:bookmark-end text:name="__RefHeading___imagine_1"/><text:bookmark-end text:name="imagine"/></text:h>
      <text:list text:style-name="Numbering_20_1" text:continue-numbering="false">
        <text:list-item>
          <text:p text:style-name="Numbering_20_1_Content_First"> Sanaz Ahmadi</text:p>
        </text:list-item>
        <text:list-item>
          <text:p text:style-name="Numbering_20_1_Content"> Teemu Kinnunen</text:p>
        </text:list-item>
        <text:list-item>
          <text:p text:style-name="Numbering_20_1_Content_Last"> Jukka Lankinen</text:p>
        </text:list-item>
      </text:list>
      <text:h text:style-name="Heading_20_2" text:outline-level="2"><text:bookmark-start text:name="__RefHeading___idea_2"/><text:bookmark-start text:name="idea"/>Idea<text:bookmark-end text:name="__RefHeading___idea_2"/><text:bookmark-end text:name="idea"/></text:h>
      <text:p text:style-name="Text_20_body">Organize images using only <text:span text:style-name="Strong_20_Emphasis">visual information</text:span>, so that the user can find particular type of images easily. The system will organize images on the 2D map in the way that similar images are close to each other. Advantage of visual information is that user does not need to label all of his/her images to make searches.</text:p>
      <text:h text:style-name="Heading_20_3" text:outline-level="3"><text:bookmark-start text:name="__RefHeading___features_3"/><text:bookmark-start text:name="features"/>Features<text:bookmark-end text:name="__RefHeading___features_3"/><text:bookmark-end text:name="features"/></text:h>
      <text:p text:style-name="Text_20_body"><text:span text:style-name="Strong_20_Emphasis">User can</text:span></text:p>
      <text:list text:style-name="List_20_1" text:continue-numbering="false">
        <text:list-item>
          <text:p text:style-name="List_20_1_Content_First"> Get a list of similar images from the server using visual information and visualize it</text:p>
        </text:list-item>
        <text:list-item>
          <text:p text:style-name="List_20_1_Content"> Browse image collection (Image map/gallery)</text:p>
        </text:list-item>
        <text:list-item>
          <text:p text:style-name="List_20_1_Content_Last"> Sync the image collection with the server with many devices  </text:p>
        </text:list-item>
      </text:list>
      <text:p text:style-name="Text_20_body"><text:span text:style-name="Strong_20_Emphasis">Optional features</text:span></text:p>
      <text:list text:style-name="List_20_1" text:continue-numbering="false">
        <text:list-item>
          <text:p text:style-name="List_20_1_Content_First"> Share images with other users directly using mobile devices</text:p>
        </text:list-item>
        <text:list-item>
          <text:p text:style-name="List_20_1_Content_Last"> Image tagging and automatic learning of labels (image categories)</text:p>
        </text:list-item>
      </text:list>
      <text:h text:style-name="Heading_20_2" text:outline-level="2"><text:bookmark-start text:name="__RefHeading___implementation_plan_and_goals_4"/><text:bookmark-start text:name="implementation_plan_and_goals"/>Implementation Plan and Goals<text:bookmark-end text:name="__RefHeading___implementation_plan_and_goals_4"/><text:bookmark-end text:name="implementation_plan_and_goals"/></text:h>
      <text:p text:style-name="Text_20_body"><text:span text:style-name="Strong_20_Emphasis">Server</text:span></text:p>
      <text:list text:style-name="List_20_1" text:continue-numbering="false">
        <text:list-item>
          <text:p text:style-name="List_20_1_Content_First"> Image categorization using bag-of-words model (DONE)</text:p>
        </text:list-item>
        <text:list-item>
          <text:p text:style-name="List_20_1_Content"> Syncing with clients (DONE)</text:p>
        </text:list-item>
        <text:list-item>
          <text:p text:style-name="List_20_1_Content_Last"> Set up the server in the Internet (DONE)</text:p>
        </text:list-item>
      </text:list>
      <text:p text:style-name="Text_20_body"><text:span text:style-name="Strong_20_Emphasis">Client</text:span></text:p>
      <text:list text:style-name="List_20_1" text:continue-numbering="false">
        <text:list-item>
          <text:p text:style-name="List_20_1_Content_First"> Syncing with server (DONE)</text:p>
        </text:list-item>
        <text:list-item>
          <text:p text:style-name="List_20_1_Content"> User interface design (DONE)</text:p>
        </text:list-item>
        <text:list-item>
          <text:p text:style-name="List_20_1_Content"> Settings page</text:p>
          <text:list text:style-name="List_20_1">
            <text:list-item>
              <text:p text:style-name="List_20_1_Content"> Image folder (kind of DONE!)</text:p>
            </text:list-item>
            <text:list-item>
              <text:p text:style-name="List_20_1_Content"> User information (user id, password) (DONE)</text:p>
            </text:list-item>
            <text:list-item>
              <text:p text:style-name="List_20_1_Content"> Server settings (host address) (DONE)</text:p>
            </text:list-item>
          </text:list>
        </text:list-item>
        <text:list-item>
          <text:p text:style-name="List_20_1_Content_Last"> Image categorization (DONE)</text:p>
        </text:list-item>
      </text:list>
      <text:h text:style-name="Heading_20_2" text:outline-level="2"><text:bookmark-start text:name="__RefHeading___design_5"/><text:bookmark-start text:name="design"/>Design<text:bookmark-end text:name="__RefHeading___design_5"/><text:bookmark-end text:name="design"/></text:h>
      <text:p text:style-name="Text_20_body"><text:span text:style-name="Strong_20_Emphasis"> The framework </text:span></text:p>
      <text:p text:style-name="Text_20_body"><draw:frame draw:style-name="media" draw:name="The overview Legend" text:anchor-type="as-char" draw:z-index="0" svg:width="15.875cm"><draw:text-box><text:p text:style-name="legendcenter"><draw:frame draw:style-name="media" draw:name="The overview" text:anchor-type="as-char" draw:z-index="0" svg:width="15.875cm" svg:height="15.875cm"><draw:image xlink:href="Pictures/3a57eb22e6fd0bfa8bcf2f47b009449e.png" xlink:type="simple" xlink:show="embed" xlink:actuate="onLoad"/></draw:frame>The overview</text:p></draw:text-box></draw:frame></text:p>
      <text:p text:style-name="Text_20_body"><text:span text:style-name="Strong_20_Emphasis"> The protocol </text:span></text:p>
      <text:p text:style-name="Text_20_body"><draw:frame draw:style-name="media" draw:name="The protocol Legend" text:anchor-type="as-char" draw:z-index="0" svg:width="15.875cm"><draw:text-box><text:p text:style-name="legendcenter"><draw:frame draw:style-name="media" draw:name="The protocol" text:anchor-type="as-char" draw:z-index="1" svg:width="15.875cm" svg:height="15.875cm"><draw:image xlink:href="Pictures/83022f87b8dac54e7c1562ed16049910.png" xlink:type="simple" xlink:show="embed" xlink:actuate="onLoad"/></draw:frame>The protocol</text:p></draw:text-box></draw:frame></text:p>
      <text:p text:style-name="Text_20_body"><text:span text:style-name="Strong_20_Emphasis"> Server </text:span></text:p>
      <text:p text:style-name="Text_20_body">Apache server with PHP responding to queries from user using HTTP. User information is stored in a database so new users can be easily added. We also have a bunch of binaries which do the heavy image processing operations.</text:p>
      <text:p text:style-name="Text_20_body"><text:span text:style-name="Strong_20_Emphasis"> Client </text:span></text:p>
      <text:p text:style-name="Text_20_body">For client, we used Qt. We had two views: main view and image view. User interfaces were very simple and dynamic, so we decided the build them by coding them instead of using Qt Creator. The connection between Qt Creator and code was bit confusing thus generating layouts and views manually was easy choice.</text:p>
      <text:p text:style-name="Text_20_body">Main view uses a scrollable area and a grid layout that is inside the scrollable area. Inside grid nodes, we have added home brew custom widgets. These custom widgets stack multiple images
together to illustrate some example images from the virtual directory.</text:p>
      <text:p text:style-name="Text_20_body">In image view, we use 2×3 (rows x cols) grid layout where left and right buttons are in the top left top right cells and home button is in the bottom left node. The image tooks two columns from the middle.</text:p>
      <text:p text:style-name="Text_20_body"><text:span text:style-name="Strong_20_Emphasis"> QT Mobility pack </text:span>
We are using core gui and network packages.</text:p>
      <text:h text:style-name="Heading_20_2" text:outline-level="2"><text:bookmark-start text:name="__RefHeading___screen_shots_6"/><text:bookmark-start text:name="screen_shots"/>Screen shots<text:bookmark-end text:name="__RefHeading___screen_shots_6"/><text:bookmark-end text:name="screen_shots"/></text:h>
      <text:p text:style-name="Text_20_body">Our <text:span text:style-name="Emphasis">Main view</text:span> stacks groups of similar images into kind of virtual directories. User can go inside the virtual directory by clicking it.
<draw:frame draw:style-name="media" draw:name="Main view Legend" text:anchor-type="as-char" draw:z-index="0" svg:width="21.695833333333cm" style:rel-width="100%"><draw:text-box><text:p text:style-name="legendcenter"><draw:frame draw:style-name="media" draw:name="Main view" text:anchor-type="as-char" draw:z-index="2" svg:width="21.695833333333cm" style:rel-width="100%" svg:height="12.303125cm" style:rel-height="scale"><draw:image xlink:href="Pictures/692e6c415cbc77b25a2944bef21ae975.jpg" xlink:type="simple" xlink:show="embed" xlink:actuate="onLoad"/></draw:frame>Main view</text:p></draw:text-box></draw:frame></text:p>
      <text:p text:style-name="Text_20_body">In <text:span text:style-name="Emphasis">Image view</text:span> we show images inside a virtual directory. User can browse these
virtual directories using (&lt;) left and right (&gt;) buttons.
<draw:frame draw:style-name="media" draw:name="Image view Legend" text:anchor-type="as-char" draw:z-index="0" svg:width="21.74875cm" style:rel-width="100%"><draw:text-box><text:p text:style-name="legendcenter"><draw:frame draw:style-name="media" draw:name="Image view" text:anchor-type="as-char" draw:z-index="3" svg:width="21.74875cm" style:rel-width="100%" svg:height="12.22375cm" style:rel-height="scale"><draw:image xlink:href="Pictures/6365388f45c109e53672e1c4c12c72ee.jpg" xlink:type="simple" xlink:show="embed" xlink:actuate="onLoad"/></draw:frame>Image view</text:p></draw:text-box></draw:frame></text:p>
      <text:h text:style-name="Heading_20_2" text:outline-level="2"><text:bookmark-start text:name="__RefHeading___project_artefacts_7"/><text:bookmark-start text:name="project_artefacts"/>Project Artefacts<text:bookmark-end text:name="__RefHeading___project_artefacts_7"/><text:bookmark-end text:name="project_artefacts"/></text:h>
      <text:h text:style-name="Heading_20_3" text:outline-level="3"><text:bookmark-start text:name="__RefHeading___presentation_slides_8"/><text:bookmark-start text:name="presentation_slides"/>Presentation slides<text:bookmark-end text:name="__RefHeading___presentation_slides_8"/><text:bookmark-end text:name="presentation_slides"/></text:h>
      <text:p text:style-name="Text_20_body">Our presentation slides in pdf format can be downloaded from 
<text:a xlink:type="simple" xlink:href="http://codecamp.fi/doku.php/qt2010/grp8/slides_imagine.pdf" text:style-name="Internet_20_link" text:visited-style-name="Visited_20_Internet_20_Link">here</text:a>.</text:p>
      <text:h text:style-name="Heading_20_3" text:outline-level="3"><text:bookmark-start text:name="__RefHeading___report_document_9"/><text:bookmark-start text:name="report_document"/>Report document<text:bookmark-end text:name="__RefHeading___report_document_9"/><text:bookmark-end text:name="report_document"/></text:h>
      <text:p text:style-name="Text_20_body">Report document: <text:a xlink:type="simple" xlink:href="http://codecamp.fi/doku.php/qt2010/grp8/qtcodecamp-imagine.pdf" text:style-name="Internet_20_link" text:visited-style-name="Visited_20_Internet_20_Link">qtcodecamp-imagine.pdf</text:a>
Brochyre: <text:a xlink:type="simple" xlink:href="http://codecamp.fi/doku.php/qt2010/grp8/brochyre.pdf" text:style-name="Internet_20_link" text:visited-style-name="Visited_20_Internet_20_Link">brochyre.pdf</text:a></text:p>
      <text:h text:style-name="Heading_20_3" text:outline-level="3"><text:bookmark-start text:name="__RefHeading___source_package_10"/><text:bookmark-start text:name="source_package"/>Source Package<text:bookmark-end text:name="__RefHeading___source_package_10"/><text:bookmark-end text:name="source_package"/></text:h>
      <text:p text:style-name="Text_20_body">Still WIP, but here: <text:a xlink:type="simple" xlink:href="http://codecamp.fi/doku.php/qt2010/grp8/imagine.zip" text:style-name="Internet_20_link" text:visited-style-name="Visited_20_Internet_20_Link">Latest version</text:a></text:p>
      <text:h text:style-name="Heading_20_4" text:outline-level="4"><text:bookmark-start text:name="__RefHeading___how_to_run_software_11"/><text:bookmark-start text:name="how_to_run_software"/>How to run software<text:bookmark-end text:name="__RefHeading___how_to_run_software_11"/><text:bookmark-end text:name="how_to_run_software"/></text:h>
      <text:list text:style-name="Numbering_20_1" text:continue-numbering="false">
        <text:list-item>
          <text:p text:style-name="Numbering_20_1_Content_First"> Download and unzip the package</text:p>
        </text:list-item>
        <text:list-item>
          <text:p text:style-name="Numbering_20_1_Content"> Compile source and run!</text:p>
        </text:list-item>
        <text:list-item>
          <text:p text:style-name="Numbering_20_1_Content"> Register new user account at the <text:a xlink:type="simple" xlink:href="http://hive.dy.fi/~users/qtcodecamp/qtcodecamp.php" text:style-name="Internet_20_link" text:visited-style-name="Visited_20_Internet_20_Link">http://hive.dy.fi/~users/qtcodecamp/qtcodecamp.php</text:a></text:p>
        </text:list-item>
        <text:list-item>
          <text:p text:style-name="Numbering_20_1_Content"> If you get “REGISTER 1”, It means your registration was successful!</text:p>
        </text:list-item>
        <text:list-item>
          <text:p text:style-name="Numbering_20_1_Content"> Open the application and fill in the user name, password and image directory.</text:p>
        </text:list-item>
        <text:list-item>
          <text:p text:style-name="Numbering_20_1_Content"> BROWSE image stacks.</text:p>
        </text:list-item>
        <text:list-item>
          <text:p text:style-name="Numbering_20_1_Content_Last"> open stacks by clicking and browse stack contents.</text:p>
        </text:list-item>
      </text:list>
      <text:p text:style-name="Text_20_body"><text:span text:style-name="Strong_20_Emphasis">If you encounter any problems, please send email to Jukka Lankinen or Teemu Kinnunen!</text:span></text:p>
      <text:h text:style-name="Heading_20_2" text:outline-level="2"><text:bookmark-start text:name="__RefHeading___conclusion_12"/><text:bookmark-start text:name="conclusion"/>Conclusion<text:bookmark-end text:name="__RefHeading___conclusion_12"/><text:bookmark-end text:name="conclus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qt2010:grp8:start</dc:title>
  </office:meta>
</office:document-meta>
</file>