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actjs2018january:group3:start"/><text:bookmark-start text:name="__RefHeading___project_ereactrify_1"/><text:bookmark-start text:name="project_ereactrify"/>Project EReactrify<text:bookmark-end text:name="__RefHeading___project_ereactrify_1"/><text:bookmark-end text:name="project_ereactrify"/></text:h>
      <text:p text:style-name="Text_20_body">EReactrify is intuitive controlling software for smart devices at home. It keeps track of what is the status of added devices and allows user to manipulate electricity usage by device from remote. It also can calculate current electricity consumption by from devices and given electric price. EReactrify has simple layout to illustrate where controlled devices are and for example which rooms have lights on. For convenience this solution also has masterswitch for electricity that can turn off all devices connected to this system. This is useful for example when you are going to vacation and forget to turn off your devices.</text:p>
      <text:h text:style-name="Heading_20_1" text:outline-level="1"><text:bookmark-start text:name="__RefHeading___documents_and_media_2"/><text:bookmark-start text:name="documents_and_media"/>Documents and media<text:bookmark-end text:name="__RefHeading___documents_and_media_2"/><text:bookmark-end text:name="documents_and_media"/></text:h>
      <text:p text:style-name="Text_20_body">Repository: <text:a xlink:type="simple" xlink:href="https://gitlab.com/C0ntrol/react-codecamp.git" text:style-name="Internet_20_link" text:visited-style-name="Visited_20_Internet_20_Link">https://gitlab.com/C0ntrol/react-codecamp.git</text:a></text:p>
      <text:p text:style-name="Text_20_body"><text:a xlink:type="simple" xlink:href="http://codecamp.fi/doku.php/reactjs2018january/group3/introduction_presentation.pdf" text:style-name="Internet_20_link" text:visited-style-name="Visited_20_Internet_20_Link">introduction_presentation.pdf</text:a></text:p>
      <text:p text:style-name="Text_20_body"><text:a xlink:type="simple" xlink:href="http://codecamp.fi/doku.php/reactjs2018january/group3/results_presentation.pdf" text:style-name="Internet_20_link" text:visited-style-name="Visited_20_Internet_20_Link">results_presentation.pdf</text:a></text:p>
      <text:p text:style-name="Text_20_body">Video: <text:a xlink:type="simple" xlink:href="http://codecamp.fi/doku.php/reactjs2018january/group3/codecamp_video.webm" text:style-name="Internet_20_link" text:visited-style-name="Visited_20_Internet_20_Link">codecamp_video.webm</text:a></text:p>
      <text:h text:style-name="Heading_20_1" text:outline-level="1"><text:bookmark-start text:name="__RefHeading___team_3"/><text:bookmark-start text:name="team"/>Team<text:bookmark-end text:name="__RefHeading___team_3"/><text:bookmark-end text:name="team"/></text:h>
      <text:p text:style-name="Text_20_body">Simo Partinen  simo.partinen@student.lut.fi</text:p>
      <text:p text:style-name="Text_20_body">Eetu Vierula  eetu.vierula@student.lut.fi</text:p>
      <text:p text:style-name="Text_20_body">Kimmo Flykt  kimmo.flykt@student.lut.fi</text:p>
      <text:h text:style-name="Heading_20_2" text:outline-level="2"><text:bookmark-start text:name="__RefHeading___motivation_4"/><text:bookmark-start text:name="motivation"/>Motivation<text:bookmark-end text:name="__RefHeading___motivation_4"/><text:bookmark-end text:name="motivation"/></text:h>
      <text:list text:style-name="List_20_1" text:continue-numbering="false">
        <text:list-item>
          <text:p text:style-name="List_20_1_Content_First"> Internet of things becoming more and more popular</text:p>
          <text:list text:style-name="List_20_1">
            <text:list-item>
              <text:p text:style-name="List_20_1_Content"> Traditional household appliances getting connected to home network</text:p>
            </text:list-item>
          </text:list>
        </text:list-item>
        <text:list-item>
          <text:p text:style-name="List_20_1_Content"> Growing demand for “smart homes”</text:p>
          <text:list text:style-name="List_20_1">
            <text:list-item>
              <text:p text:style-name="List_20_1_Content_Last"> Ability to control electronic devices remotely</text:p>
            </text:list-item>
          </text:list>
        </text:list-item>
      </text:list>
      <text:h text:style-name="Heading_20_2" text:outline-level="2"><text:bookmark-start text:name="__RefHeading___idea_5"/><text:bookmark-start text:name="idea"/>Idea<text:bookmark-end text:name="__RefHeading___idea_5"/><text:bookmark-end text:name="idea"/></text:h>
      <text:h text:style-name="Heading_20_2" text:outline-level="2"><text:bookmark-start text:name="__RefHeading___features_6"/><text:bookmark-start text:name="features"/>Features<text:bookmark-end text:name="__RefHeading___features_6"/><text:bookmark-end text:name="features"/></text:h>
      <text:list text:style-name="List_20_1" text:continue-numbering="false">
        <text:list-item>
          <text:p text:style-name="List_20_1_Content_First"> Master power switch</text:p>
        </text:list-item>
        <text:list-item>
          <text:p text:style-name="List_20_1_Content"> Individual power switch and standby power</text:p>
        </text:list-item>
        <text:list-item>
          <text:p text:style-name="List_20_1_Content"> Map to show where devices are located</text:p>
        </text:list-item>
        <text:list-item>
          <text:p text:style-name="List_20_1_Content"> Cost calculator</text:p>
        </text:list-item>
        <text:list-item>
          <text:p text:style-name="List_20_1_Content"> Statistics of usage based on room</text:p>
        </text:list-item>
        <text:list-item>
          <text:p text:style-name="List_20_1_Content_Last"> Editable name for layout</text:p>
        </text:list-item>
      </text:list>
      <text:h text:style-name="Heading_20_2" text:outline-level="2"><text:bookmark-start text:name="__RefHeading___system_architecture_7"/><text:bookmark-start text:name="system_architecture"/>System Architecture<text:bookmark-end text:name="__RefHeading___system_architecture_7"/><text:bookmark-end text:name="system_architecture"/></text:h>
      <text:h text:style-name="Heading_20_1" text:outline-level="1"><text:bookmark-start text:name="__RefHeading___readme_8"/><text:bookmark-start text:name="readme"/>Readme<text:bookmark-end text:name="__RefHeading___readme_8"/><text:bookmark-end text:name="readme"/></text:h>
      <text:p text:style-name="Text_20_body">This part explains all important parts related to this project.</text:p>
      <text:p text:style-name="Text_20_body">To make this project work, firs you need to clone this project from source given earlier on this page.  After cloning go to projects root with terminal and install npm to your computer. After npm is installed write “npm install” to your terminal to install all decencies that are used at this project. After install is completed write “npm start” in your terminal to start application. Then this application should automatically open to your browser. If not then write “<text:a xlink:type="simple" xlink:href="http://localhost:3000" text:style-name="Internet_20_link" text:visited-style-name="Visited_20_Internet_20_Link">http://localhost:3000</text:a>” to your browsers address field. After this application is ready to being u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reactjs2018january:group3:start</dc:title>
  </office:meta>
</office:document-meta>
</file>