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eactjs2018january:group4:start"/>Wednesday presentation: <text:a xlink:type="simple" xlink:href="http://codecamp.fi/doku.php/reactjs2018january/group4/project_presentation.pptx" text:style-name="Internet_20_link" text:visited-style-name="Visited_20_Internet_20_Link">project_presentation.pptx</text:a></text:p>
      <text:p text:style-name="Text_20_body">Friday presentation: <text:a xlink:type="simple" xlink:href="http://codecamp.fi/doku.php/reactjs2018january/group4/project_presentation_kousa_kuisma.pdf" text:style-name="Internet_20_link" text:visited-style-name="Visited_20_Internet_20_Link">project_presentation_kousa_kuisma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reactjs2018january:group4:start</dc:title>
  </office:meta>
</office:document-meta>
</file>