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actjs2018january:group5:start"/>WIP_foo
<draw:frame draw:style-name="media" draw:name="0" text:anchor-type="as-char" draw:z-index="0" svg:width="5.2916666666667cm" svg:height="5.2916666666667cm"><draw:image xlink:href="/var/www/wiki/data/media/reactjs2018january/group5/code_camp-logo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reactjs2018january:group5:start</dc:title>
  </office:meta>
</office:document-meta>
</file>