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4284614a00868d011391d0d3a5d8d6.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otc2009:group03"/><text:bookmark-start text:name="__RefHeading___group_3._project_name_here_1"/><text:bookmark-start text:name="group_3._project_name_here"/>Group 3. Project Name here<text:bookmark-end text:name="__RefHeading___group_3._project_name_here_1"/><text:bookmark-end text:name="group_3._project_name_here"/></text:h>
      <text:list text:style-name="List_20_1" text:continue-numbering="false">
        <text:list-item>
          <text:p text:style-name="List_20_1_Content_First"> Alexey Denissov</text:p>
        </text:list-item>
        <text:list-item>
          <text:p text:style-name="List_20_1_Content"> Fawad Ahmed</text:p>
        </text:list-item>
        <text:list-item>
          <text:p text:style-name="List_20_1_Content_Last"> Stewart Sabuka</text:p>
        </text:list-item>
      </text:list>
      <text:h text:style-name="Heading_20_2" text:outline-level="2"><text:bookmark-start text:name="__RefHeading___idea_2"/><text:bookmark-start text:name="idea"/>Idea<text:bookmark-end text:name="__RefHeading___idea_2"/><text:bookmark-end text:name="idea"/></text:h>
      <text:p text:style-name="Text_20_body">We are going to create virtual keyboard which will allow user to use the keyboard to play different musical instruments
and the user can also record the music he/she have composed and listen to it. </text:p>
      <text:h text:style-name="Heading_20_2" text:outline-level="2"><text:bookmark-start text:name="__RefHeading___result_3"/><text:bookmark-start text:name="result"/>Result<text:bookmark-end text:name="__RefHeading___result_3"/><text:bookmark-end text:name="result"/></text:h>
      <text:p text:style-name="Text_20_body"><draw:frame draw:style-name="media" draw:name="0" text:anchor-type="as-char" draw:z-index="0" svg:width="26.802291666667cm" style:rel-width="100%" svg:height="15.71625cm" style:rel-height="scale"><draw:image xlink:href="Pictures/bb4284614a00868d011391d0d3a5d8d6.jpeg" xlink:type="simple" xlink:show="embed" xlink:actuate="onLoad"/></draw:frame></text:p>
      <text:p text:style-name="Text_20_body">We are successfully able to allow playback of multiple instruments at the same on the desktop but on the device the playback is sequential.
Our system is text based and we did not implement graphical user interface but the text instruction provided in the program are enough for a user to understand the program and use it eas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sotc2009:group03</dc:title>
  </office:meta>
</office:document-meta>
</file>