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sotc2009:group05"/><text:bookmark-start text:name="__RefHeading___group_1._project_name_here_1"/><text:bookmark-start text:name="group_1._project_name_here"/>Group 1. Project Name here<text:bookmark-end text:name="__RefHeading___group_1._project_name_here_1"/><text:bookmark-end text:name="group_1._project_name_here"/></text:h>
      <text:list text:style-name="List_20_1" text:continue-numbering="false">
        <text:list-item>
          <text:p text:style-name="List_20_1_Content_First"> Member 1</text:p>
        </text:list-item>
        <text:list-item>
          <text:p text:style-name="List_20_1_Content"> Member 2</text:p>
        </text:list-item>
        <text:list-item>
          <text:p text:style-name="List_20_1_Content_Last"> Member 3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What is the idea ? What are we doing ? Couple paragraps.</text:p>
      <text:h text:style-name="Heading_20_2" text:outline-level="2"><text:bookmark-start text:name="__RefHeading___result_3"/><text:bookmark-start text:name="result"/>Result<text:bookmark-end text:name="__RefHeading___result_3"/><text:bookmark-end text:name="result"/></text:h>
      <text:p text:style-name="Text_20_body">What did we end up with? Save codes he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sotc2009:group05</dc:title>
  </office:meta>
</office:document-meta>
</file>