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otc_2011:grp1:start"/><text:bookmark-start text:name="__RefHeading___grp1_-_road_rage_1"/><text:bookmark-start text:name="grp1_-_road_rage"/>grp1 - Road Rage<text:bookmark-end text:name="__RefHeading___grp1_-_road_rage_1"/><text:bookmark-end text:name="grp1_-_road_rage"/></text:h>
      <text:list text:style-name="Numbering_20_1" text:continue-numbering="false">
        <text:list-item>
          <text:p text:style-name="LastListParagraph_Numbering_20_1_Content_First"> Japskua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Once you get old and lose your driver's license there is an empty spot in your life. However, now it's possible to crash your car endless times without ANY PAYMENTS! </text:p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p text:style-name="Text_20_body"><text:a xlink:type="simple" xlink:href="http://codecamp.fi/doku.php/ssotc_2011/grp1/roadrage.tar.gz" text:style-name="Internet_20_link" text:visited-style-name="Visited_20_Internet_20_Link">The Game Source</text:a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Maemo Environment is a funny thing. I love Pytho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sotc_2011:grp1:start</dc:title>
  </office:meta>
</office:document-meta>
</file>